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3:start"/><text:bookmark-start text:name="__RefHeading___fr-comp-003_compliance_reporting_1"/><text:bookmark-start text:name="fr-comp-003_compliance_reporting"/>FR-COMP-003 — Compliance Reporting<text:bookmark-end text:name="__RefHeading___fr-comp-003_compliance_reporting_1"/><text:bookmark-end text:name="fr-comp-003_compliance_reporting"/></text:h>
      <text:p text:style-name="Text_20_body"><text:a xlink:type="simple" xlink:href="https://wiki.didosolutions.com/dido/02-crusible/99-annexes/annex-c-requirements/03-functional-requirements/03-06-compliance-management/start" text:style-name="Internet_20_link" text:visited-style-name="Visited_20_Internet_20_Link">Go to Crucible Complianc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generate Compliance Report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COMP-003The Original Requirement states:</text:p>
      <table:table table:style-name="Table_Quotation1">
        <table:table-column/>
        <table:table-row>
          <table:table-cell office:value-type="string" table:style-name="Cell_Quotation1">
            <text:p text:style-name="tablealignleft"> <text:span text:style-name="Emphasis">The system shall support compliance reporting.</text:span><text:a xlink:type="simple" xlink:href="https://wiki.didosolutions.com/dido/02-crusible/99-annexes/annex-b/cr-001" text:style-name="Internet_20_link" text:visited-style-name="Visited_20_Internet_20_Link">[C1]</text:a></text:p>
          </table:table-cell>
        </table:table-row>
      </table:table>
      <text:p text:style-name="Text_20_body">FR-COMP-003:</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compliance reporting</text:span> with the observable behavior <text:span text:style-name="Strong_20_Emphasis">generate Compliance Reports</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 Compliance Report communicates the results of compliance activities in a form that an actor or process can review, distribute, retain, or use as input to another activity.</text:p>
      <text:p text:style-name="Text_20_body">A Compliance Report can include:</text:p>
      <text:p text:style-name="Text_20_body">The evaluated subjectThe applicable <text:a xlink:type="simple" xlink:href="https://wiki.didosolutions.com/dido/99_annexes/annex-b-terms-and-definitions/c/compliance_baseline" text:style-name="Internet_20_link" text:visited-style-name="Visited_20_Internet_20_Link">Compliance Baseline</text:a>The compliance criteria evaluatedCompliance FindingsPassed and failed evaluationsSeverity classificationsEvaluation timestampsScanning-tool informationReferences to supporting <text:a xlink:type="simple" xlink:href="https://wiki.didosolutions.com/dido/99_annexes/annex-b-terms-and-definitions/e/evidence" text:style-name="Internet_20_link" text:visited-style-name="Visited_20_Internet_20_Link">Evidence</text:a>Remediation informationSummary resultsThis requirement establishes generation of Compliance Reports without prescribing:</text:p>
      <text:p text:style-name="Text_20_body">A report formatA report schemaA presentation layoutA delivery mechanismA report recipientReport publicationReport retentionReport approvalRemediation behaviorGeneration of separate Compliance Evidence ArtifactsSeparate requirements, architecture specifications, workflows, or reporting profiles define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ReportsCompliance FindingsCompliance reporting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Compliance results are selected for reporting<text:a xlink:type="simple" xlink:href="https://wiki.didosolutions.com/dido/99_annexes/annex-b-terms-and-definitions/c/crucible" text:style-name="Internet_20_link" text:visited-style-name="Visited_20_Internet_20_Link">Crucible</text:a> generates a Compliance Report from the selected compliance resultsThe generated Compliance Report identifies the evaluated subjectThe generated Compliance Report communicates the selected compliance resultsThe resulting Compliance Report can be identified as the output of the tested reporting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COMP-003</text:span>.</text:p>
      <text:p text:style-name="Text_20_body">This page is a leaf requirement page and omits a trailing <text:span text:style-name="Source_20_Text">:start</text:span> from its namespace.</text:p>
      <text:p text:style-name="Text_20_body">The Statement preserves the approved source intent by requiring Crucible to generate Compliance Reports.</text:p>
      <text:p text:style-name="Text_20_body">Do not change <text:span text:style-name="Strong_20_Emphasis">generate</text:span> to <text:span text:style-name="Strong_20_Emphasis">display</text:span>, <text:span text:style-name="Strong_20_Emphasis">publish</text:span>, <text:span text:style-name="Strong_20_Emphasis">export</text:span>, <text:span text:style-name="Strong_20_Emphasis">distribute</text:span>, or <text:span text:style-name="Strong_20_Emphasis">retain</text:span> unless the controlling requirement identifies that behavior.</text:p>
      <text:p text:style-name="Text_20_body">Do not add a report format, schema, layout, recipient, delivery mechanism, retention period, approval process, or Evidence-generation obligation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3#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3:02</meta:creation-date>
    <dc:creator>Generated</dc:creator>
    <dc:date>2026-08-22T23::13:02</dc:date>
    <dc:language>en-US</dc:language>
    <meta:editing-cycles>1</meta:editing-cycles>
    <meta:editing-duration>PT0S</meta:editing-duration>
    <dc:title>dido:02-crusible:99-annexes:annex-c-requirements:03-functional-requirements:03-06-compliance-management:fr-comp-003:start</dc:title>
  </office:meta>
</office:document-meta>
</file>