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6-compliance-management:fr-comp-002:start"/><text:bookmark-start text:name="__RefHeading___fr-comp-002_compliance_scanning_tool_integration_1"/><text:bookmark-start text:name="fr-comp-002_compliance_scanning_tool_integration"/>FR-COMP-002 — Compliance Scanning Tool Integration<text:bookmark-end text:name="__RefHeading___fr-comp-002_compliance_scanning_tool_integration_1"/><text:bookmark-end text:name="fr-comp-002_compliance_scanning_tool_integration"/></text:h>
      <text:p text:style-name="Text_20_body"><text:a xlink:type="simple" xlink:href="https://wiki.didosolutions.com/dido/02-crusible/99-annexes/annex-c-requirements/03-functional-requirements/03-06-compliance-management/start" text:style-name="Internet_20_link" text:visited-style-name="Visited_20_Internet_20_Link">Go to Crucible Compliance Management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integrate with Compliance Scanning Tools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p text:style-name="Text_20_body">Crucible System Requirements Specification, Version 1.1 Draft, Functional Requirements, FR-COMP-002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integrate with compliance scanning tools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FR-COMP-002:</text:p>
      <text:p text:style-name="Text_20_body">Replaces <text:span text:style-name="Strong_20_Emphasis">The system</text:span> with the defined system name <text:a xlink:type="simple" xlink:href="https://wiki.didosolutions.com/dido/99_annexes/annex-b-terms-and-definitions/c/crucible" text:style-name="Internet_20_link" text:visited-style-name="Visited_20_Internet_20_Link">Crucible</text:a>Changes <text:span text:style-name="Strong_20_Emphasis">shall</text:span> to the established uppercase normative form <text:span text:style-name="Strong_20_Emphasis">SHALL</text:span>Capitalizes <text:span text:style-name="Strong_20_Emphasis">Compliance Scanning Tools</text:span> as the named integration subjectNo other substantive normalization is required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Compliance Scanning Tools evaluate systems, configurations, images, workloads, or other subjects against defined compliance criteria.</text:p>
      <text:p text:style-name="Text_20_body">Integration allows Crucible to use externally implemented scanning capabilities without incorporating each scanning engine directly into the core Crucible implementation.</text:p>
      <text:p text:style-name="Text_20_body">An integration can involve:</text:p>
      <text:p text:style-name="Text_20_body">Supplying a scan subjectSupplying a <text:a xlink:type="simple" xlink:href="https://wiki.didosolutions.com/dido/99_annexes/annex-b-terms-and-definitions/c/compliance_baseline" text:style-name="Internet_20_link" text:visited-style-name="Visited_20_Internet_20_Link">Compliance Baseline</text:a>Initiating a scanSupplying scan parametersReceiving scan statusReceiving Compliance FindingsReceiving scan outputReceiving generated <text:a xlink:type="simple" xlink:href="https://wiki.didosolutions.com/dido/99_annexes/annex-b-terms-and-definitions/e/evidence" text:style-name="Internet_20_link" text:visited-style-name="Visited_20_Internet_20_Link">Evidence</text:a>This requirement establishes integration with Compliance Scanning Tools without prescribing:</text:p>
      <text:p text:style-name="Text_20_body">A particular Compliance Scanning ToolA particular operating systemA particular scanning standardAn integration protocolA command-line interfaceAn application programming interfaceA plugin mechanismA data formatScan schedulingCompliance-report generationPreservation of Compliance FindingsSeparate requirements, architecture specifications, workflows, or interface definitions govern those subjects and behavio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Compliance Scanning ToolsCompliance scanning integrationsCompliance scan operatio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A Compliance Scanning Tool is selected for testing<text:a xlink:type="simple" xlink:href="https://wiki.didosolutions.com/dido/99_annexes/annex-b-terms-and-definitions/c/crucible" text:style-name="Internet_20_link" text:visited-style-name="Visited_20_Internet_20_Link">Crucible</text:a> exchanges the information required to use the selected Compliance Scanning ToolCrucible initiates or otherwise causes the selected Compliance Scanning Tool to perform a compliance scanCrucible receives an observable result from the selected Compliance Scanning ToolThe observed interaction demonstrates integration with the selected Compliance Scanning Tool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stable requirement identifier <text:span text:style-name="Source_20_Text">FR-COMP-002</text:span>.</text:p>
      <text:p text:style-name="Text_20_body">This page is a leaf requirement page and omits a trailing <text:span text:style-name="Source_20_Text">:start</text:span> from its namespace.</text:p>
      <text:p text:style-name="Text_20_body">The Statement preserves the approved source intent by requiring Crucible to integrate with Compliance Scanning Tools.</text:p>
      <text:p text:style-name="Text_20_body">Do not replace <text:span text:style-name="Strong_20_Emphasis">integrate with</text:span> with a narrower behavior such as <text:span text:style-name="Strong_20_Emphasis">invoke</text:span>, <text:span text:style-name="Strong_20_Emphasis">execute</text:span>, <text:span text:style-name="Strong_20_Emphasis">load</text:span>, or <text:span text:style-name="Strong_20_Emphasis">receive findings from</text:span> unless the controlling requirement identifies that specific interaction.</text:p>
      <text:p text:style-name="Text_20_body">Do not add a particular Compliance Scanning Tool, operating system, scanning standard, protocol, interface, plugin mechanism, data format, scheduling, reporting, or finding-retention obligation unless the controlling requirement changes through an approved requirements proces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6-compliance-management:fr-comp-002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37:10</meta:creation-date>
    <dc:creator>Generated</dc:creator>
    <dc:date>2026-08-22T16::37:10</dc:date>
    <dc:language>en-US</dc:language>
    <meta:editing-cycles>1</meta:editing-cycles>
    <meta:editing-duration>PT0S</meta:editing-duration>
    <dc:title>dido:02-crusible:99-annexes:annex-c-requirements:03-functional-requirements:03-06-compliance-management:fr-comp-002:start</dc:title>
  </office:meta>
</office:document-meta>
</file>