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6-compliance-management:fr-comp-001:start"/><text:bookmark-start text:name="__RefHeading___fr-comp-001_compliance_baseline_definitions_1"/><text:bookmark-start text:name="fr-comp-001_compliance_baseline_definitions"/>FR-COMP-001 — Compliance Baseline Definitions<text:bookmark-end text:name="__RefHeading___fr-comp-001_compliance_baseline_definitions_1"/><text:bookmark-end text:name="fr-comp-001_compliance_baseline_definitions"/></text:h>
      <text:p text:style-name="Text_20_body"><text:a xlink:type="simple" xlink:href="https://wiki.didosolutions.com/dido/02-crusible/99-annexes/annex-c-requirements/03-functional-requirements/03-06-compliance-management/start" text:style-name="Internet_20_link" text:visited-style-name="Visited_20_Internet_20_Link">Go to Crucible Compliance Management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define <text:a xlink:type="simple" xlink:href="https://wiki.didosolutions.com/dido/99_annexes/annex-b-terms-and-definitions/c/compliance_baseline" text:style-name="Internet_20_link" text:visited-style-name="Visited_20_Internet_20_Link">Compliance Baselines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p text:style-name="Text_20_body">Crucible System Requirements Specification, Version 1.1 Draft, Functional Requirements, FR-COMP-001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support compliance baseline definitions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FR-COMP-001:</text:p>
      <text:p text:style-name="Text_20_body">Replaces <text:span text:style-name="Strong_20_Emphasis">The system</text:span> with the defined system name <text:a xlink:type="simple" xlink:href="https://wiki.didosolutions.com/dido/99_annexes/annex-b-terms-and-definitions/c/crucible" text:style-name="Internet_20_link" text:visited-style-name="Visited_20_Internet_20_Link">Crucible</text:a>Changes <text:span text:style-name="Strong_20_Emphasis">shall</text:span> to the established uppercase normative form <text:span text:style-name="Strong_20_Emphasis">SHALL</text:span>Replaces the weak verb <text:span text:style-name="Strong_20_Emphasis">support</text:span> with the observable behavior <text:span text:style-name="Strong_20_Emphasis">define</text:span>Uses the defined <text:a xlink:type="simple" xlink:href="https://wiki.didosolutions.com/dido/99_annexes/annex-b-terms-and-definitions/c/compliance_baseline" text:style-name="Internet_20_link" text:visited-style-name="Visited_20_Internet_20_Link">Compliance Baseline</text:a> conceptNo other substantive normalization is required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<text:a xlink:type="simple" xlink:href="https://wiki.didosolutions.com/dido/99_annexes/annex-b-terms-and-definitions/c/compliance_baseline" text:style-name="Internet_20_link" text:visited-style-name="Visited_20_Internet_20_Link">Compliance Baseline</text:a> identifies a controlled set of compliance criteria used to evaluate a subject.</text:p>
      <text:p text:style-name="Text_20_body">Defining Compliance Baselines allows Crucible to establish the criteria against which separately governed compliance scanning, assessment, reporting, and evidence-generation activities operate.</text:p>
      <text:p text:style-name="Text_20_body">A Compliance Baseline can identify:</text:p>
      <text:p text:style-name="Text_20_body">Compliance criteriaSecurity controlsConfiguration rulesEvaluation proceduresExpected valuesSeverity classificationsApplicability conditionsRequired evidenceReferences to external compliance frameworksThis requirement establishes definition of Compliance Baselines without prescribing:</text:p>
      <text:p text:style-name="Text_20_body">Import of externally defined Compliance BaselinesApplication of a Compliance BaselineCompliance scanningCompliance assessmentCompliance reportingGeneration of compliance EvidenceA specific compliance frameworkA specific operating systemA specific scanning toolApproval or version-management behaviorSeparate requirements, architecture specifications, workflows, or policies define those subjects and behavio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c/compliance_baseline" text:style-name="Internet_20_link" text:visited-style-name="Visited_20_Internet_20_Link">Compliance Baselines</text:a>
      <text:p text:style-name="Text_20_body">Compliance Baseline definition operatio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Compliance criteria are selected for inclusion in a Compliance Baseline<text:a xlink:type="simple" xlink:href="https://wiki.didosolutions.com/dido/99_annexes/annex-b-terms-and-definitions/c/crucible" text:style-name="Internet_20_link" text:visited-style-name="Visited_20_Internet_20_Link">Crucible</text:a> defines a <text:a xlink:type="simple" xlink:href="https://wiki.didosolutions.com/dido/99_annexes/annex-b-terms-and-definitions/c/compliance_baseline" text:style-name="Internet_20_link" text:visited-style-name="Visited_20_Internet_20_Link">Compliance Baseline</text:a> containing the selected compliance criteriaThe resulting Compliance Baseline can be identifiedThe compliance criteria defined by the resulting Compliance Baseline can be determined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implementation_status_8"/><text:bookmark-start text:name="implementation_status"/>Implementation Status<text:bookmark-end text:name="__RefHeading___implementation_status_8"/><text:bookmark-end text:name="implementation_status"/></text:h>
      <text:p text:style-name="Text_20_body">Implemented and Verified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Horizontal_20_Line"/>
      <text:h text:style-name="Heading_20_2" text:outline-level="2"><text:bookmark-start text:name="__RefHeading___issues_10"/><text:bookmark-start text:name="issues"/>Issues<text:bookmark-end text:name="__RefHeading___issues_10"/><text:bookmark-end text:name="issues"/></text:h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his requirement page retains the stable requirement identifier <text:span text:style-name="Source_20_Text">FR-COMP-001</text:span>.</text:p>
      <text:p text:style-name="Text_20_body">This page is a leaf requirement page and omits a trailing <text:span text:style-name="Source_20_Text">:start</text:span> from its namespace.</text:p>
      <text:p text:style-name="Text_20_body">The Statement preserves the approved source intent by requiring Crucible to define Compliance Baselines.</text:p>
      <text:p text:style-name="Text_20_body">Do not change <text:span text:style-name="Strong_20_Emphasis">define</text:span> to <text:span text:style-name="Strong_20_Emphasis">maintain</text:span>, <text:span text:style-name="Strong_20_Emphasis">import</text:span>, <text:span text:style-name="Strong_20_Emphasis">apply</text:span>, <text:span text:style-name="Strong_20_Emphasis">scan against</text:span>, or <text:span text:style-name="Strong_20_Emphasis">assess against</text:span> without a corresponding change to the controlling requirement. Each verb establishes a different behavior.</text:p>
      <text:p text:style-name="Text_20_body">Do not add DISA STIG, FedRAMP, custom-framework, scanning-tool, reporting, Evidence-generation, approval, revision-management, or Compliance Baseline application obligations unless the controlling requirement changes through an approved requirements process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6-compliance-management:fr-comp-001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33:04</meta:creation-date>
    <dc:creator>Generated</dc:creator>
    <dc:date>2026-08-23T22::33:04</dc:date>
    <dc:language>en-US</dc:language>
    <meta:editing-cycles>1</meta:editing-cycles>
    <meta:editing-duration>PT0S</meta:editing-duration>
    <dc:title>dido:02-crusible:99-annexes:annex-c-requirements:03-functional-requirements:03-06-compliance-management:fr-comp-001:start</dc:title>
  </office:meta>
</office:document-meta>
</file>