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5-air-gap-operations:fr-ag-004"/><text:bookmark-start text:name="__RefHeading___fr-ag-004_baseline_synchronization_1"/><text:bookmark-start text:name="fr-ag-004_baseline_synchronization"/>FR-AG-004 — Baseline Synchronization<text:bookmark-end text:name="__RefHeading___fr-ag-004_baseline_synchronization_1"/><text:bookmark-end text:name="fr-ag-004_baseline_synchronization"/></text:h>
      <text:p text:style-name="Text_20_body"><text:a xlink:type="simple" xlink:href="https://wiki.didosolutions.com/dido/02-crusible/99-annexes/annex-c-requirements/03-functional-requirements/03-05-air-gap-operations/start" text:style-name="Internet_20_link" text:visited-style-name="Visited_20_Internet_20_Link">Go to Crucible Air-Gapped Operations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synchronize an identified <text:a xlink:type="simple" xlink:href="https://wiki.didosolutions.com/dido/99_annexes/annex-b-terms-and-definitions/b/baseline" text:style-name="Internet_20_link" text:visited-style-name="Visited_20_Internet_20_Link">Baseline</text:a> between a <text:a xlink:type="simple" xlink:href="https://wiki.didosolutions.com/dido/99_annexes/annex-b-terms-and-definitions/c/connected_environment" text:style-name="Internet_20_link" text:visited-style-name="Visited_20_Internet_20_Link">Connected Environment</text:a> and a <text:a xlink:type="simple" xlink:href="https://wiki.didosolutions.com/dido/99_annexes/annex-b-terms-and-definitions/d/disconnected_environment" text:style-name="Internet_20_link" text:visited-style-name="Visited_20_Internet_20_Link">Disconnected Environment</text:a> while preserving the Baseline identifier, Revision, composition, provenance, and approval status.</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system shall support baseline synchronization between connected and disconnected environments.</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FR-AG-004.</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identifies the environments and synchronization objective but does not state the information that must remain consistent.</text:p>
      <text:p text:style-name="Text_20_body">The following Specification Discipline and Authoring findings apply:</text:p>
      <text:p text:style-name="Text_20_body"><text:span text:style-name="Strong_20_Emphasis">The system</text:span> does not use the defined system name<text:span text:style-name="Strong_20_Emphasis">shall</text:span> does not follow the established uppercase normative convention<text:span text:style-name="Strong_20_Emphasis">Support</text:span> is a weak verb<text:span text:style-name="Strong_20_Emphasis">Baseline synchronization</text:span> does not identify which Baseline properties must be preservedThe source statement does not identify whether synchronization is unidirectional or bidirectionalThe source statement does not prescribe a transfer schedule, transport medium, synchronization protocol, repository implementation, or conflict-resolution mechanismThe normalized Statement:</text:p>
      <text:p text:style-name="Text_20_body">Replaces <text:span text:style-name="Strong_20_Emphasis">The system</text:span> with <text:a xlink:type="simple" xlink:href="https://wiki.didosolutions.com/dido/99_annexes/annex-b-terms-and-definitions/c/crucible" text:style-name="Internet_20_link" text:visited-style-name="Visited_20_Internet_20_Link">Crucible</text:a>Replaces <text:span text:style-name="Strong_20_Emphasis">support</text:span> with the direct behavior <text:span text:style-name="Strong_20_Emphasis">synchronize</text:span>Identifies the Baseline being synchronizedUses the defined Connected Environment and Disconnected Environment conceptsIdentifies the Baseline properties that must remain preservedDoes not assume continuous connectivityPreserves implementation independenceThe normalized Statement does not require bidirectional synchronization. The applicable workflow determines the authorized direction of transfer.</text:p>
      <text:p text:style-name="Text_20_body"><text:span text:style-name="Strong_20_Emphasis">Baseline Synchronization</text:span> should receive a glossary definition because it identifies a controlled consistency process rather than simple file copying.</text:p>
      <text:h text:style-name="Heading_20_2" text:outline-level="2"><text:bookmark-start text:name="__RefHeading___rationale_6"/><text:bookmark-start text:name="rationale"/>Rationale<text:bookmark-end text:name="__RefHeading___rationale_6"/><text:bookmark-end text:name="rationale"/></text:h>
      <text:p text:style-name="Text_20_body">A <text:a xlink:type="simple" xlink:href="https://wiki.didosolutions.com/dido/99_annexes/annex-b-terms-and-definitions/b/baseline" text:style-name="Internet_20_link" text:visited-style-name="Visited_20_Internet_20_Link">Baseline</text:a> identifies an approved set of controlled items and relationships.</text:p>
      <text:p text:style-name="Text_20_body">Synchronization must preserve the identity and meaning of the Baseline across environments.</text:p>
      <text:p text:style-name="Text_20_body">Preserved Baseline information includes:</text:p>
      <text:p text:style-name="Text_20_body">Baseline identifierBaseline Revision<text:a xlink:type="simple" xlink:href="https://wiki.didosolutions.com/dido/99_annexes/annex-b-terms-and-definitions/b/baseline_composition" text:style-name="Internet_20_link" text:visited-style-name="Visited_20_Internet_20_Link">Baseline Composition</text:a>Included Artifact identifiersIncluded Artifact RevisionsProvenanceApproval statusApplicable acceptance criteriaApplicable signatures and content digestsTraceability relationshipsBaseline Synchronization differs from independent Baseline recreation:</text:p>
      <text:p text:style-name="Text_20_body">Baseline Synchronization transfers and preserves an identified BaselineIndependent recreation creates another Baseline that may resemble but does not share the same controlled identityBaseline Synchronization does not require both environments to contain every unrelated Baseline.</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b/baseline" text:style-name="Internet_20_link" text:visited-style-name="Visited_20_Internet_20_Link">Baselines</text:a>
      <text:p text:style-name="Text_20_body">Baseline identifiersBaseline Revisions<text:a xlink:type="simple" xlink:href="https://wiki.didosolutions.com/dido/99_annexes/annex-b-terms-and-definitions/b/baseline_composition" text:style-name="Internet_20_link" text:visited-style-name="Visited_20_Internet_20_Link">Baseline Compositions</text:a>Baseline approval recordsBaseline provenanceBaseline traceability<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Artifact Export PackagesArtifact Import Packages</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the Baseline selected for synchronization is identifiedVerification SHALL confirm that the source and destination environments are identifiedVerification SHALL confirm that <text:a xlink:type="simple" xlink:href="https://wiki.didosolutions.com/dido/99_annexes/annex-b-terms-and-definitions/c/crucible" text:style-name="Internet_20_link" text:visited-style-name="Visited_20_Internet_20_Link">Crucible</text:a> synchronizes the identified Baseline between the Connected Environment and the Disconnected EnvironmentVerification SHALL confirm that the Baseline identifier remains unchangedVerification SHALL confirm that the Baseline Revision remains unchangedVerification SHALL confirm that the Baseline Composition remains unchangedVerification SHALL confirm that the Baseline provenance and approval status remain preservedVerification may include:</text:p>
      <text:p text:style-name="Text_20_body">Baseline export and import testingBaseline identifier comparisonBaseline Revision comparisonBaseline Composition comparisonArtifact manifest comparisonContent-digest comparisonProvenance comparisonApproval-record comparisonThe verification record SHALL identify:</text:p>
      <text:p text:style-name="Text_20_body">The synchronized BaselineThe source environmentThe destination environmentThe Baseline identifierThe Baseline RevisionThe Baseline CompositionThe Baseline provenanceThe Baseline approval statusThe synchronization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alizes:</text:p>
      <text:a xlink:type="simple" xlink:href="https://wiki.didosolutions.com/dido/02-crusible/99-annexes/annex-c-requirements/01-mission-objectives/mo-004/start" text:style-name="Internet_20_link" text:visited-style-name="Visited_20_Internet_20_Link">MO-004</text:a>
      <text:a xlink:type="simple" xlink:href="https://wiki.didosolutions.com/dido/02-crusible/99-annexes/annex-c-requirements/01-mission-objectives/mo-006/start" text:style-name="Internet_20_link" text:visited-style-name="Visited_20_Internet_20_Link">MO-006</text:a>
      <text:p text:style-name="Text_20_body">This requirement relates to:</text:p>
      <text:a xlink:type="simple" xlink:href="https://wiki.didosolutions.com/dido/02-crusible/99-annexes/annex-c-requirements/03-functional-requirements/03-05-air-gap-operations/fr-ag-002" text:style-name="Internet_20_link" text:visited-style-name="Visited_20_Internet_20_Link">FR-AG-002 — Artifact Export Packages</text:a>
      <text:a xlink:type="simple" xlink:href="https://wiki.didosolutions.com/dido/02-crusible/99-annexes/annex-c-requirements/03-functional-requirements/03-05-air-gap-operations/fr-ag-003" text:style-name="Internet_20_link" text:visited-style-name="Visited_20_Internet_20_Link">FR-AG-003 — Artifact Import Packages</text:a>
      <text:a xlink:type="simple" xlink:href="https://wiki.didosolutions.com/dido/02-crusible/99-annexes/annex-c-requirements/03-functional-requirements/03-05-air-gap-operations/fr-ag-005" text:style-name="Internet_20_link" text:visited-style-name="Visited_20_Internet_20_Link">FR-AG-005 — Deployment Traceability Across Disconnected Environments</text:a>
      <text:a xlink:type="simple" xlink:href="https://wiki.didosolutions.com/dido/02-crusible/99-annexes/annex-c-requirements/03-functional-requirements/03-09-baseline-composition-and-workspace/start" text:style-name="Internet_20_link" text:visited-style-name="Visited_20_Internet_20_Link">C.3.9 Baseline Composition and Workspace</text:a>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8-dependencies-and-air-gap-operations/start" text:style-name="Internet_20_link" text:visited-style-name="Visited_20_Internet_20_Link">8. Dependencies and Air Gap Operations</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AG-004</text:span>.</text:p>
      <text:p text:style-name="Text_20_body">Incoming Traceability should be derived dynamically from backlinks rather than maintained as a duplicate manual list.</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the controlled transfer of Baselines and their associated Artifacts from Connected Environments to Disconnected Environments.</text:p>
      <text:p text:style-name="Text_20_body">FR-AG-004 establishes the consistency and identity-preservation requirements for that synchronization.</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AG-004</text:span>.</text:p>
      <text:p text:style-name="Text_20_body">Changes to the Statement SHALL preserve the approved intent of the source requirement.</text:p>
      <text:p text:style-name="Text_20_body">The Statement should remain limited to synchronization of an identified Baseline while preserving its controlled identity and composition.</text:p>
      <text:p text:style-name="Text_20_body">The applicable workflow should define synchronization direction, scheduling, conflict handling, and authoriza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5-air-gap-operations:fr-ag-004#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08:18</meta:creation-date>
    <dc:creator>Generated</dc:creator>
    <dc:date>2026-08-24T14::08:18</dc:date>
    <dc:language>en-US</dc:language>
    <meta:editing-cycles>1</meta:editing-cycles>
    <meta:editing-duration>PT0S</meta:editing-duration>
    <dc:title>dido:02-crusible:99-annexes:annex-c-requirements:03-functional-requirements:03-05-air-gap-operations:fr-ag-004</dc:title>
  </office:meta>
</office:document-meta>
</file>