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4-multi-cloud-management:fr-mc-005"/><text:bookmark-start text:name="__RefHeading___fr-mc-005_edge_deployments_1"/><text:bookmark-start text:name="fr-mc-005_edge_deployments"/>FR-MC-005 — Edge Deployments<text:bookmark-end text:name="__RefHeading___fr-mc-005_edge_deployments_1"/><text:bookmark-end text:name="fr-mc-005_edge_deployments"/></text:h>
      <text:p text:style-name="Text_20_body"><text:a xlink:type="simple" xlink:href="https://wiki.didosolutions.com/dido/02-crusible/99-annexes/annex-c-requirements/03-functional-requirements/03-04-multi-cloud-management/start" text:style-name="Internet_20_link" text:visited-style-name="Visited_20_Internet_20_Link">Go to Crucible Multi-Cloud Management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deploy identified deployment subjects to an Edge Environment.</text:p>
      <text:h text:style-name="Heading_20_2" text:outline-level="2"><text:bookmark-start text:name="__RefHeading___source_statement_3"/><text:bookmark-start text:name="source_statement"/>Source Statement<text:bookmark-end text:name="__RefHeading___source_statement_3"/><text:bookmark-end text:name="source_statement"/></text:h>
      <table:table table:style-name="Table_Quotation1">
        <table:table-column/>
        <table:table-row>
          <table:table-cell office:value-type="string" table:style-name="Cell_Quotation1">
            <text:p text:style-name="tablealignleft"> The system shall support edge deployments.</text:p>
          </table:table-cell>
        </table:table-row>
      </table:table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Crucible System Requirements Specification, Version 1.1 Draft, Functional Requirements, FR-MC-005.</text:p>
      <text:h text:style-name="Heading_20_2" text:outline-level="2"><text:bookmark-start text:name="__RefHeading___assessment_5"/><text:bookmark-start text:name="assessment"/>Assessment<text:bookmark-end text:name="__RefHeading___assessment_5"/><text:bookmark-end text:name="assessment"/></text:h>
      <text:p text:style-name="Text_20_body">The source statement identifies a target deployment context but does not state the required deployment behavior.</text:p>
      <text:p text:style-name="Text_20_body">The following Specification Discipline and Authoring findings apply:</text:p>
      <text:p text:style-name="Text_20_body"><text:span text:style-name="Strong_20_Emphasis">The system</text:span> does not use the defined system name<text:span text:style-name="Strong_20_Emphasis">shall</text:span> does not follow the established uppercase normative convention<text:span text:style-name="Strong_20_Emphasis">Support</text:span> is a weak verb<text:span text:style-name="Strong_20_Emphasis">Edge deployment</text:span> does not identify the deployment subjects<text:span text:style-name="Strong_20_Emphasis">Edge</text:span> does not identify a controlled target-environment conceptThe source statement does not prescribe an edge platform, device class, provider, network architecture, orchestration mechanism, or connectivity modelThe normalized Statement:</text:p>
      <text:p text:style-name="Text_20_body">Replaces <text:span text:style-name="Strong_20_Emphasis">The system</text:span> with <text:a xlink:type="simple" xlink:href="https://wiki.didosolutions.com/dido/99_annexes/annex-b-terms-and-definitions/c/crucible" text:style-name="Internet_20_link" text:visited-style-name="Visited_20_Internet_20_Link">Crucible</text:a>Replaces <text:span text:style-name="Strong_20_Emphasis">support</text:span> with the direct behavior <text:span text:style-name="Strong_20_Emphasis">deploy</text:span>Identifies deployment subjectsIdentifies an Edge Environment as the targetPreserves implementation independence<text:span text:style-name="Strong_20_Emphasis">Edge Environment</text:span> and possibly <text:span text:style-name="Strong_20_Emphasis">Edge Deployment</text:span> should receive glossary definitions. Defining Edge Environment is the higher priority because it identifies the deployment target.</text:p>
      <text:h text:style-name="Heading_20_2" text:outline-level="2"><text:bookmark-start text:name="__RefHeading___rationale_6"/><text:bookmark-start text:name="rationale"/>Rationale<text:bookmark-end text:name="__RefHeading___rationale_6"/><text:bookmark-end text:name="rationale"/></text:h>
      <text:p text:style-name="Text_20_body">An Edge Environment operates computing capabilities near a source or consumer of data, an operational process, a physical location, or another point where local processing provides an architectural benefit.</text:p>
      <text:p text:style-name="Text_20_body">Edge deployment subjects may include:</text:p>
      <text:a xlink:type="simple" xlink:href="https://wiki.didosolutions.com/dido/99_annexes/annex-b-terms-and-definitions/i/infrastructure_resource" text:style-name="Internet_20_link" text:visited-style-name="Visited_20_Internet_20_Link">Infrastructure Resources</text:a>
      <text:a xlink:type="simple" xlink:href="https://wiki.didosolutions.com/dido/99_annexes/annex-b-terms-and-definitions/v/virtual_machine" text:style-name="Internet_20_link" text:visited-style-name="Visited_20_Internet_20_Link">Virtual Machines</text:a>
      <text:a xlink:type="simple" xlink:href="https://wiki.didosolutions.com/dido/99_annexes/annex-b-terms-and-definitions/k/kubernetes_cluster" text:style-name="Internet_20_link" text:visited-style-name="Visited_20_Internet_20_Link">Kubernetes Clusters</text:a>
      <text:a xlink:type="simple" xlink:href="https://wiki.didosolutions.com/dido/99_annexes/annex-b-terms-and-definitions/c/containerized_workload" text:style-name="Internet_20_link" text:visited-style-name="Visited_20_Internet_20_Link">Containerized Workloads</text:a>
      <text:a xlink:type="simple" xlink:href="https://wiki.didosolutions.com/dido/99_annexes/annex-b-terms-and-definitions/p/platform_service" text:style-name="Internet_20_link" text:visited-style-name="Visited_20_Internet_20_Link">Platform Services</text:a>
      <text:p text:style-name="Text_20_body">ConfigurationSecurity controlsMonitoring capabilitiesAn Edge Environment may operate with:</text:p>
      <text:p text:style-name="Text_20_body">Limited network connectivityIntermittent connectivityRestricted bandwidthLimited computing capacityLimited storage capacityLocation-specific security controlsLocal operational authorityLow-latency processing requirementsFR-MC-005 does not independently require disconnected operation. The Air-Gapped Operations requirements govern disconnected and Air-Gapped Environment behavior.</text:p>
      <text:h text:style-name="Heading_20_2" text:outline-level="2"><text:bookmark-start text:name="__RefHeading___applies_to_7"/><text:bookmark-start text:name="applies_to"/>Applies To<text:bookmark-end text:name="__RefHeading___applies_to_7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Edge EnvironmentsEdge DeploymentsDeployment subjects<text:a xlink:type="simple" xlink:href="https://wiki.didosolutions.com/dido/99_annexes/annex-b-terms-and-definitions/i/infrastructure_resource" text:style-name="Internet_20_link" text:visited-style-name="Visited_20_Internet_20_Link">Infrastructure Resources</text:a><text:a xlink:type="simple" xlink:href="https://wiki.didosolutions.com/dido/99_annexes/annex-b-terms-and-definitions/v/virtual_machine" text:style-name="Internet_20_link" text:visited-style-name="Visited_20_Internet_20_Link">Virtual Machines</text:a><text:a xlink:type="simple" xlink:href="https://wiki.didosolutions.com/dido/99_annexes/annex-b-terms-and-definitions/k/kubernetes_cluster" text:style-name="Internet_20_link" text:visited-style-name="Visited_20_Internet_20_Link">Kubernetes Clusters</text:a><text:a xlink:type="simple" xlink:href="https://wiki.didosolutions.com/dido/99_annexes/annex-b-terms-and-definitions/c/containerized_workload" text:style-name="Internet_20_link" text:visited-style-name="Visited_20_Internet_20_Link">Containerized Workloads</text:a><text:a xlink:type="simple" xlink:href="https://wiki.didosolutions.com/dido/99_annexes/annex-b-terms-and-definitions/p/platform_service" text:style-name="Internet_20_link" text:visited-style-name="Visited_20_Internet_20_Link">Platform Services</text:a>Edge deployment workflows</text:p>
      <text:h text:style-name="Heading_20_2" text:outline-level="2"><text:bookmark-start text:name="__RefHeading___verification_8"/><text:bookmark-start text:name="verification"/>Verification<text:bookmark-end text:name="__RefHeading___verification_8"/><text:bookmark-end text:name="verification"/></text:h>
      <text:p text:style-name="Text_20_body">Verification SHALL confirm that the tested target is identified as an Edge EnvironmentVerification SHALL confirm that the deployment subjects assigned to the Edge Environment are identifiedVerification SHALL confirm that <text:a xlink:type="simple" xlink:href="https://wiki.didosolutions.com/dido/99_annexes/annex-b-terms-and-definitions/c/crucible" text:style-name="Internet_20_link" text:visited-style-name="Visited_20_Internet_20_Link">Crucible</text:a> deploys the identified subjects to the Edge EnvironmentVerification SHALL confirm that the resulting deployment satisfies the applicable Edge Environment <text:a xlink:type="simple" xlink:href="https://wiki.didosolutions.com/dido/99_annexes/annex-b-terms-and-definitions/a/acceptance_criteria" text:style-name="Internet_20_link" text:visited-style-name="Visited_20_Internet_20_Link">Acceptance Criteria</text:a>Verification may include:</text:p>
      <text:p text:style-name="Text_20_body">Edge Deployment testingTarget-environment inspectionLimited-connectivity testingResource-constraint testingDeployment-state inspectionAcceptance testingDeployment-log inspectionThe verification record SHALL identify:</text:p>
      <text:p text:style-name="Text_20_body">The Edge EnvironmentThe deployed subjectsThe applicable environment constraintsThe applicable Acceptance CriteriaThe deployment operationThe observed deployment resultThe generated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outgoing_traceability_9"/><text:bookmark-start text:name="outgoing_traceability"/>Outgoing Traceability<text:bookmark-end text:name="__RefHeading___outgoing_traceability_9"/><text:bookmark-end text:name="outgoing_traceability"/></text:h>
      <text:p text:style-name="Text_20_body">This requirement realizes:</text:p>
      <text:a xlink:type="simple" xlink:href="https://wiki.didosolutions.com/dido/02-crusible/99-annexes/annex-c-requirements/01-mission-objectives/mo-003/start" text:style-name="Internet_20_link" text:visited-style-name="Visited_20_Internet_20_Link">MO-003</text:a>
      <text:a xlink:type="simple" xlink:href="https://wiki.didosolutions.com/dido/02-crusible/99-annexes/annex-c-requirements/01-mission-objectives/mo-006" text:style-name="Internet_20_link" text:visited-style-name="Visited_20_Internet_20_Link">MO-006</text:a>
      <text:p text:style-name="Text_20_body">This requirement relates to:</text:p>
      <text:a xlink:type="simple" xlink:href="https://wiki.didosolutions.com/dido/02-crusible/99-annexes/annex-c-requirements/03-functional-requirements/03-03-deployment-orchestration/start" text:style-name="Internet_20_link" text:visited-style-name="Visited_20_Internet_20_Link">C.3.3 Deployment Orchestration</text:a>
      <text:a xlink:type="simple" xlink:href="https://wiki.didosolutions.com/dido/02-crusible/99-annexes/annex-c-requirements/03-functional-requirements/03-04-multi-cloud-management/fr-mc-004" text:style-name="Internet_20_link" text:visited-style-name="Visited_20_Internet_20_Link">FR-MC-004 — Hybrid-Cloud Deployments</text:a>
      <text:a xlink:type="simple" xlink:href="https://wiki.didosolutions.com/dido/02-crusible/99-annexes/annex-c-requirements/03-functional-requirements/03-05-air-gap-operations/start" text:style-name="Internet_20_link" text:visited-style-name="Visited_20_Internet_20_Link">C.3.5 Air-Gapped Operations</text:a>
      <text:a xlink:type="simple" xlink:href="https://wiki.didosolutions.com/dido/02-crusible/07-infrastructure-and-deployment/start" text:style-name="Internet_20_link" text:visited-style-name="Visited_20_Internet_20_Link">7. Infrastructure and Deployment</text:a>
      <text:a xlink:type="simple" xlink:href="https://wiki.didosolutions.com/dido/02-crusible/08-dependencies-and-air-gap-operations/start" text:style-name="Internet_20_link" text:visited-style-name="Visited_20_Internet_20_Link">8. Dependencies and Air Gap Operations</text:a>
      <text:h text:style-name="Heading_20_2" text:outline-level="2"><text:bookmark-start text:name="__RefHeading___referenced_by_10"/><text:bookmark-start text:name="referenced_by"/>Referenced By<text:bookmark-end text:name="__RefHeading___referenced_by_10"/><text:bookmark-end text:name="referenced_by"/></text:h>
      <text:p text:style-name="Text_20_body">The wiki Backlinks function provides the current list of pages that reference <text:span text:style-name="Source_20_Text">FR-MC-005</text:span>.</text:p>
      <text:p text:style-name="Text_20_body">Incoming Traceability should be derived dynamically from backlinks.</text:p>
      <text:h text:style-name="Heading_20_2" text:outline-level="2"><text:bookmark-start text:name="__RefHeading___conops_relationship_11"/><text:bookmark-start text:name="conops_relationship"/>ConOps Relationship<text:bookmark-end text:name="__RefHeading___conops_relationship_11"/><text:bookmark-end text:name="conops_relationship"/></text:h>
      <text:p text:style-name="Text_20_body">FR-MC-005 establishes deployment to an Edge Environment without prescribing the edge platform, device class, provider, or connectivity model.</text:p>
      <text:h text:style-name="Heading_20_2" text:outline-level="2"><text:bookmark-start text:name="__RefHeading___delivery_phase_12"/><text:bookmark-start text:name="delivery_phase"/>Delivery Phase<text:bookmark-end text:name="__RefHeading___delivery_phase_12"/><text:bookmark-end text:name="delivery_phase"/></text:h>
      <text:p text:style-name="Text_20_body">Phase 1</text:p>
      <text:h text:style-name="Heading_20_2" text:outline-level="2"><text:bookmark-start text:name="__RefHeading___implementation_status_13"/><text:bookmark-start text:name="implementation_status"/>Implementation Status<text:bookmark-end text:name="__RefHeading___implementation_status_13"/><text:bookmark-end text:name="implementation_status"/></text:h>
      <text:p text:style-name="Text_20_body">Not Assessed</text:p>
      <text:h text:style-name="Heading_20_2" text:outline-level="2"><text:bookmark-start text:name="__RefHeading___requirement_status_14"/><text:bookmark-start text:name="requirement_status"/>Requirement Status<text:bookmark-end text:name="__RefHeading___requirement_status_14"/><text:bookmark-end text:name="requirement_status"/></text:h>
      <text:p text:style-name="Text_20_body">Draft</text:p>
      <text:p text:style-name="Horizontal_20_Line"/>
      <text:h text:style-name="Heading_20_2" text:outline-level="2"><text:bookmark-start text:name="__RefHeading___notes_for_editors_15"/><text:bookmark-start text:name="notes_for_editors"/>Notes for Editors<text:bookmark-end text:name="__RefHeading___notes_for_editors_15"/><text:bookmark-end text:name="notes_for_editors"/></text:h>
      <text:p text:style-name="Text_20_body">This requirement page should retain the stable requirement identifier <text:span text:style-name="Source_20_Text">FR-MC-005</text:span>.</text:p>
      <text:p text:style-name="Text_20_body">The Statement should remain limited to deployment of identified deployment subjects to an Edge Environment.</text:p>
      <text:p text:style-name="Text_20_body">Edge Deployment should not be treated as synonymous with disconnected or Air-Gapped Environment deployment.</text:p>
      <text:p text:style-name="Text_20_body">Requirements for dependency capture, disconnected operation, synchronization, resource constraints, and network isolation should remain in their applicable requirement pages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4-multi-cloud-management:fr-mc-005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7::56:33</meta:creation-date>
    <dc:creator>Generated</dc:creator>
    <dc:date>2026-08-24T17::56:33</dc:date>
    <dc:language>en-US</dc:language>
    <meta:editing-cycles>1</meta:editing-cycles>
    <meta:editing-duration>PT0S</meta:editing-duration>
    <dc:title>dido:02-crusible:99-annexes:annex-c-requirements:03-functional-requirements:03-04-multi-cloud-management:fr-mc-005</dc:title>
  </office:meta>
</office:document-meta>
</file>