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4-multi-cloud-management:fr-mc-004"/><text:bookmark-start text:name="__RefHeading___fr-mc-004_hybrid-cloud_deployments_1"/><text:bookmark-start text:name="fr-mc-004_hybrid-cloud_deployments"/>FR-MC-004 — Hybrid-Cloud Deployments<text:bookmark-end text:name="__RefHeading___fr-mc-004_hybrid-cloud_deployments_1"/><text:bookmark-end text:name="fr-mc-004_hybrid-cloud_deployments"/></text:h>
      <text:p text:style-name="Text_20_body"><text:a xlink:type="simple" xlink:href="https://wiki.didosolutions.com/dido/02-crusible/99-annexes/annex-c-requirements/03-functional-requirements/03-04-multi-cloud-management/start" text:style-name="Internet_20_link" text:visited-style-name="Visited_20_Internet_20_Link">Go to Crucible Multi-Cloud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perform an <text:a xlink:type="simple" xlink:href="https://wiki.didosolutions.com/dido/99_annexes/annex-b-terms-and-definitions/i/infrastructure_deployment" text:style-name="Internet_20_link" text:visited-style-name="Visited_20_Internet_20_Link">Infrastructure Deployment</text:a> across an identified combination of cloud and non-cloud <text:a xlink:type="simple" xlink:href="https://wiki.didosolutions.com/dido/99_annexes/annex-b-terms-and-definitions/i/infrastructure_environment" text:style-name="Internet_20_link" text:visited-style-name="Visited_20_Internet_20_Link">Infrastructure Environments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support <text:a xlink:type="simple" xlink:href="https://wiki.didosolutions.com/dido/99_annexes/annex-b-terms-and-definitions/h/hybrid-cloud_deployment" text:style-name="Internet_20_link" text:visited-style-name="Visited_20_Internet_20_Link">Hybrid-Cloud Deployments</text:a>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MC-004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identifies a deployment topology but does not state the required deployment behavior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Support</text:span> is a weak verb<text:span text:style-name="Strong_20_Emphasis">Hybrid-cloud deployment</text:span> requires a controlled definitionThe source statement does not identify the participating Infrastructure EnvironmentsThe source statement does not prescribe public-cloud, private-cloud, on-premises, provider, network, or orchestration technology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places <text:span text:style-name="Strong_20_Emphasis">support</text:span> with <text:span text:style-name="Strong_20_Emphasis">perform</text:span>Identifies Infrastructure Deployment as the required activityIdentifies a combination of cloud and non-cloud Infrastructure EnvironmentsPreserves implementation independence<text:span text:style-name="Strong_20_Emphasis">Hybrid-Cloud Deployment</text:span> should receive a glossary definition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Hybrid-Cloud Deployment distributes related deployment subjects across cloud and non-cloud Infrastructure Environments.</text:p>
      <text:p text:style-name="Text_20_body">A Hybrid-Cloud Deployment may combine:</text:p>
      <text:p text:style-name="Text_20_body">A public-cloud environment and an on-premises environmentA provider-managed cloud environment and a privately operated environmentCloud-hosted services and locally hosted workloadsCloud computing resources and edge computing resourcesThe participating environments may differ in:</text:p>
      <text:p text:style-name="Text_20_body">Administrative authorityNetwork accessibilitySecurity controlsResource modelsProvider interfacesOperational constraintsCompliance obligationsThe deployment must identify the subjects assigned to each environment and the relationships that cross environment boundaries.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Hybrid-Cloud DeploymentsCloud Infrastructure EnvironmentsNon-cloud Infrastructure Environments<text:a xlink:type="simple" xlink:href="https://wiki.didosolutions.com/dido/99_annexes/annex-b-terms-and-definitions/i/infrastructure_resource" text:style-name="Internet_20_link" text:visited-style-name="Visited_20_Internet_20_Link">Infrastructure Resources</text:a><text:a xlink:type="simple" xlink:href="https://wiki.didosolutions.com/dido/99_annexes/annex-b-terms-and-definitions/v/virtual_machine" text:style-name="Internet_20_link" text:visited-style-name="Visited_20_Internet_20_Link">Virtual Machines</text:a><text:a xlink:type="simple" xlink:href="https://wiki.didosolutions.com/dido/99_annexes/annex-b-terms-and-definitions/k/kubernetes_cluster" text:style-name="Internet_20_link" text:visited-style-name="Visited_20_Internet_20_Link">Kubernetes Clusters</text:a><text:a xlink:type="simple" xlink:href="https://wiki.didosolutions.com/dido/99_annexes/annex-b-terms-and-definitions/c/containerized_workload" text:style-name="Internet_20_link" text:visited-style-name="Visited_20_Internet_20_Link">Containerized Workloads</text:a><text:a xlink:type="simple" xlink:href="https://wiki.didosolutions.com/dido/99_annexes/annex-b-terms-and-definitions/p/platform_service" text:style-name="Internet_20_link" text:visited-style-name="Visited_20_Internet_20_Link">Platform Services</text:a>Cross-environment relationships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the tested deployment identifies at least one cloud Infrastructure EnvironmentVerification SHALL confirm that the tested deployment identifies at least one non-cloud Infrastructure EnvironmentVerification SHALL confirm that the tested deployment identifies the deployment subjects assigned to each Infrastructure EnvironmentVerification SHALL confirm that <text:a xlink:type="simple" xlink:href="https://wiki.didosolutions.com/dido/99_annexes/annex-b-terms-and-definitions/c/crucible" text:style-name="Internet_20_link" text:visited-style-name="Visited_20_Internet_20_Link">Crucible</text:a> deploys the identified subjects to their assigned Infrastructure EnvironmentsVerification SHALL confirm that the resulting deployment satisfies the applicable cross-environment <text:a xlink:type="simple" xlink:href="https://wiki.didosolutions.com/dido/99_annexes/annex-b-terms-and-definitions/a/acceptance_criteria" text:style-name="Internet_20_link" text:visited-style-name="Visited_20_Internet_20_Link">Acceptance Criteria</text:a>Verification may include:</text:p>
      <text:p text:style-name="Text_20_body">Hybrid-Cloud Deployment testingEnvironment-topology inspectionCross-environment connectivity testingIdentity-boundary testingDeployment-state inspectionAcceptance testingThe verification record SHALL identify:</text:p>
      <text:p text:style-name="Text_20_body">The participating Infrastructure EnvironmentsThe cloud environmentThe non-cloud environmentThe assigned deployment subjectsThe cross-environment relationshipsThe observed deployment results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3" text:style-name="Internet_20_link" text:visited-style-name="Visited_20_Internet_20_Link">MO-003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3-deployment-orchestration/start" text:style-name="Internet_20_link" text:visited-style-name="Visited_20_Internet_20_Link">C.3.3 Deployment Orchestration</text:a>
      <text:a xlink:type="simple" xlink:href="https://wiki.didosolutions.com/dido/02-crusible/99-annexes/annex-c-requirements/03-functional-requirements/03-04-multi-cloud-management/fr-mc-001" text:style-name="Internet_20_link" text:visited-style-name="Visited_20_Internet_20_Link">FR-MC-001 — Cloud Provider Abstraction</text:a>
      <text:a xlink:type="simple" xlink:href="https://wiki.didosolutions.com/dido/02-crusible/99-annexes/annex-c-requirements/03-functional-requirements/03-04-multi-cloud-management/fr-mc-005" text:style-name="Internet_20_link" text:visited-style-name="Visited_20_Internet_20_Link">FR-MC-005 — Edge Deployments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MC-004</text:span>.</text:p>
      <text:p text:style-name="Text_20_body">Incoming Traceability should be derived dynamically from backlinks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FR-MC-004 establishes deployment across cloud and non-cloud Infrastructure Environments while preserving a coordinated deployment description and traceability relationship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MC-004</text:span>.</text:p>
      <text:p text:style-name="Text_20_body">The Statement should remain limited to Infrastructure Deployment across an identified combination of cloud and non-cloud Infrastructure Environments.</text:p>
      <text:p text:style-name="Text_20_body">Requirements for connectivity, security, identity federation, synchronization, and workload placement should remain separate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4-multi-cloud-management:fr-mc-004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18:49</meta:creation-date>
    <dc:creator>Generated</dc:creator>
    <dc:date>2026-08-24T17::18:49</dc:date>
    <dc:language>en-US</dc:language>
    <meta:editing-cycles>1</meta:editing-cycles>
    <meta:editing-duration>PT0S</meta:editing-duration>
    <dc:title>dido:02-crusible:99-annexes:annex-c-requirements:03-functional-requirements:03-04-multi-cloud-management:fr-mc-004</dc:title>
  </office:meta>
</office:document-meta>
</file>