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3-functional-requirements:03-04-multi-cloud-management:fr-mc-003"/><text:bookmark-start text:name="__RefHeading___fr-mc-003_deployment_portability_across_cloud_providers_1"/><text:bookmark-start text:name="fr-mc-003_deployment_portability_across_cloud_providers"/>FR-MC-003 — Deployment Portability Across Cloud Providers<text:bookmark-end text:name="__RefHeading___fr-mc-003_deployment_portability_across_cloud_providers_1"/><text:bookmark-end text:name="fr-mc-003_deployment_portability_across_cloud_providers"/></text:h>
      <text:p text:style-name="Text_20_body"><text:a xlink:type="simple" xlink:href="https://wiki.didosolutions.com/dido/02-crusible/99-annexes/annex-c-requirements/03-functional-requirements/03-04-multi-cloud-management/start" text:style-name="Internet_20_link" text:visited-style-name="Visited_20_Internet_20_Link">Go to Crucible Multi-Cloud Management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provide deployment portability across <text:a xlink:type="simple" xlink:href="https://wiki.didosolutions.com/dido/99_annexes/annex-b-terms-and-definitions/c/cloud_provider" text:style-name="Internet_20_link" text:visited-style-name="Visited_20_Internet_20_Link">Cloud Providers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p text:style-name="Text_20_body">Crucible System Requirements Specification, Version 1.1 Draft, Functional Requirements, FR-MC-003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support deployment portability across cloud providers.</text:span><text:a xlink:type="simple" xlink:href="https://wiki.didosolutions.com/dido/02-crusible/99-annexes/annex-b/cr-001" text:style-name="Internet_20_link" text:visited-style-name="Visited_20_Internet_20_Link">[C1]</text:a></text:p>
          </table:table-cell>
        </table:table-row>
      </table:table>
      <text:p text:style-name="Text_20_body">FR-MC-003:</text:p>
      <text:p text:style-name="Text_20_body">Replaces <text:span text:style-name="Strong_20_Emphasis">The system</text:span> with the defined system name <text:a xlink:type="simple" xlink:href="https://wiki.didosolutions.com/dido/99_annexes/annex-b-terms-and-definitions/c/crucible" text:style-name="Internet_20_link" text:visited-style-name="Visited_20_Internet_20_Link">Crucible</text:a>Changes <text:span text:style-name="Strong_20_Emphasis">shall</text:span> to the established uppercase normative form <text:span text:style-name="Strong_20_Emphasis">SHALL</text:span>Replaces the weak verb <text:span text:style-name="Strong_20_Emphasis">support</text:span> with <text:span text:style-name="Strong_20_Emphasis">provide</text:span>Links <text:span text:style-name="Strong_20_Emphasis">Cloud Providers</text:span> to the controlling definitionNo other substantive normalization is required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eployment portability allows deployment intent to be realized through more than one <text:a xlink:type="simple" xlink:href="https://wiki.didosolutions.com/dido/99_annexes/annex-b-terms-and-definitions/c/cloud_provider" text:style-name="Internet_20_link" text:visited-style-name="Visited_20_Internet_20_Link">Cloud Provider</text:a> without requiring the deployment intent to be redesigned for each Provider.</text:p>
      <text:p text:style-name="Text_20_body">Cloud Providers expose different:</text:p>
      <text:p text:style-name="Text_20_body">Resource typesService identifiersConfiguration parametersIdentity modelsNetwork modelsStorage modelsRegionsManagement interfacesOperational constraintsDeployment portability does not require Cloud Providers to expose identical resources, services, interfaces, costs, performance characteristics, or physical implementations.</text:p>
      <text:p text:style-name="Text_20_body">This requirement establishes deployment portability without prescribing:</text:p>
      <text:p text:style-name="Text_20_body">A minimum number of tested Cloud Providers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<text:a xlink:type="simple" xlink:href="https://wiki.didosolutions.com/dido/99_annexes/annex-b-terms-and-definitions/p/platform_specific_information" text:style-name="Internet_20_link" text:visited-style-name="Visited_20_Internet_20_Link">Platform Specific Information</text:a><text:a xlink:type="simple" xlink:href="https://wiki.didosolutions.com/dido/99_annexes/annex-b-terms-and-definitions/p/provider_plugin" text:style-name="Internet_20_link" text:visited-style-name="Visited_20_Internet_20_Link">Provider Plugins</text:a><text:a xlink:type="simple" xlink:href="https://wiki.didosolutions.com/dido/99_annexes/annex-b-terms-and-definitions/p/provider_contract" text:style-name="Internet_20_link" text:visited-style-name="Visited_20_Internet_20_Link">Provider Contracts</text:a>Identical Provider-specific realizationsParticular Cloud ProvidersCommon <text:a xlink:type="simple" xlink:href="https://wiki.didosolutions.com/dido/99_annexes/annex-b-terms-and-definitions/a/acceptance_criteria" text:style-name="Internet_20_link" text:visited-style-name="Visited_20_Internet_20_Link">Acceptance Criteria</text:a>Separate requirements, architecture specifications, or verification profiles define those subjec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Deployment portability<text:a xlink:type="simple" xlink:href="https://wiki.didosolutions.com/dido/99_annexes/annex-b-terms-and-definitions/c/cloud_provider" text:style-name="Internet_20_link" text:visited-style-name="Visited_20_Internet_20_Link">Cloud Providers</text:a>Cloud deployment workflow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A deployment is selected for portability testingTwo or more <text:a xlink:type="simple" xlink:href="https://wiki.didosolutions.com/dido/99_annexes/annex-b-terms-and-definitions/c/cloud_provider" text:style-name="Internet_20_link" text:visited-style-name="Visited_20_Internet_20_Link">Cloud Providers</text:a> are selected for testing<text:a xlink:type="simple" xlink:href="https://wiki.didosolutions.com/dido/99_annexes/annex-b-terms-and-definitions/c/crucible" text:style-name="Internet_20_link" text:visited-style-name="Visited_20_Internet_20_Link">Crucible</text:a> deploys the selected deployment through each tested Cloud ProviderThe resulting deployments preserve the deployment intent selected for the portability testProvider-specific differences do not prevent the selected deployment from being realized through each tested Cloud ProviderThe observed behavior demonstrates deployment portability across Cloud Providers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implementation_status_8"/><text:bookmark-start text:name="implementation_status"/>Implementation Status<text:bookmark-end text:name="__RefHeading___implementation_status_8"/><text:bookmark-end text:name="implementation_status"/></text:h>
      <text:p text:style-name="Text_20_body">Implemented and Verified</text:p>
      <text:h text:style-name="Heading_20_2" text:outline-level="2"><text:bookmark-start text:name="__RefHeading___requirement_status_9"/><text:bookmark-start text:name="requirement_status"/>Requirement Status<text:bookmark-end text:name="__RefHeading___requirement_status_9"/><text:bookmark-end text:name="requirement_status"/></text:h>
      <text:p text:style-name="Horizontal_20_Line"/>
      <text:h text:style-name="Heading_20_2" text:outline-level="2"><text:bookmark-start text:name="__RefHeading___issues_10"/><text:bookmark-start text:name="issues"/>Issues<text:bookmark-end text:name="__RefHeading___issues_10"/><text:bookmark-end text:name="issues"/></text:h>
      <text:p text:style-name="Horizontal_20_Line"/>
      <text:h text:style-name="Heading_20_2" text:outline-level="2"><text:bookmark-start text:name="__RefHeading___notes_for_editors_11"/><text:bookmark-start text:name="notes_for_editors"/>Notes for Editors<text:bookmark-end text:name="__RefHeading___notes_for_editors_11"/><text:bookmark-end text:name="notes_for_editors"/></text:h>
      <text:p text:style-name="Text_20_body">This requirement page retains the stable requirement identifier <text:span text:style-name="Source_20_Text">FR-MC-003</text:span>.</text:p>
      <text:p text:style-name="Text_20_body">This page is a leaf requirement page and omits a trailing <text:span text:style-name="Source_20_Text">:start</text:span> from its namespace.</text:p>
      <text:p text:style-name="Text_20_body">The Statement preserves the approved source intent by requiring Crucible to provide deployment portability across Cloud Providers.</text:p>
      <text:p text:style-name="Text_20_body">Do not add Platform Independent Information, Platform Specific Information, Provider Plugin, Provider Contract, common Acceptance Criteria, identical Provider realization, or a particular minimum number of Cloud Providers to the Statement unless the controlling requirement changes through an approved requirements process.</text:p>
      <text:p text:style-name="Text_20_body">Verification may use two or more Cloud Providers because portability across Providers cannot be demonstrated with only one Provider. This verification condition does not add a particular Provider or Provider technology to the normative Statement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3-functional-requirements:03-04-multi-cloud-management:fr-mc-003#Statement&amp;noheader&amp;nofooter&amp;noeditbtn}}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3:59</meta:creation-date>
    <dc:creator>Generated</dc:creator>
    <dc:date>2026-08-24T07::33:59</dc:date>
    <dc:language>en-US</dc:language>
    <meta:editing-cycles>1</meta:editing-cycles>
    <meta:editing-duration>PT0S</meta:editing-duration>
    <dc:title>dido:02-crusible:99-annexes:annex-c-requirements:03-functional-requirements:03-04-multi-cloud-management:fr-mc-003</dc:title>
  </office:meta>
</office:document-meta>
</file>