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4-multi-cloud-management:fr-mc-002"/><text:bookmark-start text:name="__RefHeading___fr-mc-002_provider-specific_extensions_1"/><text:bookmark-start text:name="fr-mc-002_provider-specific_extensions"/>FR-MC-002 — Provider-Specific Extensions<text:bookmark-end text:name="__RefHeading___fr-mc-002_provider-specific_extensions_1"/><text:bookmark-end text:name="fr-mc-002_provider-specific_extensions"/></text:h>
      <text:p text:style-name="Text_20_body"><text:a xlink:type="simple" xlink:href="https://wiki.didosolutions.com/dido/02-crusible/99-annexes/annex-c-requirements/03-functional-requirements/03-04-multi-cloud-management/start" text:style-name="Internet_20_link" text:visited-style-name="Visited_20_Internet_20_Link">Go to Crucible Multi-Cloud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load a <text:a xlink:type="simple" xlink:href="https://wiki.didosolutions.com/dido/99_annexes/annex-b-terms-and-definitions/p/provider_plugin" text:style-name="Internet_20_link" text:visited-style-name="Visited_20_Internet_20_Link">Provider Plugin</text:a> that conforms to the applicable <text:a xlink:type="simple" xlink:href="https://wiki.didosolutions.com/dido/99_annexes/annex-b-terms-and-definitions/p/provider_contract" text:style-name="Internet_20_link" text:visited-style-name="Visited_20_Internet_20_Link">Provider Contract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support provider-specific extensions through plugin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MC-002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identifies the intended extension mechanism but does not provide a fully testable formul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 that does not identify the required behavior<text:span text:style-name="Strong_20_Emphasis">Provider-specific extensions</text:span> does not identify the architectural subject that realizes the extension<text:span text:style-name="Strong_20_Emphasis">Plugins</text:span> does not use the defined <text:a xlink:type="simple" xlink:href="https://wiki.didosolutions.com/dido/99_annexes/annex-b-terms-and-definitions/p/provider_plugin" text:style-name="Internet_20_link" text:visited-style-name="Visited_20_Internet_20_Link">Provider Plugin</text:a> conceptThe source statement does not identify the contract governing the Provider PluginThe source statement does not prescribe a programming language, packaging format, loading mechanism, <text:a xlink:type="simple" xlink:href="https://wiki.didosolutions.com/dido/99_annexes/annex-b-terms-and-definitions/p/provider" text:style-name="Internet_20_link" text:visited-style-name="Visited_20_Internet_20_Link">Provider</text:a>, or plugin implementation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the direct behavior <text:span text:style-name="Strong_20_Emphasis">load</text:span>Uses the defined <text:a xlink:type="simple" xlink:href="https://wiki.didosolutions.com/dido/99_annexes/annex-b-terms-and-definitions/p/provider_plugin" text:style-name="Internet_20_link" text:visited-style-name="Visited_20_Internet_20_Link">Provider Plugin</text:a> conceptRequires conformance to the applicable <text:a xlink:type="simple" xlink:href="https://wiki.didosolutions.com/dido/99_annexes/annex-b-terms-and-definitions/p/provider_contract" text:style-name="Internet_20_link" text:visited-style-name="Visited_20_Internet_20_Link">Provider Contract</text:a>Retains the source-required plugin extension mechanismPreserves implementation independence outside the source-mandated plugin boundaryRetains one primary required behaviorThe normalized Statement does not independently require Provider Plugin discovery, installation, activation, replacement, isolation, signing, version negotiation, or removal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<text:a xlink:type="simple" xlink:href="https://wiki.didosolutions.com/dido/99_annexes/annex-b-terms-and-definitions/p/provider" text:style-name="Internet_20_link" text:visited-style-name="Visited_20_Internet_20_Link">Provider</text:a> may expose capabilities, interfaces, parameters, and lifecycle operations that differ from those exposed by another Provider.</text:p>
      <text:p text:style-name="Text_20_body">A <text:a xlink:type="simple" xlink:href="https://wiki.didosolutions.com/dido/99_annexes/annex-b-terms-and-definitions/p/provider_plugin" text:style-name="Internet_20_link" text:visited-style-name="Visited_20_Internet_20_Link">Provider Plugin</text:a> isolates those provider-specific details from the core Crucible behavior.</text:p>
      <text:p text:style-name="Text_20_body">A Provider Plugin may implement:</text:p>
      <text:p text:style-name="Text_20_body">Resource type mappingsProvider interface interactionsAuthentication behaviorRegion selectionNetwork configurationStorage configurationMachine type selectionProvider-managed servicesImage conversionImage uploadImage signingImage verificationImage promotionInfrastructure initializationDeployment operationsTeardown operationsProvider-specific validationProvider-specific error handlingThe applicable <text:a xlink:type="simple" xlink:href="https://wiki.didosolutions.com/dido/99_annexes/annex-b-terms-and-definitions/p/provider_contract" text:style-name="Internet_20_link" text:visited-style-name="Visited_20_Internet_20_Link">Provider Contract</text:a> specifies the capabilities, operations, inputs, outputs, constraints, errors, compatibility rules, and lifecycle behaviors that govern interaction with the Provider.</text:p>
      <text:p text:style-name="Text_20_body">The <text:a xlink:type="simple" xlink:href="https://wiki.didosolutions.com/dido/99_annexes/annex-b-terms-and-definitions/p/provider_abstraction" text:style-name="Internet_20_link" text:visited-style-name="Visited_20_Internet_20_Link">Provider Abstraction</text:a> defines the provider-independent architectural boundary. The Provider Contract formalizes that boundary, and the Provider Plugin realizes the contract for a particular Provider or class of Providers.</text:p>
      <text:p text:style-name="Text_20_body">Provider Plugins preserve separation among:</text:p>
      <text:p text:style-name="Text_20_body">Provider-independent Crucible behaviorCommon deployment intentThe Provider AbstractionProvider-specific deployment behaviorProvider-specific parametersProvider interfaces and software development kits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p/provider_plugin" text:style-name="Internet_20_link" text:visited-style-name="Visited_20_Internet_20_Link">Provider Plugins</text:a>
      <text:a xlink:type="simple" xlink:href="https://wiki.didosolutions.com/dido/99_annexes/annex-b-terms-and-definitions/p/provider_contract" text:style-name="Internet_20_link" text:visited-style-name="Visited_20_Internet_20_Link">Provider Contracts</text:a>
      <text:a xlink:type="simple" xlink:href="https://wiki.didosolutions.com/dido/99_annexes/annex-b-terms-and-definitions/p/provider_abstraction" text:style-name="Internet_20_link" text:visited-style-name="Visited_20_Internet_20_Link">Provider Abstractions</text:a>
      <text:a xlink:type="simple" xlink:href="https://wiki.didosolutions.com/dido/99_annexes/annex-b-terms-and-definitions/p/provider" text:style-name="Internet_20_link" text:visited-style-name="Visited_20_Internet_20_Link">Providers</text:a>
      <text:p text:style-name="Text_20_body">Provider-specific deployment behaviorProvider-specific parametersProvider interfacesProvider deployment workflows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the tested provider-specific behavior resides in a <text:a xlink:type="simple" xlink:href="https://wiki.didosolutions.com/dido/99_annexes/annex-b-terms-and-definitions/p/provider_plugin" text:style-name="Internet_20_link" text:visited-style-name="Visited_20_Internet_20_Link">Provider Plugin</text:a>Verification SHALL confirm that <text:a xlink:type="simple" xlink:href="https://wiki.didosolutions.com/dido/99_annexes/annex-b-terms-and-definitions/c/crucible" text:style-name="Internet_20_link" text:visited-style-name="Visited_20_Internet_20_Link">Crucible</text:a> loads the tested Provider PluginVerification SHALL confirm that the tested Provider Plugin conforms to the applicable <text:a xlink:type="simple" xlink:href="https://wiki.didosolutions.com/dido/99_annexes/annex-b-terms-and-definitions/p/provider_contract" text:style-name="Internet_20_link" text:visited-style-name="Visited_20_Internet_20_Link">Provider Contract</text:a>Verification may include:</text:p>
      <text:p text:style-name="Text_20_body">Provider Plugin loading testsProvider Contract conformance testsProvider interface testsInterface conformance inspectionStatic dependency analysisProvider deployment testsProvider Plugin substitution testsThe verification record SHALL identify:</text:p>
      <text:p text:style-name="Text_20_body">The tested Provider PluginThe applicable <text:a xlink:type="simple" xlink:href="https://wiki.didosolutions.com/dido/99_annexes/annex-b-terms-and-definitions/p/provider" text:style-name="Internet_20_link" text:visited-style-name="Visited_20_Internet_20_Link">Provider</text:a>The applicable Provider ContractThe Provider Plugin loading operationThe Provider Contract conformance resultThe observed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3/start" text:style-name="Internet_20_link" text:visited-style-name="Visited_20_Internet_20_Link">MO-003</text:a>
      <text:a xlink:type="simple" xlink:href="https://wiki.didosolutions.com/dido/02-crusible/99-annexes/annex-c-requirements/01-mission-objectives/mo-006/start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4-multi-cloud-management/fr-mc-001" text:style-name="Internet_20_link" text:visited-style-name="Visited_20_Internet_20_Link">FR-MC-001 — Cloud Provider Abstraction</text:a>
      <text:a xlink:type="simple" xlink:href="https://wiki.didosolutions.com/dido/02-crusible/99-annexes/annex-c-requirements/03-functional-requirements/03-04-multi-cloud-management/fr-mc-003" text:style-name="Internet_20_link" text:visited-style-name="Visited_20_Internet_20_Link">FR-MC-003 — Deployment Portability Across Cloud Provider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MC-002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permits provider-specific realization while preserving provider-independent deployment intent.</text:p>
      <text:p text:style-name="Text_20_body">FR-MC-002 establishes the extension boundary through which Crucible loads a Provider Plugin that conforms to the applicable Provider Contract.</text:p>
      <text:p text:style-name="Text_20_body">The Provider Abstraction defines the provider-independent architectural boundary, while the Provider Plugin implements provider-specific behavior for a particular Provider or class of Providers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<text:a xlink:type="simple" xlink:href="https://wiki.didosolutions.com/dido/99_annexes/annex-b-terms-and-definitions/c/crucible" text:style-name="Internet_20_link" text:visited-style-name="Visited_20_Internet_20_Link">Crucible</text:a> loads a <text:a xlink:type="simple" xlink:href="https://wiki.didosolutions.com/dido/99_annexes/annex-b-terms-and-definitions/p/provider_plugin" text:style-name="Internet_20_link" text:visited-style-name="Visited_20_Internet_20_Link">Provider Plugin</text:a> that conforms to the applicable <text:a xlink:type="simple" xlink:href="https://wiki.didosolutions.com/dido/99_annexes/annex-b-terms-and-definitions/p/provider_contract" text:style-name="Internet_20_link" text:visited-style-name="Visited_20_Internet_20_Link">Provider Contract</text:a>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MC-002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ource explicitly requires plugins. Changes should not generalize the extension mechanism without a corresponding change to the controlling requirement.</text:p>
      <text:p text:style-name="Text_20_body">The Statement should remain limited to loading a Provider Plugin that conforms to the applicable Provider Contract.</text:p>
      <text:p text:style-name="Text_20_body">Requirements for Provider Plugin discovery, installation, activation, version compatibility, isolation, signing, substitution, and removal should remain separate unless added by the controlling source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4-multi-cloud-management:fr-mc-002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56:36</meta:creation-date>
    <dc:creator>Generated</dc:creator>
    <dc:date>2026-08-24T18::56:36</dc:date>
    <dc:language>en-US</dc:language>
    <meta:editing-cycles>1</meta:editing-cycles>
    <meta:editing-duration>PT0S</meta:editing-duration>
    <dc:title>dido:02-crusible:99-annexes:annex-c-requirements:03-functional-requirements:03-04-multi-cloud-management:fr-mc-002</dc:title>
  </office:meta>
</office:document-meta>
</file>