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3-deployment-orchestration:fr-dep-007"/><text:bookmark-start text:name="__RefHeading___fr-dep-007_deployment_validation_1"/><text:bookmark-start text:name="fr-dep-007_deployment_validation"/>FR-DEP-007 — Deployment Validation<text:bookmark-end text:name="__RefHeading___fr-dep-007_deployment_validation_1"/><text:bookmark-end text:name="fr-dep-007_deployment_validation"/></text:h>
      <text:p text:style-name="Text_20_body"><text:a xlink:type="simple" xlink:href="https://wiki.didosolutions.com/dido/02-crusible/99-annexes/annex-c-requirements/03-functional-requirements/03-03-deployment-orchestration/start" text:style-name="Internet_20_link" text:visited-style-name="Visited_20_Internet_20_Link">Go to Crucible Deployment Orchestration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erform <text:a xlink:type="simple" xlink:href="https://wiki.didosolutions.com/dido/99_annexes/annex-b-terms-and-definitions/d/deployment_validation" text:style-name="Internet_20_link" text:visited-style-name="Visited_20_Internet_20_Link">Deployment Validation</text:a> by evaluating an identified deployment result against the applicable <text:a xlink:type="simple" xlink:href="https://wiki.didosolutions.com/dido/99_annexes/annex-b-terms-and-definitions/a/acceptance_criteria" text:style-name="Internet_20_link" text:visited-style-name="Visited_20_Internet_20_Link">Acceptance Criteria</text:a>.</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The system shall support <text:a xlink:type="simple" xlink:href="https://wiki.didosolutions.com/dido/99_annexes/annex-b-terms-and-definitions/d/deployment_validation" text:style-name="Internet_20_link" text:visited-style-name="Visited_20_Internet_20_Link">Deployment Validation</text:a>.</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Functional Requirements, FR-DEP-007.</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expresses the approved intent but does not provide a fully testable formulation.</text:p>
      <text:p text:style-name="Text_20_body">The following Specification Discipline and Authoring findings apply:</text:p>
      <text:p text:style-name="Text_20_body"><text:span text:style-name="Strong_20_Emphasis">The system</text:span> does not use the defined system name<text:span text:style-name="Strong_20_Emphasis">shall</text:span> does not follow the established uppercase normative convention<text:span text:style-name="Strong_20_Emphasis">Support</text:span> is a weak verb that does not identify the required behavior<text:span text:style-name="Strong_20_Emphasis"><text:a xlink:type="simple" xlink:href="https://wiki.didosolutions.com/dido/99_annexes/annex-b-terms-and-definitions/d/deployment_validation" text:style-name="Internet_20_link" text:visited-style-name="Visited_20_Internet_20_Link">Deployment Validation</text:a></text:span> names an activity but does not identify the evaluated subjectThe source statement does not identify the criteria used for validationThe source statement does not identify an observable validation resultThe source statement does not prescribe a validation tool, test framework, provider, validation method, or implementation technologyThe normalized Statement:</text:p>
      <text:p text:style-name="Text_20_body">Replaces <text:span text:style-name="Strong_20_Emphasis">The system</text:span> with <text:a xlink:type="simple" xlink:href="https://wiki.didosolutions.com/dido/99_annexes/annex-b-terms-and-definitions/c/crucible" text:style-name="Internet_20_link" text:visited-style-name="Visited_20_Internet_20_Link">Crucible</text:a>Replaces <text:span text:style-name="Strong_20_Emphasis">support</text:span> with the direct behavior <text:span text:style-name="Strong_20_Emphasis">perform</text:span>Uses the defined Deployment Validation conceptIdentifies an identified deployment result as the evaluated subjectIdentifies applicable Acceptance Criteria as the evaluation basisRetains one primary required behaviorPreserves implementation independenceThe normalized Statement does not define the Acceptance Criteria. The applicable deployment specification, <text:a xlink:type="simple" xlink:href="https://wiki.didosolutions.com/dido/99_annexes/annex-b-terms-and-definitions/b/baseline" text:style-name="Internet_20_link" text:visited-style-name="Visited_20_Internet_20_Link">Baseline</text:a>, policy, or lower-level requirement defines those criteria.</text:p>
      <text:h text:style-name="Heading_20_2" text:outline-level="2"><text:bookmark-start text:name="__RefHeading___rationale_6"/><text:bookmark-start text:name="rationale"/>Rationale<text:bookmark-end text:name="__RefHeading___rationale_6"/><text:bookmark-end text:name="rationale"/></text:h>
      <text:p text:style-name="Text_20_body">A completed deployment does not by itself establish that the resulting subject satisfies the conditions required for its intended use.</text:p>
      <text:p text:style-name="Text_20_body"><text:a xlink:type="simple" xlink:href="https://wiki.didosolutions.com/dido/99_annexes/annex-b-terms-and-definitions/d/deployment_validation" text:style-name="Internet_20_link" text:visited-style-name="Visited_20_Internet_20_Link">Deployment Validation</text:a> evaluates the deployment result against identified <text:a xlink:type="simple" xlink:href="https://wiki.didosolutions.com/dido/99_annexes/annex-b-terms-and-definitions/a/acceptance_criteria" text:style-name="Internet_20_link" text:visited-style-name="Visited_20_Internet_20_Link">Acceptance Criteria</text:a>.</text:p>
      <text:p text:style-name="Text_20_body">The evaluated deployment result may include:</text:p>
      <text:p text:style-name="Text_20_body">Deployed <text:a xlink:type="simple" xlink:href="https://wiki.didosolutions.com/dido/99_annexes/annex-b-terms-and-definitions/i/infrastructure_resource" text:style-name="Internet_20_link" text:visited-style-name="Visited_20_Internet_20_Link">Infrastructure Resources</text:a>A deployed <text:a xlink:type="simple" xlink:href="https://wiki.didosolutions.com/dido/99_annexes/annex-b-terms-and-definitions/v/virtual_machine" text:style-name="Internet_20_link" text:visited-style-name="Visited_20_Internet_20_Link">Virtual Machine</text:a>A deployed <text:a xlink:type="simple" xlink:href="https://wiki.didosolutions.com/dido/99_annexes/annex-b-terms-and-definitions/k/kubernetes_cluster" text:style-name="Internet_20_link" text:visited-style-name="Visited_20_Internet_20_Link">Kubernetes Cluster</text:a>A deployed <text:a xlink:type="simple" xlink:href="https://wiki.didosolutions.com/dido/99_annexes/annex-b-terms-and-definitions/c/containerized_workload" text:style-name="Internet_20_link" text:visited-style-name="Visited_20_Internet_20_Link">Containerized Workload</text:a>A deployed Platform ServiceA resulting <text:a xlink:type="simple" xlink:href="https://wiki.didosolutions.com/dido/99_annexes/annex-b-terms-and-definitions/i/infrastructure_environment" text:style-name="Internet_20_link" text:visited-style-name="Visited_20_Internet_20_Link">Infrastructure Environment</text:a>Relationships among deployed subjectsAcceptance Criteria may evaluate:</text:p>
      <text:p text:style-name="Text_20_body">Resource existenceRequired configurationRequired relationshipsRequired operational stateRequired network behaviorRequired identity and access behaviorRequired security controlsRequired service availabilityRequired health conditionsRequired compliance resultsFR-DEP-007 does not independently establish any particular Acceptance Criterion.</text:p>
      <text:p text:style-name="Text_20_body">Deployment Validation differs from deployment execution:</text:p>
      <text:p text:style-name="Text_20_body">Deployment execution creates or changes a deployment subjectDeployment Validation evaluates the resulting state against Acceptance CriteriaDeployment Validation differs from compliance assessment:</text:p>
      <text:p text:style-name="Text_20_body">Deployment Validation evaluates a deployment result against deployment Acceptance CriteriaCompliance assessment evaluates a subject against identified compliance criteriaCompliance results may form part of the applicable Deployment Validation criteria.</text:p>
      <text:p text:style-name="Text_20_body">Deployment Validation contributes to:</text:p>
      <text:p text:style-name="Text_20_body">Detection of incomplete deploymentsDetection of incorrect deployment stateControlled acceptance of deployment resultsRollback or recovery decisions<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a/auditability" text:style-name="Internet_20_link" text:visited-style-name="Visited_20_Internet_20_Link">Auditability</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d/deployment_validation" text:style-name="Internet_20_link" text:visited-style-name="Visited_20_Internet_20_Link">Deployment Validation</text:a>
      <text:p text:style-name="Text_20_body">Deployment results<text:a xlink:type="simple" xlink:href="https://wiki.didosolutions.com/dido/99_annexes/annex-b-terms-and-definitions/a/acceptance_criteria" text:style-name="Internet_20_link" text:visited-style-name="Visited_20_Internet_20_Link">Acceptance Criteria</text:a><text:a xlink:type="simple" xlink:href="https://wiki.didosolutions.com/dido/99_annexes/annex-b-terms-and-definitions/i/infrastructure_resource" text:style-name="Internet_20_link" text:visited-style-name="Visited_20_Internet_20_Link">Infrastructure Resources</text:a><text:a xlink:type="simple" xlink:href="https://wiki.didosolutions.com/dido/99_annexes/annex-b-terms-and-definitions/v/virtual_machine" text:style-name="Internet_20_link" text:visited-style-name="Visited_20_Internet_20_Link">Virtual Machines</text:a><text:a xlink:type="simple" xlink:href="https://wiki.didosolutions.com/dido/99_annexes/annex-b-terms-and-definitions/k/kubernetes_cluster" text:style-name="Internet_20_link" text:visited-style-name="Visited_20_Internet_20_Link">Kubernetes Clusters</text:a><text:a xlink:type="simple" xlink:href="https://wiki.didosolutions.com/dido/99_annexes/annex-b-terms-and-definitions/c/containerized_workload" text:style-name="Internet_20_link" text:visited-style-name="Visited_20_Internet_20_Link">Containerized Workloads</text:a>Platform Services<text:a xlink:type="simple" xlink:href="https://wiki.didosolutions.com/dido/99_annexes/annex-b-terms-and-definitions/i/infrastructure_environment" text:style-name="Internet_20_link" text:visited-style-name="Visited_20_Internet_20_Link">Infrastructure Environments</text:a>Deployment workflowsValidation operationsValidation results<text:a xlink:type="simple" xlink:href="https://wiki.didosolutions.com/dido/99_annexes/annex-b-terms-and-definitions/c/ci_cd_pipeline" text:style-name="Internet_20_link" text:visited-style-name="Visited_20_Internet_20_Link">CI/CD Pipelines</text:a></text:p>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the tested deployment result is identifiedVerification SHALL confirm that the applicable <text:a xlink:type="simple" xlink:href="https://wiki.didosolutions.com/dido/99_annexes/annex-b-terms-and-definitions/a/acceptance_criteria" text:style-name="Internet_20_link" text:visited-style-name="Visited_20_Internet_20_Link">Acceptance Criteria</text:a> are identifiedVerification SHALL confirm that <text:a xlink:type="simple" xlink:href="https://wiki.didosolutions.com/dido/99_annexes/annex-b-terms-and-definitions/c/crucible" text:style-name="Internet_20_link" text:visited-style-name="Visited_20_Internet_20_Link">Crucible</text:a> evaluates the identified deployment result against the applicable Acceptance CriteriaVerification SHALL confirm that Crucible determines whether the deployment result satisfies each applicable Acceptance CriterionVerification SHALL confirm that Crucible records the Deployment Validation resultVerification may include:</text:p>
      <text:p text:style-name="Text_20_body">Infrastructure Resource validation testingVirtual Machine validation testingKubernetes Cluster validation testingContainerized Workload validation testingPlatform Service validation testingSuccessful-validation testingFailed-validation testingAcceptance Criteria inspectionDeployment-result inspectionValidation-output inspectionValidation-log inspectionAutomated <text:a xlink:type="simple" xlink:href="https://wiki.didosolutions.com/dido/99_annexes/annex-b-terms-and-definitions/c/ci_cd_pipeline" text:style-name="Internet_20_link" text:visited-style-name="Visited_20_Internet_20_Link">CI/CD Pipeline</text:a> testingThe verification record SHALL identify:</text:p>
      <text:p text:style-name="Text_20_body">The evaluated deployment resultThe applicable Acceptance CriteriaThe observed result for each Acceptance CriterionThe Deployment Validation operationThe Deployment Validation resul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outgoing_traceability_9"/><text:bookmark-start text:name="outgoing_traceability"/>Outgoing Traceability<text:bookmark-end text:name="__RefHeading___outgoing_traceability_9"/><text:bookmark-end text:name="outgoing_traceability"/></text:h>
      <text:p text:style-name="Text_20_body">This requirement realizes:</text:p>
      <text:a xlink:type="simple" xlink:href="https://wiki.didosolutions.com/dido/02-crusible/99-annexes/annex-c-requirements/01-mission-objectives/mo-001/start" text:style-name="Internet_20_link" text:visited-style-name="Visited_20_Internet_20_Link">MO-001</text:a>
      <text:a xlink:type="simple" xlink:href="https://wiki.didosolutions.com/dido/02-crusible/99-annexes/annex-c-requirements/01-mission-objectives/mo-002/start" text:style-name="Internet_20_link" text:visited-style-name="Visited_20_Internet_20_Link">MO-002</text:a>
      <text:a xlink:type="simple" xlink:href="https://wiki.didosolutions.com/dido/02-crusible/99-annexes/annex-c-requirements/01-mission-objectives/mo-005" text:style-name="Internet_20_link" text:visited-style-name="Visited_20_Internet_20_Link">MO-005</text:a>
      <text:a xlink:type="simple" xlink:href="https://wiki.didosolutions.com/dido/02-crusible/99-annexes/annex-c-requirements/01-mission-objectives/mo-006" text:style-name="Internet_20_link" text:visited-style-name="Visited_20_Internet_20_Link">MO-006</text:a>
      <text:p text:style-name="Text_20_body">This requirement relates to:</text:p>
      <text:a xlink:type="simple" xlink:href="https://wiki.didosolutions.com/dido/02-crusible/99-annexes/annex-c-requirements/03-functional-requirements/03-03-deployment-orchestration/fr-dep-001" text:style-name="Internet_20_link" text:visited-style-name="Visited_20_Internet_20_Link">FR-DEP-001 — Deploy Infrastructure Resources</text:a>
      <text:a xlink:type="simple" xlink:href="https://wiki.didosolutions.com/dido/02-crusible/99-annexes/annex-c-requirements/03-functional-requirements/03-03-deployment-orchestration/fr-dep-002" text:style-name="Internet_20_link" text:visited-style-name="Visited_20_Internet_20_Link">FR-DEP-002 — Deploy Virtual Machines</text:a>
      <text:a xlink:type="simple" xlink:href="https://wiki.didosolutions.com/dido/02-crusible/99-annexes/annex-c-requirements/03-functional-requirements/03-03-deployment-orchestration/fr-dep-003" text:style-name="Internet_20_link" text:visited-style-name="Visited_20_Internet_20_Link">FR-DEP-003 — Deploy Kubernetes Clusters</text:a>
      <text:a xlink:type="simple" xlink:href="https://wiki.didosolutions.com/dido/02-crusible/99-annexes/annex-c-requirements/03-functional-requirements/03-03-deployment-orchestration/fr-dep-004" text:style-name="Internet_20_link" text:visited-style-name="Visited_20_Internet_20_Link">FR-DEP-004 — Deploy Containerized Workloads</text:a>
      <text:a xlink:type="simple" xlink:href="https://wiki.didosolutions.com/dido/02-crusible/99-annexes/annex-c-requirements/03-functional-requirements/03-03-deployment-orchestration/fr-dep-005" text:style-name="Internet_20_link" text:visited-style-name="Visited_20_Internet_20_Link">FR-DEP-005 — Deploy Platform Services</text:a>
      <text:a xlink:type="simple" xlink:href="https://wiki.didosolutions.com/dido/02-crusible/99-annexes/annex-c-requirements/03-functional-requirements/03-03-deployment-orchestration/fr-dep-006" text:style-name="Internet_20_link" text:visited-style-name="Visited_20_Internet_20_Link">FR-DEP-006 — Deployment Rollback</text:a>
      <text:a xlink:type="simple" xlink:href="https://wiki.didosolutions.com/dido/02-crusible/99-annexes/annex-c-requirements/03-functional-requirements/03-06-compliance-management/start" text:style-name="Internet_20_link" text:visited-style-name="Visited_20_Internet_20_Link">C.3.6 Compliance Management</text:a>
      <text:a xlink:type="simple" xlink:href="https://wiki.didosolutions.com/dido/02-crusible/07-infrastructure-and-deployment/start" text:style-name="Internet_20_link" text:visited-style-name="Visited_20_Internet_20_Link">7. Infrastructure and Deployment</text:a>
      <text:a xlink:type="simple" xlink:href="https://wiki.didosolutions.com/dido/02-crusible/09-compliance-and-security/start" text:style-name="Internet_20_link" text:visited-style-name="Visited_20_Internet_20_Link">9. Compliance and Security</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wiki Backlinks function provides the current list of pages that reference <text:span text:style-name="Source_20_Text">FR-DEP-007</text:span>.</text:p>
      <text:p text:style-name="Text_20_body">Incoming <text:a xlink:type="simple" xlink:href="https://wiki.didosolutions.com/dido/99_annexes/annex-b-terms-and-definitions/t/traceability" text:style-name="Internet_20_link" text:visited-style-name="Visited_20_Internet_20_Link">Traceability</text:a> should be derived dynamically from backlinks rather than maintained as a duplicate manual list.</text:p>
      <text:p text:style-name="Text_20_body">Backlinks identify incoming references but do not define the semantics of each relationship. Referencing pages should identify whether the relationship represents realization, refinement, verification, dependency, or another defined traceability relationship.</text:p>
      <text:h text:style-name="Heading_20_2" text:outline-level="2"><text:bookmark-start text:name="__RefHeading___conops_relationship_11"/><text:bookmark-start text:name="conops_relationship"/>ConOps Relationship<text:bookmark-end text:name="__RefHeading___conops_relationship_11"/><text:bookmark-end text:name="conops_relationship"/></text:h>
      <text:p text:style-name="Text_20_body">The Crucible Concept of Operations describes predeployment and postdeployment activities within an automated Phase 1 <text:a xlink:type="simple" xlink:href="https://wiki.didosolutions.com/dido/99_annexes/annex-b-terms-and-definitions/c/ci_cd_pipeline" text:style-name="Internet_20_link" text:visited-style-name="Visited_20_Internet_20_Link">CI/CD Pipeline</text:a>.</text:p>
      <text:p text:style-name="Text_20_body">FR-DEP-007 establishes the behavior required to evaluate an identified deployment result against the applicable Acceptance Criteria.</text:p>
      <text:p text:style-name="Text_20_body">Requirements governing deployment execution, compliance assessment, rollback, recovery, logging, and Evidence retention define separate behavior.</text:p>
      <text:h text:style-name="Heading_20_2" text:outline-level="2"><text:bookmark-start text:name="__RefHeading___delivery_phase_12"/><text:bookmark-start text:name="delivery_phase"/>Delivery Phase<text:bookmark-end text:name="__RefHeading___delivery_phase_12"/><text:bookmark-end text:name="delivery_phase"/></text:h>
      <text:p text:style-name="Text_20_body">Phase 1</text:p>
      <text:h text:style-name="Heading_20_2" text:outline-level="2"><text:bookmark-start text:name="__RefHeading___implementation_status_13"/><text:bookmark-start text:name="implementation_status"/>Implementation Status<text:bookmark-end text:name="__RefHeading___implementation_status_13"/><text:bookmark-end text:name="implementation_status"/></text:h>
      <text:p text:style-name="Text_20_body">Not Assessed</text:p>
      <text:p text:style-name="Text_20_body">Implementation status requires verification that <text:a xlink:type="simple" xlink:href="https://wiki.didosolutions.com/dido/99_annexes/annex-b-terms-and-definitions/c/crucible" text:style-name="Internet_20_link" text:visited-style-name="Visited_20_Internet_20_Link">Crucible</text:a> performs Deployment Validation by evaluating an identified deployment result against the applicable Acceptance Criteria.</text:p>
      <text:h text:style-name="Heading_20_2" text:outline-level="2"><text:bookmark-start text:name="__RefHeading___requirement_status_14"/><text:bookmark-start text:name="requirement_status"/>Requirement Status<text:bookmark-end text:name="__RefHeading___requirement_status_14"/><text:bookmark-end text:name="requirement_status"/></text:h>
      <text:p text:style-name="Text_20_body">Draft</text:p>
      <text:p text:style-name="Text_20_body">The source System Requirements Specification identifies Version 1.1 as a draft.</text:p>
      <text:p text:style-name="Horizontal_20_Line"/>
      <text:h text:style-name="Heading_20_2" text:outline-level="2"><text:bookmark-start text:name="__RefHeading___notes_for_editors_15"/><text:bookmark-start text:name="notes_for_editors"/>Notes for Editors<text:bookmark-end text:name="__RefHeading___notes_for_editors_15"/><text:bookmark-end text:name="notes_for_editors"/></text:h>
      <text:p text:style-name="Text_20_body">This requirement page should retain the stable requirement identifier <text:span text:style-name="Source_20_Text">FR-DEP-007</text:span>.</text:p>
      <text:p text:style-name="Text_20_body">Changes to the Statement SHALL preserve the approved intent of the source requirement.</text:p>
      <text:p text:style-name="Text_20_body">The Source Statement should preserve the original wording from the controlling System Requirements Specification.</text:p>
      <text:p text:style-name="Text_20_body">The Statement should remain limited to evaluating an identified deployment result against the applicable Acceptance Criteria.</text:p>
      <text:p text:style-name="Text_20_body">The applicable deployment specification, Baseline, policy, or lower-level requirement should define the Acceptance Criteria.</text:p>
      <text:p text:style-name="Text_20_body">Requirements for deployment execution, compliance assessment, rollback, recovery, logging, and Evidence retention should remain in their applicable requirement pages.</text:p>
      <text:p text:style-name="Text_20_body">Verification criteria should test only the behavior stated in the normalized Statement and should not introduce additional normative obligations.</text:p>
      <text:p text:style-name="Text_20_body">Incoming Traceability should use the wiki Backlinks function rather than a manually maintained list.</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3-deployment-orchestration:fr-dep-007#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4::35:37</meta:creation-date>
    <dc:creator>Generated</dc:creator>
    <dc:date>2026-08-23T04::35:37</dc:date>
    <dc:language>en-US</dc:language>
    <meta:editing-cycles>1</meta:editing-cycles>
    <meta:editing-duration>PT0S</meta:editing-duration>
    <dc:title>dido:02-crusible:99-annexes:annex-c-requirements:03-functional-requirements:03-03-deployment-orchestration:fr-dep-007</dc:title>
  </office:meta>
</office:document-meta>
</file>