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fr-dep-005"/><text:bookmark-start text:name="__RefHeading___fr-dep-005_deploy_platform_services_1"/><text:bookmark-start text:name="fr-dep-005_deploy_platform_services"/>FR-DEP-005 — Deploy Platform Services<text:bookmark-end text:name="__RefHeading___fr-dep-005_deploy_platform_services_1"/><text:bookmark-end text:name="fr-dep-005_deploy_platform_services"/></text:h>
      <text:p text:style-name="Text_20_body"><text:a xlink:type="simple" xlink:href="https://wiki.didosolutions.com/dido/02-crusible/99-annexes/annex-c-requirements/03-functional-requirements/03-03-deployment-orchestration/start" text:style-name="Internet_20_link" text:visited-style-name="Visited_20_Internet_20_Link">Go to Crucible Deployment Orchestr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<text:a xlink:type="simple" xlink:href="https://wiki.didosolutions.com/dido/99_annexes/annex-b-terms-and-definitions/p/platform_service" text:style-name="Internet_20_link" text:visited-style-name="Visited_20_Internet_20_Link">Platform Service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DEP-005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deploy <text:a xlink:type="simple" xlink:href="https://wiki.didosolutions.com/dido/99_annexes/annex-b-terms-and-definitions/p/platform_service" text:style-name="Internet_20_link" text:visited-style-name="Visited_20_Internet_20_Link">Platform Services</text:a>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DEP-005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Links <text:span text:style-name="Strong_20_Emphasis">Platform Services</text:span> to the controlling definition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p/platform_service" text:style-name="Internet_20_link" text:visited-style-name="Visited_20_Internet_20_Link">Platform Service</text:a> provides a shared capability used by applications, workloads, operators, or other platform components.</text:p>
      <text:p text:style-name="Text_20_body">Deploying Platform Services enables Crucible to establish shared platform capabilities through separately governed deployment workflows.</text:p>
      <text:p text:style-name="Text_20_body">This requirement establishes Platform Service deployment without prescribing:</text:p>
      <text:p text:style-name="Text_20_body">The Platform Services included in a particular deploymentThe target Infrastructure EnvironmentThe Deployment TargetThe deployment platformThe service implementationService activationService availabilityService scalingMonitoringDeployment validationDeployment rollbackCompliance assessmentSeparate requirements define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Platform Service deployment oper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One or more Platform Services are selected for deployment<text:a xlink:type="simple" xlink:href="https://wiki.didosolutions.com/dido/99_annexes/annex-b-terms-and-definitions/c/crucible" text:style-name="Internet_20_link" text:visited-style-name="Visited_20_Internet_20_Link">Crucible</text:a> executes a deployment operation for the selected Platform ServicesThe completed deployment produces the selected Platform ServicesThe resulting Platform Services can be identified as outputs of the tested deploymen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DEP-005</text:span>.</text:p>
      <text:p text:style-name="Text_20_body">This page is a leaf requirement page and omits a trailing <text:span text:style-name="Source_20_Text">:start</text:span> from its namespace.</text:p>
      <text:p text:style-name="Text_20_body">The Statement preserves the approved source intent by requiring Crucible to deploy Platform Services.</text:p>
      <text:p text:style-name="Text_20_body">Do not add a target Infrastructure Environment, Deployment Target, deployment platform, service implementation, activation, availability, scaling, monitoring, rollback, validation, compliance-assessment, or retirement obligation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3-deployment-orchestration:fr-dep-005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6:05</meta:creation-date>
    <dc:creator>Generated</dc:creator>
    <dc:date>2026-08-23T22::26:05</dc:date>
    <dc:language>en-US</dc:language>
    <meta:editing-cycles>1</meta:editing-cycles>
    <meta:editing-duration>PT0S</meta:editing-duration>
    <dc:title>dido:02-crusible:99-annexes:annex-c-requirements:03-functional-requirements:03-03-deployment-orchestration:fr-dep-005</dc:title>
  </office:meta>
</office:document-meta>
</file>