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3-deployment-orchestration:fr-dep-003"/><text:bookmark-start text:name="__RefHeading___fr-dep-003_deploy_kubernetes_clusters_1"/><text:bookmark-start text:name="fr-dep-003_deploy_kubernetes_clusters"/>FR-DEP-003 — Deploy Kubernetes Clusters<text:bookmark-end text:name="__RefHeading___fr-dep-003_deploy_kubernetes_clusters_1"/><text:bookmark-end text:name="fr-dep-003_deploy_kubernetes_clusters"/></text:h>
      <text:p text:style-name="Text_20_body"><text:a xlink:type="simple" xlink:href="https://wiki.didosolutions.com/dido/02-crusible/99-annexes/annex-c-requirements/03-functional-requirements/03-03-deployment-orchestration/start" text:style-name="Internet_20_link" text:visited-style-name="Visited_20_Internet_20_Link">Go to Crucible Deployment Orchestration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ploy a Kubernetes Cluster to a target <text:a xlink:type="simple" xlink:href="https://wiki.didosolutions.com/dido/99_annexes/annex-b-terms-and-definitions/i/infrastructure_environment" text:style-name="Internet_20_link" text:visited-style-name="Visited_20_Internet_20_Link">Infrastructure Environment</text:a>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system shall deploy Kubernetes clusters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DEP-003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expresses a direct functional behavior but requires normative-language normalization and identification of the deployment target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Kubernetes clusters</text:span> identifies the deployment subject but does not identify the target Infrastructure EnvironmentThe source statement does not prescribe a Kubernetes distribution, topology, provider, installation mechanism, version, or implementation methodThe source statement does not independently require cluster validation, workload deployment, rollback, or compliance assessment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tains the direct and testable verb <text:span text:style-name="Strong_20_Emphasis">deploy</text:span>Identifies a Kubernetes Cluster as the deployment subjectIdentifies the target Infrastructure EnvironmentPreserves implementation independenceRetains one primary required behavior<text:span text:style-name="Strong_20_Emphasis">Kubernetes Cluster</text:span> should receive a glossary definition because the term identifies a distinct deployable platform subject used by multiple requirements.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Kubernetes Cluster establishes the control-plane and worker-node capabilities used to schedule, execute, connect, and manage containerized workloads.</text:p>
      <text:p text:style-name="Text_20_body">A Kubernetes Cluster deployment may include:</text:p>
      <text:p text:style-name="Text_20_body">Control-plane componentsWorker nodesCluster networkingCluster storage integrationIdentity and access configurationSecurity configurationService discoveryAdmission controlsMonitoring integrationLogging integrationThe applicable Infrastructure Configuration determines which components and values apply to a particular deployment.</text:p>
      <text:p text:style-name="Text_20_body">Kubernetes Cluster deployment contributes to:</text:p>
      <text:p text:style-name="Text_20_body">Repeatable container-platform establishmentConsistent cluster configurationAutomated platform creationPortable workload hosting<text:a xlink:type="simple" xlink:href="https://wiki.didosolutions.com/dido/99_annexes/annex-b-terms-and-definitions/r/reproducibility" text:style-name="Internet_20_link" text:visited-style-name="Visited_20_Internet_20_Link">Reproducibility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Kubernetes ClustersKubernetes control-plane componentsKubernetes worker nodesCluster networkingCluster storage integrationCluster identity and access configurationCluster security configuration<text:a xlink:type="simple" xlink:href="https://wiki.didosolutions.com/dido/99_annexes/annex-b-terms-and-definitions/i/infrastructure_environment" text:style-name="Internet_20_link" text:visited-style-name="Visited_20_Internet_20_Link">Infrastructure Environments</text:a><text:a xlink:type="simple" xlink:href="https://wiki.didosolutions.com/dido/99_annexes/annex-b-terms-and-definitions/i/infrastructure_configuration" text:style-name="Internet_20_link" text:visited-style-name="Visited_20_Internet_20_Link">Infrastructure Configurations</text:a>Kubernetes deployment workflows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c/ci_cd_pipeline" text:style-name="Internet_20_link" text:visited-style-name="Visited_20_Internet_20_Link">CI/CD Pipeline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confirm that <text:a xlink:type="simple" xlink:href="https://wiki.didosolutions.com/dido/99_annexes/annex-b-terms-and-definitions/c/crucible" text:style-name="Internet_20_link" text:visited-style-name="Visited_20_Internet_20_Link">Crucible</text:a> executes a deployment operation for a Kubernetes ClusterVerification SHALL confirm that the deployment operation targets an identified <text:a xlink:type="simple" xlink:href="https://wiki.didosolutions.com/dido/99_annexes/annex-b-terms-and-definitions/i/infrastructure_environment" text:style-name="Internet_20_link" text:visited-style-name="Visited_20_Internet_20_Link">Infrastructure Environment</text:a>Verification SHALL confirm that the Kubernetes Cluster exists in the target Infrastructure Environment after successful deploymentVerification may include:</text:p>
      <text:p text:style-name="Text_20_body">Kubernetes Cluster deployment testingKubernetes interface inspectionCluster-component inspectionTarget-environment inspectionDeployment-output inspectionDeployment-log inspectionAutomated CI/CD Pipeline testingThe verification record SHALL identify:</text:p>
      <text:p text:style-name="Text_20_body">The deployed Kubernetes ClusterThe target Infrastructure EnvironmentThe deployment operationThe deployment resultThe observed cluster state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1" text:style-name="Internet_20_link" text:visited-style-name="Visited_20_Internet_20_Link">MO-001</text:a>
      <text:a xlink:type="simple" xlink:href="https://wiki.didosolutions.com/dido/02-crusible/99-annexes/annex-c-requirements/01-mission-objectives/mo-002" text:style-name="Internet_20_link" text:visited-style-name="Visited_20_Internet_20_Link">MO-002</text:a>
      <text:a xlink:type="simple" xlink:href="https://wiki.didosolutions.com/dido/02-crusible/99-annexes/annex-c-requirements/01-mission-objectives/mo-003" text:style-name="Internet_20_link" text:visited-style-name="Visited_20_Internet_20_Link">MO-003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3-deployment-orchestration/fr-dep-001" text:style-name="Internet_20_link" text:visited-style-name="Visited_20_Internet_20_Link">FR-DEP-001 — Deploy Infrastructure Resources</text:a>
      <text:a xlink:type="simple" xlink:href="https://wiki.didosolutions.com/dido/02-crusible/99-annexes/annex-c-requirements/03-functional-requirements/03-03-deployment-orchestration/fr-dep-004" text:style-name="Internet_20_link" text:visited-style-name="Visited_20_Internet_20_Link">FR-DEP-004 — Deploy Containerized Workloads</text:a>
      <text:a xlink:type="simple" xlink:href="https://wiki.didosolutions.com/dido/02-crusible/99-annexes/annex-c-requirements/03-functional-requirements/03-03-deployment-orchestration/fr-dep-005" text:style-name="Internet_20_link" text:visited-style-name="Visited_20_Internet_20_Link">FR-DEP-005 — Deploy Platform Services</text:a>
      <text:a xlink:type="simple" xlink:href="https://wiki.didosolutions.com/dido/02-crusible/99-annexes/annex-c-requirements/03-functional-requirements/03-03-deployment-orchestration/fr-dep-006" text:style-name="Internet_20_link" text:visited-style-name="Visited_20_Internet_20_Link">FR-DEP-006 — Deployment Rollback</text:a>
      <text:a xlink:type="simple" xlink:href="https://wiki.didosolutions.com/dido/02-crusible/99-annexes/annex-c-requirements/03-functional-requirements/03-03-deployment-orchestration/fr-dep-007" text:style-name="Internet_20_link" text:visited-style-name="Visited_20_Internet_20_Link">FR-DEP-007 — Deployment Validation</text:a>
      <text:a xlink:type="simple" xlink:href="https://wiki.didosolutions.com/dido/02-crusible/07-infrastructure-and-deployment/start" text:style-name="Internet_20_link" text:visited-style-name="Visited_20_Internet_20_Link">7. Infrastructure and Deployment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DEP-003</text:span>.</text:p>
      <text:p text:style-name="Text_20_body">Incoming Traceability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utomated platform and workload deployment through a Phase 1 CI/CD Pipeline.</text:p>
      <text:p text:style-name="Text_20_body">FR-DEP-003 establishes the required behavior for deploying a Kubernetes Cluster to a target Infrastructure Environment.</text:p>
      <text:p text:style-name="Text_20_body">Requirements governing infrastructure resources, containerized workloads, platform services, rollback, and validation define separate behavior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Crucible deploys a Kubernetes Cluster to a target Infrastructure Environment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DEP-003</text:span>.</text:p>
      <text:p text:style-name="Text_20_body">Changes to the Statement SHALL preserve the approved intent of the source requirement.</text:p>
      <text:p text:style-name="Text_20_body">The Source Statement should preserve the original wording from the controlling System Requirements Specification.</text:p>
      <text:p text:style-name="Text_20_body">The Statement should remain limited to deployment of a Kubernetes Cluster.</text:p>
      <text:p text:style-name="Text_20_body">Requirements for containerized workload deployment, platform services, rollback, validation, and cluster retire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3-deployment-orchestration:fr-dep-003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6:45</meta:creation-date>
    <dc:creator>Generated</dc:creator>
    <dc:date>2026-08-23T02::46:45</dc:date>
    <dc:language>en-US</dc:language>
    <meta:editing-cycles>1</meta:editing-cycles>
    <meta:editing-duration>PT0S</meta:editing-duration>
    <dc:title>dido:02-crusible:99-annexes:annex-c-requirements:03-functional-requirements:03-03-deployment-orchestration:fr-dep-003</dc:title>
  </office:meta>
</office:document-meta>
</file>