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3-deployment-orchestration:fr-dep-002"/><text:bookmark-start text:name="__RefHeading___fr-dep-002_deploy_virtual_machines_1"/><text:bookmark-start text:name="fr-dep-002_deploy_virtual_machines"/>FR-DEP-002 — Deploy Virtual Machines<text:bookmark-end text:name="__RefHeading___fr-dep-002_deploy_virtual_machines_1"/><text:bookmark-end text:name="fr-dep-002_deploy_virtual_machines"/></text:h>
      <text:p text:style-name="Text_20_body"><text:a xlink:type="simple" xlink:href="https://wiki.didosolutions.com/dido/02-crusible/99-annexes/annex-c-requirements/03-functional-requirements/03-03-deployment-orchestration/start" text:style-name="Internet_20_link" text:visited-style-name="Visited_20_Internet_20_Link">Go to Crucible Deployment Orchestration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deploy a <text:a xlink:type="simple" xlink:href="https://wiki.didosolutions.com/dido/99_annexes/annex-b-terms-and-definitions/v/virtual_machine" text:style-name="Internet_20_link" text:visited-style-name="Visited_20_Internet_20_Link">Virtual Machine</text:a> to a target <text:a xlink:type="simple" xlink:href="https://wiki.didosolutions.com/dido/99_annexes/annex-b-terms-and-definitions/i/infrastructure_environment" text:style-name="Internet_20_link" text:visited-style-name="Visited_20_Internet_20_Link">Infrastructure Environment</text:a>.</text:p>
      <text:h text:style-name="Heading_20_2" text:outline-level="2"><text:bookmark-start text:name="__RefHeading___source_statement_3"/><text:bookmark-start text:name="source_statement"/>Source Statement<text:bookmark-end text:name="__RefHeading___source_statement_3"/><text:bookmark-end text:name="source_statement"/></text:h>
      <table:table table:style-name="Table_Quotation1">
        <table:table-column/>
        <table:table-row>
          <table:table-cell office:value-type="string" table:style-name="Cell_Quotation1">
            <text:p text:style-name="tablealignleft"> The system shall deploy <text:a xlink:type="simple" xlink:href="https://wiki.didosolutions.com/dido/99_annexes/annex-b-terms-and-definitions/v/virtual_machine" text:style-name="Internet_20_link" text:visited-style-name="Visited_20_Internet_20_Link">virtual machines</text:a>.</text:p>
          </table:table-cell>
        </table:table-row>
      </table:table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Crucible System Requirements Specification, Version 1.1 Draft, Functional Requirements, FR-DEP-002.</text:p>
      <text:h text:style-name="Heading_20_2" text:outline-level="2"><text:bookmark-start text:name="__RefHeading___assessment_5"/><text:bookmark-start text:name="assessment"/>Assessment<text:bookmark-end text:name="__RefHeading___assessment_5"/><text:bookmark-end text:name="assessment"/></text:h>
      <text:p text:style-name="Text_20_body">The source statement expresses a direct functional behavior but requires terminology and normative-language normalization.</text:p>
      <text:p text:style-name="Text_20_body">The following Specification Discipline and Authoring findings apply:</text:p>
      <text:p text:style-name="Text_20_body"><text:span text:style-name="Strong_20_Emphasis">The system</text:span> does not use the defined system name<text:span text:style-name="Strong_20_Emphasis">shall</text:span> does not follow the established uppercase normative convention<text:span text:style-name="Strong_20_Emphasis">Virtual machines</text:span> should use the defined <text:a xlink:type="simple" xlink:href="https://wiki.didosolutions.com/dido/99_annexes/annex-b-terms-and-definitions/v/virtual_machine" text:style-name="Internet_20_link" text:visited-style-name="Visited_20_Internet_20_Link">Virtual Machine</text:a> conceptThe source statement does not identify the target Infrastructure EnvironmentThe source statement does not prescribe a virtualization platform, <text:a xlink:type="simple" xlink:href="https://wiki.didosolutions.com/dido/99_annexes/annex-b-terms-and-definitions/m/machine_image" text:style-name="Internet_20_link" text:visited-style-name="Visited_20_Internet_20_Link">Machine Image</text:a> format, provider, or deployment methodThe source statement does not independently require validation, rollback, compliance assessment, or runtime activationThe normalized Statement:</text:p>
      <text:p text:style-name="Text_20_body">Replaces <text:span text:style-name="Strong_20_Emphasis">The system</text:span> with <text:a xlink:type="simple" xlink:href="https://wiki.didosolutions.com/dido/99_annexes/annex-b-terms-and-definitions/c/crucible" text:style-name="Internet_20_link" text:visited-style-name="Visited_20_Internet_20_Link">Crucible</text:a>Retains the direct and testable verb <text:span text:style-name="Strong_20_Emphasis">deploy</text:span>Uses the defined Virtual Machine conceptIdentifies the target Infrastructure EnvironmentRetains one primary required behavior</text:p>
      <text:h text:style-name="Heading_20_2" text:outline-level="2"><text:bookmark-start text:name="__RefHeading___rationale_6"/><text:bookmark-start text:name="rationale"/>Rationale<text:bookmark-end text:name="__RefHeading___rationale_6"/><text:bookmark-end text:name="rationale"/></text:h>
      <text:p text:style-name="Text_20_body">A <text:a xlink:type="simple" xlink:href="https://wiki.didosolutions.com/dido/99_annexes/annex-b-terms-and-definitions/v/virtual_machine" text:style-name="Internet_20_link" text:visited-style-name="Visited_20_Internet_20_Link">Virtual Machine</text:a> provides an isolated computing subject through virtualized processor, memory, storage, network, and related resources.</text:p>
      <text:p text:style-name="Text_20_body">Virtual Machine deployment may use:</text:p>
      <text:p text:style-name="Text_20_body">A selected <text:a xlink:type="simple" xlink:href="https://wiki.didosolutions.com/dido/99_annexes/annex-b-terms-and-definitions/m/machine_image" text:style-name="Internet_20_link" text:visited-style-name="Visited_20_Internet_20_Link">Machine Image</text:a>Virtual processor configurationVirtual memory configurationVirtual storage configurationVirtual network configurationIdentity and access configurationSecurity configurationStartup parametersProvider-specific parametersThe applicable <text:a xlink:type="simple" xlink:href="https://wiki.didosolutions.com/dido/99_annexes/annex-b-terms-and-definitions/i/infrastructure_configuration" text:style-name="Internet_20_link" text:visited-style-name="Visited_20_Internet_20_Link">Infrastructure Configuration</text:a> determines which inputs apply.</text:p>
      <text:p text:style-name="Text_20_body">Virtual Machine deployment contributes to:</text:p>
      <text:p text:style-name="Text_20_body">Repeatable computing-resource creationConsistent Virtual Machine configurationAutomated workload hosting<text:a xlink:type="simple" xlink:href="https://wiki.didosolutions.com/dido/99_annexes/annex-b-terms-and-definitions/r/reproducibility" text:style-name="Internet_20_link" text:visited-style-name="Visited_20_Internet_20_Link">Reproducibility</text:a><text:a xlink:type="simple" xlink:href="https://wiki.didosolutions.com/dido/99_annexes/annex-b-terms-and-definitions/p/provenance" text:style-name="Internet_20_link" text:visited-style-name="Visited_20_Internet_20_Link">Provenance</text:a><text:a xlink:type="simple" xlink:href="https://wiki.didosolutions.com/dido/99_annexes/annex-b-terms-and-definitions/t/traceability" text:style-name="Internet_20_link" text:visited-style-name="Visited_20_Internet_20_Link">Traceability</text:a></text:p>
      <text:h text:style-name="Heading_20_2" text:outline-level="2"><text:bookmark-start text:name="__RefHeading___applies_to_7"/><text:bookmark-start text:name="applies_to"/>Applies To<text:bookmark-end text:name="__RefHeading___applies_to_7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a xlink:type="simple" xlink:href="https://wiki.didosolutions.com/dido/99_annexes/annex-b-terms-and-definitions/v/virtual_machine" text:style-name="Internet_20_link" text:visited-style-name="Visited_20_Internet_20_Link">Virtual Machines</text:a>
      <text:a xlink:type="simple" xlink:href="https://wiki.didosolutions.com/dido/99_annexes/annex-b-terms-and-definitions/m/machine_image" text:style-name="Internet_20_link" text:visited-style-name="Visited_20_Internet_20_Link">Machine Images</text:a>
      <text:p text:style-name="Text_20_body">Virtualized computing resourcesVirtualization platforms<text:a xlink:type="simple" xlink:href="https://wiki.didosolutions.com/dido/99_annexes/annex-b-terms-and-definitions/i/infrastructure_environment" text:style-name="Internet_20_link" text:visited-style-name="Visited_20_Internet_20_Link">Infrastructure Environments</text:a><text:a xlink:type="simple" xlink:href="https://wiki.didosolutions.com/dido/99_annexes/annex-b-terms-and-definitions/i/infrastructure_configuration" text:style-name="Internet_20_link" text:visited-style-name="Visited_20_Internet_20_Link">Infrastructure Configurations</text:a>Virtual Machine deployment workflows<text:a xlink:type="simple" xlink:href="https://wiki.didosolutions.com/dido/99_annexes/annex-b-terms-and-definitions/p/provider_implementation" text:style-name="Internet_20_link" text:visited-style-name="Visited_20_Internet_20_Link">Provider Implementations</text:a><text:a xlink:type="simple" xlink:href="https://wiki.didosolutions.com/dido/99_annexes/annex-b-terms-and-definitions/c/ci_cd_pipeline" text:style-name="Internet_20_link" text:visited-style-name="Visited_20_Internet_20_Link">CI/CD Pipelines</text:a></text:p>
      <text:h text:style-name="Heading_20_2" text:outline-level="2"><text:bookmark-start text:name="__RefHeading___verification_8"/><text:bookmark-start text:name="verification"/>Verification<text:bookmark-end text:name="__RefHeading___verification_8"/><text:bookmark-end text:name="verification"/></text:h>
      <text:p text:style-name="Text_20_body">Verification SHALL confirm that <text:a xlink:type="simple" xlink:href="https://wiki.didosolutions.com/dido/99_annexes/annex-b-terms-and-definitions/c/crucible" text:style-name="Internet_20_link" text:visited-style-name="Visited_20_Internet_20_Link">Crucible</text:a> executes a deployment operation for a <text:a xlink:type="simple" xlink:href="https://wiki.didosolutions.com/dido/99_annexes/annex-b-terms-and-definitions/v/virtual_machine" text:style-name="Internet_20_link" text:visited-style-name="Visited_20_Internet_20_Link">Virtual Machine</text:a>Verification SHALL confirm that the deployment operation targets an identified <text:a xlink:type="simple" xlink:href="https://wiki.didosolutions.com/dido/99_annexes/annex-b-terms-and-definitions/i/infrastructure_environment" text:style-name="Internet_20_link" text:visited-style-name="Visited_20_Internet_20_Link">Infrastructure Environment</text:a>Verification SHALL confirm that the Virtual Machine exists in the target Infrastructure Environment after successful deploymentVerification may include:</text:p>
      <text:p text:style-name="Text_20_body">Virtual Machine deployment testingVirtualization-platform inspectionTarget-environment inspectionVirtual Machine state inspectionDeployment-output inspectionDeployment-log inspectionAutomated CI/CD Pipeline testingThe verification record SHALL identify:</text:p>
      <text:p text:style-name="Text_20_body">The deployed Virtual MachineThe target Infrastructure EnvironmentThe deployment operationThe deployment resultThe observed Virtual Machine stateThe generated <text:a xlink:type="simple" xlink:href="https://wiki.didosolutions.com/dido/99_annexes/annex-b-terms-and-definitions/e/evidence" text:style-name="Internet_20_link" text:visited-style-name="Visited_20_Internet_20_Link">Evidence</text:a></text:p>
      <text:h text:style-name="Heading_20_2" text:outline-level="2"><text:bookmark-start text:name="__RefHeading___outgoing_traceability_9"/><text:bookmark-start text:name="outgoing_traceability"/>Outgoing Traceability<text:bookmark-end text:name="__RefHeading___outgoing_traceability_9"/><text:bookmark-end text:name="outgoing_traceability"/></text:h>
      <text:p text:style-name="Text_20_body">This requirement realizes:</text:p>
      <text:a xlink:type="simple" xlink:href="https://wiki.didosolutions.com/dido/02-crusible/99-annexes/annex-c-requirements/01-mission-objectives/mo-001/start" text:style-name="Internet_20_link" text:visited-style-name="Visited_20_Internet_20_Link">MO-001</text:a>
      <text:a xlink:type="simple" xlink:href="https://wiki.didosolutions.com/dido/02-crusible/99-annexes/annex-c-requirements/01-mission-objectives/mo-002/start" text:style-name="Internet_20_link" text:visited-style-name="Visited_20_Internet_20_Link">MO-002</text:a>
      <text:a xlink:type="simple" xlink:href="https://wiki.didosolutions.com/dido/02-crusible/99-annexes/annex-c-requirements/01-mission-objectives/mo-003" text:style-name="Internet_20_link" text:visited-style-name="Visited_20_Internet_20_Link">MO-003</text:a>
      <text:a xlink:type="simple" xlink:href="https://wiki.didosolutions.com/dido/02-crusible/99-annexes/annex-c-requirements/01-mission-objectives/mo-006" text:style-name="Internet_20_link" text:visited-style-name="Visited_20_Internet_20_Link">MO-006</text:a>
      <text:p text:style-name="Text_20_body">This requirement relates to:</text:p>
      <text:a xlink:type="simple" xlink:href="https://wiki.didosolutions.com/dido/02-crusible/99-annexes/annex-c-requirements/03-functional-requirements/03-02-image-management/fr-img-001" text:style-name="Internet_20_link" text:visited-style-name="Visited_20_Internet_20_Link">FR-IMG-001 — Build Virtual Machine Images</text:a>
      <text:a xlink:type="simple" xlink:href="https://wiki.didosolutions.com/dido/02-crusible/99-annexes/annex-c-requirements/03-functional-requirements/03-02-image-management/fr-img-003" text:style-name="Internet_20_link" text:visited-style-name="Visited_20_Internet_20_Link">FR-IMG-003 — Immutable Infrastructure Workflows</text:a>
      <text:a xlink:type="simple" xlink:href="https://wiki.didosolutions.com/dido/02-crusible/99-annexes/annex-c-requirements/03-functional-requirements/03-03-deployment-orchestration/fr-dep-001" text:style-name="Internet_20_link" text:visited-style-name="Visited_20_Internet_20_Link">FR-DEP-001 — Deploy Infrastructure Resources</text:a>
      <text:a xlink:type="simple" xlink:href="https://wiki.didosolutions.com/dido/02-crusible/99-annexes/annex-c-requirements/03-functional-requirements/03-03-deployment-orchestration/fr-dep-006" text:style-name="Internet_20_link" text:visited-style-name="Visited_20_Internet_20_Link">FR-DEP-006 — Deployment Rollback</text:a>
      <text:a xlink:type="simple" xlink:href="https://wiki.didosolutions.com/dido/02-crusible/99-annexes/annex-c-requirements/03-functional-requirements/03-03-deployment-orchestration/fr-dep-007" text:style-name="Internet_20_link" text:visited-style-name="Visited_20_Internet_20_Link">FR-DEP-007 — Deployment Validation</text:a>
      <text:a xlink:type="simple" xlink:href="https://wiki.didosolutions.com/dido/02-crusible/06-machine-images-and-image-layers/start" text:style-name="Internet_20_link" text:visited-style-name="Visited_20_Internet_20_Link">6. Machine Images and Image Layers</text:a>
      <text:a xlink:type="simple" xlink:href="https://wiki.didosolutions.com/dido/02-crusible/07-infrastructure-and-deployment/start" text:style-name="Internet_20_link" text:visited-style-name="Visited_20_Internet_20_Link">7. Infrastructure and Deployment</text:a>
      <text:h text:style-name="Heading_20_2" text:outline-level="2"><text:bookmark-start text:name="__RefHeading___referenced_by_10"/><text:bookmark-start text:name="referenced_by"/>Referenced By<text:bookmark-end text:name="__RefHeading___referenced_by_10"/><text:bookmark-end text:name="referenced_by"/></text:h>
      <text:p text:style-name="Text_20_body">The wiki Backlinks function provides the current list of pages that reference <text:span text:style-name="Source_20_Text">FR-DEP-002</text:span>.</text:p>
      <text:p text:style-name="Text_20_body">Incoming Traceability should be derived dynamically from backlinks rather than maintained as a duplicate manual list.</text:p>
      <text:p text:style-name="Text_20_body">Backlinks identify incoming references but do not define the semantics of each relationship. Referencing pages should identify whether the relationship represents realization, refinement, verification, dependency, or another defined traceability relationship.</text:p>
      <text:h text:style-name="Heading_20_2" text:outline-level="2"><text:bookmark-start text:name="__RefHeading___conops_relationship_11"/><text:bookmark-start text:name="conops_relationship"/>ConOps Relationship<text:bookmark-end text:name="__RefHeading___conops_relationship_11"/><text:bookmark-end text:name="conops_relationship"/></text:h>
      <text:p text:style-name="Text_20_body">The Crucible Concept of Operations describes a Phase 1 workflow that builds controlled Machine Images and deploys infrastructure through an automated CI/CD Pipeline.</text:p>
      <text:p text:style-name="Text_20_body">FR-DEP-002 establishes the required behavior for deploying a Virtual Machine to a target Infrastructure Environment.</text:p>
      <text:p text:style-name="Text_20_body">Requirements governing Machine Image building, Image Promotion, rollback, and validation define separate behavior.</text:p>
      <text:h text:style-name="Heading_20_2" text:outline-level="2"><text:bookmark-start text:name="__RefHeading___delivery_phase_12"/><text:bookmark-start text:name="delivery_phase"/>Delivery Phase<text:bookmark-end text:name="__RefHeading___delivery_phase_12"/><text:bookmark-end text:name="delivery_phase"/></text:h>
      <text:p text:style-name="Text_20_body">Phase 1</text:p>
      <text:h text:style-name="Heading_20_2" text:outline-level="2"><text:bookmark-start text:name="__RefHeading___implementation_status_13"/><text:bookmark-start text:name="implementation_status"/>Implementation Status<text:bookmark-end text:name="__RefHeading___implementation_status_13"/><text:bookmark-end text:name="implementation_status"/></text:h>
      <text:p text:style-name="Text_20_body">Not Assessed</text:p>
      <text:p text:style-name="Text_20_body">Implementation status requires verification that Crucible deploys a Virtual Machine to a target Infrastructure Environment.</text:p>
      <text:h text:style-name="Heading_20_2" text:outline-level="2"><text:bookmark-start text:name="__RefHeading___requirement_status_14"/><text:bookmark-start text:name="requirement_status"/>Requirement Status<text:bookmark-end text:name="__RefHeading___requirement_status_14"/><text:bookmark-end text:name="requirement_status"/></text:h>
      <text:p text:style-name="Text_20_body">Draft</text:p>
      <text:p text:style-name="Text_20_body">The source System Requirements Specification identifies Version 1.1 as a draft.</text:p>
      <text:p text:style-name="Horizontal_20_Line"/>
      <text:h text:style-name="Heading_20_2" text:outline-level="2"><text:bookmark-start text:name="__RefHeading___notes_for_editors_15"/><text:bookmark-start text:name="notes_for_editors"/>Notes for Editors<text:bookmark-end text:name="__RefHeading___notes_for_editors_15"/><text:bookmark-end text:name="notes_for_editors"/></text:h>
      <text:p text:style-name="Text_20_body">This requirement page should retain the stable requirement identifier <text:span text:style-name="Source_20_Text">FR-DEP-002</text:span>.</text:p>
      <text:p text:style-name="Text_20_body">Changes to the Statement SHALL preserve the approved intent of the source requirement.</text:p>
      <text:p text:style-name="Text_20_body">The Source Statement should preserve the original wording from the controlling System Requirements Specification.</text:p>
      <text:p text:style-name="Text_20_body">The Statement should remain limited to deployment of a Virtual Machine.</text:p>
      <text:p text:style-name="Text_20_body">Requirements for Machine Image building, Image Promotion, runtime activation, rollback, validation, and retirement should remain in their applicable requirement pages.</text:p>
      <text:p text:style-name="Text_20_body">Verification criteria should test only the behavior stated in the normalized Statement and should not introduce additional normative obligations.</text:p>
      <text:p text:style-name="Text_20_body">Incoming Traceability should use the wiki Backlinks function rather than a manually maintained list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3-functional-requirements:03-03-deployment-orchestration:fr-dep-002#Statement&amp;noheader&amp;nofooter&amp;noeditbtn}}</text:p>
          </table:table-cell>
        </table:table-row>
      </table:table>
      <text:p text:style-name="Text_20_body">Do not rename this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3::40:40</meta:creation-date>
    <dc:creator>Generated</dc:creator>
    <dc:date>2026-08-23T03::40:40</dc:date>
    <dc:language>en-US</dc:language>
    <meta:editing-cycles>1</meta:editing-cycles>
    <meta:editing-duration>PT0S</meta:editing-duration>
    <dc:title>dido:02-crusible:99-annexes:annex-c-requirements:03-functional-requirements:03-03-deployment-orchestration:fr-dep-002</dc:title>
  </office:meta>
</office:document-meta>
</file>