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3-deployment-orchestration:fr-dep-001"/><text:bookmark-start text:name="__RefHeading___fr-dep-001_deploy_infrastructure_resources_1"/><text:bookmark-start text:name="fr-dep-001_deploy_infrastructure_resources"/>FR-DEP-001 — Deploy Infrastructure Resources<text:bookmark-end text:name="__RefHeading___fr-dep-001_deploy_infrastructure_resources_1"/><text:bookmark-end text:name="fr-dep-001_deploy_infrastructure_resources"/></text:h>
      <text:p text:style-name="Text_20_body"><text:a xlink:type="simple" xlink:href="https://wiki.didosolutions.com/dido/02-crusible/99-annexes/annex-c-requirements/03-functional-requirements/03-03-deployment-orchestration/start" text:style-name="Internet_20_link" text:visited-style-name="Visited_20_Internet_20_Link">Go to Crucible Deployment Orchestration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deploy identified infrastructure resources to a target <text:a xlink:type="simple" xlink:href="https://wiki.didosolutions.com/dido/99_annexes/annex-b-terms-and-definitions/i/infrastructure_environment" text:style-name="Internet_20_link" text:visited-style-name="Visited_20_Internet_20_Link">Infrastructure Environment</text:a>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system shall deploy infrastructure resources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DEP-001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expresses a direct functional behavior but requires terminology and normative-language normalization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Infrastructure resources</text:span> identifies the deployment subject but does not identify the target environmentThe source statement does not prescribe a resource type, provider, deployment tool, interface, or implementation methodThe source statement does not independently require deployment validation, rollback, compliance assessment, or lifecycle recording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tains the direct and testable verb <text:span text:style-name="Strong_20_Emphasis">deploy</text:span>Identifies the infrastructure resources as the deployment subjectsIdentifies a target Infrastructure EnvironmentPreserves implementation independenceRetains one primary required behaviorThe normalized Statement does not prescribe which infrastructure resources apply to a particular deployment. The applicable <text:a xlink:type="simple" xlink:href="https://wiki.didosolutions.com/dido/99_annexes/annex-b-terms-and-definitions/i/infrastructure_configuration" text:style-name="Internet_20_link" text:visited-style-name="Visited_20_Internet_20_Link">Infrastructure Configuration</text:a> identifies those resources.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Infrastructure resources establish the computing, storage, networking, security, identity, and related capabilities required by an <text:a xlink:type="simple" xlink:href="https://wiki.didosolutions.com/dido/99_annexes/annex-b-terms-and-definitions/i/infrastructure_environment" text:style-name="Internet_20_link" text:visited-style-name="Visited_20_Internet_20_Link">Infrastructure Environment</text:a>.</text:p>
      <text:p text:style-name="Text_20_body">Infrastructure resources may include:</text:p>
      <text:p text:style-name="Text_20_body">Compute resourcesStorage resourcesNetwork resourcesIdentity resourcesSecurity resourcesLoad-balancing resourcesMonitoring resourcesLogging resourcesName-resolution resourcesKey-management resourcesProvider-managed servicesThe deployment operation realizes the applicable <text:a xlink:type="simple" xlink:href="https://wiki.didosolutions.com/dido/99_annexes/annex-b-terms-and-definitions/i/infrastructure_configuration" text:style-name="Internet_20_link" text:visited-style-name="Visited_20_Internet_20_Link">Infrastructure Configuration</text:a> within the target Infrastructure Environment.</text:p>
      <text:p text:style-name="Text_20_body">Infrastructure-resource deployment contributes to:</text:p>
      <text:p text:style-name="Text_20_body">Repeatable environment creationConsistent infrastructure stateAutomated environment establishment<text:a xlink:type="simple" xlink:href="https://wiki.didosolutions.com/dido/99_annexes/annex-b-terms-and-definitions/r/reproducibility" text:style-name="Internet_20_link" text:visited-style-name="Visited_20_Internet_20_Link">Reproducibility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Infrastructure resources<text:a xlink:type="simple" xlink:href="https://wiki.didosolutions.com/dido/99_annexes/annex-b-terms-and-definitions/i/infrastructure_environment" text:style-name="Internet_20_link" text:visited-style-name="Visited_20_Internet_20_Link">Infrastructure Environments</text:a><text:a xlink:type="simple" xlink:href="https://wiki.didosolutions.com/dido/99_annexes/annex-b-terms-and-definitions/i/infrastructure_configuration" text:style-name="Internet_20_link" text:visited-style-name="Visited_20_Internet_20_Link">Infrastructure Configurations</text:a><text:a xlink:type="simple" xlink:href="https://wiki.didosolutions.com/dido/99_annexes/annex-b-terms-and-definitions/i/infrastructure_deployment" text:style-name="Internet_20_link" text:visited-style-name="Visited_20_Internet_20_Link">Infrastructure Deployment</text:a>Compute resourcesStorage resourcesNetwork resourcesIdentity resourcesSecurity resourcesMonitoring resourcesLogging resourcesDeployment tools<text:a xlink:type="simple" xlink:href="https://wiki.didosolutions.com/dido/99_annexes/annex-b-terms-and-definitions/p/provider_implementation" text:style-name="Internet_20_link" text:visited-style-name="Visited_20_Internet_20_Link">Provider Implementations</text:a><text:a xlink:type="simple" xlink:href="https://wiki.didosolutions.com/dido/99_annexes/annex-b-terms-and-definitions/c/ci_cd_pipeline" text:style-name="Internet_20_link" text:visited-style-name="Visited_20_Internet_20_Link">CI/CD Pipelines</text:a>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confirm that <text:a xlink:type="simple" xlink:href="https://wiki.didosolutions.com/dido/99_annexes/annex-b-terms-and-definitions/c/crucible" text:style-name="Internet_20_link" text:visited-style-name="Visited_20_Internet_20_Link">Crucible</text:a> executes a deployment operation for identified infrastructure resourcesVerification SHALL confirm that the deployment operation targets an identified <text:a xlink:type="simple" xlink:href="https://wiki.didosolutions.com/dido/99_annexes/annex-b-terms-and-definitions/i/infrastructure_environment" text:style-name="Internet_20_link" text:visited-style-name="Visited_20_Internet_20_Link">Infrastructure Environment</text:a>Verification SHALL confirm that the identified infrastructure resources exist in the target Infrastructure Environment after successful deploymentVerification may include:</text:p>
      <text:p text:style-name="Text_20_body">Infrastructure-resource deployment testingTarget-environment inspectionInfrastructure-state inspectionProvider-interface inspectionDeployment-output inspectionDeployment-log inspectionAutomated <text:a xlink:type="simple" xlink:href="https://wiki.didosolutions.com/dido/99_annexes/annex-b-terms-and-definitions/c/ci_cd_pipeline" text:style-name="Internet_20_link" text:visited-style-name="Visited_20_Internet_20_Link">CI/CD Pipeline</text:a> testingThe verification record SHALL identify:</text:p>
      <text:p text:style-name="Text_20_body">The deployed infrastructure resourcesThe target Infrastructure EnvironmentThe deployment operationThe deployment resultThe observed infrastructure state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1/start" text:style-name="Internet_20_link" text:visited-style-name="Visited_20_Internet_20_Link">MO-001</text:a>
      <text:a xlink:type="simple" xlink:href="https://wiki.didosolutions.com/dido/02-crusible/99-annexes/annex-c-requirements/01-mission-objectives/mo-002/start" text:style-name="Internet_20_link" text:visited-style-name="Visited_20_Internet_20_Link">MO-002</text:a>
      <text:a xlink:type="simple" xlink:href="https://wiki.didosolutions.com/dido/02-crusible/99-annexes/annex-c-requirements/01-mission-objectives/mo-003/start" text:style-name="Internet_20_link" text:visited-style-name="Visited_20_Internet_20_Link">MO-003</text:a>
      <text:a xlink:type="simple" xlink:href="https://wiki.didosolutions.com/dido/02-crusible/99-annexes/annex-c-requirements/01-mission-objectives/mo-006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1-configuration-management/fr-cfg-001" text:style-name="Internet_20_link" text:visited-style-name="Visited_20_Internet_20_Link">FR-CFG-001</text:a>
      <text:a xlink:type="simple" xlink:href="https://wiki.didosolutions.com/dido/02-crusible/99-annexes/annex-c-requirements/03-functional-requirements/03-01-configuration-management/fr-cfg-002" text:style-name="Internet_20_link" text:visited-style-name="Visited_20_Internet_20_Link">FR-CFG-002</text:a>
      <text:a xlink:type="simple" xlink:href="https://wiki.didosolutions.com/dido/02-crusible/99-annexes/annex-c-requirements/03-functional-requirements/03-03-deployment-orchestration/fr-dep-006" text:style-name="Internet_20_link" text:visited-style-name="Visited_20_Internet_20_Link">FR-DEP-006 — Deployment Rollback</text:a>
      <text:a xlink:type="simple" xlink:href="https://wiki.didosolutions.com/dido/02-crusible/99-annexes/annex-c-requirements/03-functional-requirements/03-03-deployment-orchestration/fr-dep-007" text:style-name="Internet_20_link" text:visited-style-name="Visited_20_Internet_20_Link">FR-DEP-007 — Deployment Validation</text:a>
      <text:a xlink:type="simple" xlink:href="https://wiki.didosolutions.com/dido/02-crusible/07-infrastructure-and-deployment/start" text:style-name="Internet_20_link" text:visited-style-name="Visited_20_Internet_20_Link">7. Infrastructure and Deployment</text:a>
      <text:a xlink:type="simple" xlink:href="https://wiki.didosolutions.com/dido/02-crusible/10-reproducibility-provenance-and-traceability/start" text:style-name="Internet_20_link" text:visited-style-name="Visited_20_Internet_20_Link">10. Reproducibility, Provenance, and Traceability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DEP-001</text:span>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be derived dynamically from backlinks rather than maintained as a duplicate manual list.</text:p>
      <text:p text:style-name="Text_20_body">Backlinks identify incoming references but do not define the semantics of each relationship. Referencing pages should identify whether the relationship represents realization, refinement, verification, dependency, or another defined traceability relationship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The Crucible Concept of Operations describes a Phase 1 workflow that composes controlled configuration inputs and performs <text:a xlink:type="simple" xlink:href="https://wiki.didosolutions.com/dido/99_annexes/annex-b-terms-and-definitions/i/infrastructure_deployment" text:style-name="Internet_20_link" text:visited-style-name="Visited_20_Internet_20_Link">Infrastructure Deployment</text:a> through an automated <text:a xlink:type="simple" xlink:href="https://wiki.didosolutions.com/dido/99_annexes/annex-b-terms-and-definitions/c/ci_cd_pipeline" text:style-name="Internet_20_link" text:visited-style-name="Visited_20_Internet_20_Link">CI/CD Pipeline</text:a>.</text:p>
      <text:p text:style-name="Text_20_body">FR-DEP-001 establishes the required behavior for deploying infrastructure resources to a target Infrastructure Environment.</text:p>
      <text:p text:style-name="Text_20_body">Requirements governing virtual machines, Kubernetes clusters, containerized workloads, platform services, rollback, and validation define separate deployment behavior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p text:style-name="Text_20_body">Implementation status requires verification that Crucible deploys identified infrastructure resources to a target Infrastructure Environment.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Text_20_body">The source System Requirements Specification identifies Version 1.1 as a draft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DEP-001</text:span>.</text:p>
      <text:p text:style-name="Text_20_body">Changes to the Statement SHALL preserve the approved intent of the source requirement.</text:p>
      <text:p text:style-name="Text_20_body">The Source Statement should preserve the original wording from the controlling System Requirements Specification.</text:p>
      <text:p text:style-name="Text_20_body">The Statement should remain limited to deployment of identified infrastructure resources.</text:p>
      <text:p text:style-name="Text_20_body">Requirements for deployment rollback, validation, compliance assessment, lifecycle recording, and resource retirement should remain in their applicable requirement pages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3-deployment-orchestration:fr-dep-001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27:10</meta:creation-date>
    <dc:creator>Generated</dc:creator>
    <dc:date>2026-08-24T11::27:10</dc:date>
    <dc:language>en-US</dc:language>
    <meta:editing-cycles>1</meta:editing-cycles>
    <meta:editing-duration>PT0S</meta:editing-duration>
    <dc:title>dido:02-crusible:99-annexes:annex-c-requirements:03-functional-requirements:03-03-deployment-orchestration:fr-dep-001</dc:title>
  </office:meta>
</office:document-meta>
</file>