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02-image-management:fr-img-006"/><text:bookmark-start text:name="__RefHeading___fr-img-006_image_promotion_workflows_1"/><text:bookmark-start text:name="fr-img-006_image_promotion_workflows"/>FR-IMG-006 — Image Promotion Workflows<text:bookmark-end text:name="__RefHeading___fr-img-006_image_promotion_workflows_1"/><text:bookmark-end text:name="fr-img-006_image_promotion_workflows"/></text:h>
      <text:p text:style-name="Text_20_body"><text:a xlink:type="simple" xlink:href="https://wiki.didosolutions.com/dido/02-crusible/99-annexes/annex-c-requirements/03-functional-requirements/03-02-image-management/start" text:style-name="Internet_20_link" text:visited-style-name="Visited_20_Internet_20_Link">Go to Crucible Image Management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promote an identified <text:a xlink:type="simple" xlink:href="https://wiki.didosolutions.com/dido/99_annexes/annex-b-terms-and-definitions/i/image" text:style-name="Internet_20_link" text:visited-style-name="Visited_20_Internet_20_Link">Image</text:a> from one defined promotion state to another after the Image satisfies the applicable transition criteria.</text:p>
      <text:h text:style-name="Heading_20_2" text:outline-level="2"><text:bookmark-start text:name="__RefHeading___source_statement_3"/><text:bookmark-start text:name="source_statement"/>Source Statement<text:bookmark-end text:name="__RefHeading___source_statement_3"/><text:bookmark-end text:name="source_statement"/></text:h>
      <table:table table:style-name="Table_Quotation1">
        <table:table-column/>
        <table:table-row>
          <table:table-cell office:value-type="string" table:style-name="Cell_Quotation1">
            <text:p text:style-name="tablealignleft"> <text:a xlink:type="simple" xlink:href="https://wiki.didosolutions.com/dido/99_annexes/annex-b-terms-and-definitions/c/crucible" text:style-name="Internet_20_link" text:visited-style-name="Visited_20_Internet_20_Link">Crucible</text:a> SHALL perform <text:a xlink:type="simple" xlink:href="https://wiki.didosolutions.com/dido/99_annexes/annex-b-terms-and-definitions/i/image_promotion" text:style-name="Internet_20_link" text:visited-style-name="Visited_20_Internet_20_Link">Image Promotion</text:a> for an identified <text:a xlink:type="simple" xlink:href="https://wiki.didosolutions.com/dido/99_annexes/annex-b-terms-and-definitions/i/image" text:style-name="Internet_20_link" text:visited-style-name="Visited_20_Internet_20_Link">Image</text:a> after the Image satisfies the applicable transition criteria.</text:p>
          </table:table-cell>
        </table:table-row>
      </table:table>
      <text:h text:style-name="Heading_20_2" text:outline-level="2"><text:bookmark-start text:name="__RefHeading___source_4"/><text:bookmark-start text:name="source"/>Source<text:bookmark-end text:name="__RefHeading___source_4"/><text:bookmark-end text:name="source"/></text:h>
      <text:p text:style-name="Text_20_body">Crucible System Requirements Specification, Version 1.1 Draft, Functional Requirements, FR-IMG-006.</text:p>
      <text:h text:style-name="Heading_20_2" text:outline-level="2"><text:bookmark-start text:name="__RefHeading___assessment_5"/><text:bookmark-start text:name="assessment"/>Assessment<text:bookmark-end text:name="__RefHeading___assessment_5"/><text:bookmark-end text:name="assessment"/></text:h>
      <text:p text:style-name="Text_20_body">The source statement expresses the approved intent but does not provide a fully testable formulation.</text:p>
      <text:p text:style-name="Text_20_body">The following Specification Discipline and Authoring findings apply:</text:p>
      <text:p text:style-name="Text_20_body"><text:span text:style-name="Strong_20_Emphasis">The system</text:span> does not use the defined system name<text:span text:style-name="Strong_20_Emphasis">shall</text:span> does not follow the established uppercase normative convention<text:span text:style-name="Strong_20_Emphasis">Support</text:span> is a weak verb that does not identify the required behavior<text:span text:style-name="Strong_20_Emphasis">Image promotion workflows</text:span> does not identify the Image being promotedThe source statement does not identify the states between which promotion occursThe source statement does not identify the conditions governing a promotion transitionThe source statement does not identify an observable promotion resultThe source statement does not prescribe a particular state model, repository, release process, or implementation technologyThe normalized Statement:</text:p>
      <text:p text:style-name="Text_20_body">Replaces <text:span text:style-name="Strong_20_Emphasis">The system</text:span> with <text:a xlink:type="simple" xlink:href="https://wiki.didosolutions.com/dido/99_annexes/annex-b-terms-and-definitions/c/crucible" text:style-name="Internet_20_link" text:visited-style-name="Visited_20_Internet_20_Link">Crucible</text:a>Replaces <text:span text:style-name="Strong_20_Emphasis">support</text:span> with the direct behavior <text:span text:style-name="Strong_20_Emphasis">promote</text:span>Identifies an Image as the subject of promotionIdentifies movement between defined promotion statesRequires satisfaction of applicable transition criteria before promotionRetains one primary required behaviorPreserves implementation independenceThe normalized Statement does not prescribe the names or number of promotion states. The applicable promotion workflow defines those states and their transition criteria.</text:p>
      <text:h text:style-name="Heading_20_2" text:outline-level="2"><text:bookmark-start text:name="__RefHeading___rationale_6"/><text:bookmark-start text:name="rationale"/>Rationale<text:bookmark-end text:name="__RefHeading___rationale_6"/><text:bookmark-end text:name="rationale"/></text:h>
      <text:p text:style-name="Text_20_body">Image promotion controls the progression of an identified <text:a xlink:type="simple" xlink:href="https://wiki.didosolutions.com/dido/99_annexes/annex-b-terms-and-definitions/i/image" text:style-name="Internet_20_link" text:visited-style-name="Visited_20_Internet_20_Link">Image</text:a> through defined states associated with evaluation, approval, release, distribution, or deployment.</text:p>
      <text:p text:style-name="Text_20_body">Example promotion states may include:</text:p>
      <text:p text:style-name="Text_20_body">BuiltEvaluatedSignedVerifiedApprovedStagedReleasedAvailable for deploymentRetiredThe applicable workflow determines which states apply and which transitions are permitted.</text:p>
      <text:p text:style-name="Text_20_body">Transition criteria may include:</text:p>
      <text:p text:style-name="Text_20_body">Successful build completionSuccessful digital-signature verificationSuccessful vulnerability assessmentSuccessful compliance assessmentRequired test resultsRequired approvalRequired <text:a xlink:type="simple" xlink:href="https://wiki.didosolutions.com/dido/99_annexes/annex-b-terms-and-definitions/e/evidence" text:style-name="Internet_20_link" text:visited-style-name="Visited_20_Internet_20_Link">Evidence</text:a>Compatibility with a target environmentSatisfaction of applicable release conditionsFR-IMG-006 does not independently require any particular signing, testing, scanning, compliance, or approval criterion. The applicable lower-level requirement or promotion policy establishes each criterion.</text:p>
      <text:p text:style-name="Text_20_body">Controlled Image promotion contributes to:</text:p>
      <text:p text:style-name="Text_20_body">Prevention of unauthorized Image useConsistent release decisionsControlled Image distributionControlled Image deploymentImage-state visibility<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a/auditability" text:style-name="Internet_20_link" text:visited-style-name="Visited_20_Internet_20_Link">Auditability</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applies_to_7"/><text:bookmark-start text:name="applies_to"/>Applies To<text:bookmark-end text:name="__RefHeading___applies_to_7"/><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i/image" text:style-name="Internet_20_link" text:visited-style-name="Visited_20_Internet_20_Link">Images</text:a>
      <text:a xlink:type="simple" xlink:href="https://wiki.didosolutions.com/dido/99_annexes/annex-b-terms-and-definitions/m/machine_image" text:style-name="Internet_20_link" text:visited-style-name="Visited_20_Internet_20_Link">Machine Images</text:a>
      <text:a xlink:type="simple" xlink:href="https://wiki.didosolutions.com/dido/99_annexes/annex-b-terms-and-definitions/c/container_image" text:style-name="Internet_20_link" text:visited-style-name="Visited_20_Internet_20_Link">Container Images</text:a>
      <text:p text:style-name="Text_20_body">Image identifiersImage promotion statesPromotion-state transitionsTransition criteriaImage promotion workflowsImage repositoriesImage release workflowsImage deployment workflows<text:a xlink:type="simple" xlink:href="https://wiki.didosolutions.com/dido/99_annexes/annex-b-terms-and-definitions/c/ci_cd_pipeline" text:style-name="Internet_20_link" text:visited-style-name="Visited_20_Internet_20_Link">CI/CD Pipelines</text:a></text:p>
      <text:h text:style-name="Heading_20_2" text:outline-level="2"><text:bookmark-start text:name="__RefHeading___verification_8"/><text:bookmark-start text:name="verification"/>Verification<text:bookmark-end text:name="__RefHeading___verification_8"/><text:bookmark-end text:name="verification"/></text:h>
      <text:p text:style-name="Text_20_body">Verification SHALL confirm that the applicable Image promotion workflow defines at least two promotion statesVerification SHALL confirm that the applicable Image promotion workflow defines the permitted transition between the tested promotion statesVerification SHALL confirm that the tested transition identifies applicable transition criteriaVerification SHALL confirm that <text:a xlink:type="simple" xlink:href="https://wiki.didosolutions.com/dido/99_annexes/annex-b-terms-and-definitions/c/crucible" text:style-name="Internet_20_link" text:visited-style-name="Visited_20_Internet_20_Link">Crucible</text:a> promotes the identified <text:a xlink:type="simple" xlink:href="https://wiki.didosolutions.com/dido/99_annexes/annex-b-terms-and-definitions/i/image" text:style-name="Internet_20_link" text:visited-style-name="Visited_20_Internet_20_Link">Image</text:a> when the Image satisfies the applicable transition criteriaVerification SHALL confirm that Crucible does not perform the tested promotion transition when the Image does not satisfy the applicable transition criteriaVerification SHALL confirm that Crucible records the resulting promotion stateVerification may include:</text:p>
      <text:p text:style-name="Text_20_body">Machine Image promotion testingContainer Image promotion testingSuccessful-transition testingFailed-transition testingTransition-criteria inspectionImage-state inspectionPromotion-record inspectionImage-repository inspectionPromotion-log inspectionAutomated <text:a xlink:type="simple" xlink:href="https://wiki.didosolutions.com/dido/99_annexes/annex-b-terms-and-definitions/c/ci_cd_pipeline" text:style-name="Internet_20_link" text:visited-style-name="Visited_20_Internet_20_Link">CI/CD Pipeline</text:a> testingThe verification record SHALL identify:</text:p>
      <text:p text:style-name="Text_20_body">The promoted ImageThe Image identifierThe initial promotion stateThe requested promotion stateThe applicable transition criteriaThe observed criteria resultsThe promotion decisionThe resulting promotion stateThe promotion resultThe generated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outgoing_traceability_9"/><text:bookmark-start text:name="outgoing_traceability"/>Outgoing Traceability<text:bookmark-end text:name="__RefHeading___outgoing_traceability_9"/><text:bookmark-end text:name="outgoing_traceability"/></text:h>
      <text:p text:style-name="Text_20_body">This requirement realizes:</text:p>
      <text:a xlink:type="simple" xlink:href="https://wiki.didosolutions.com/dido/02-crusible/99-annexes/annex-c-requirements/01-mission-objectives/mo-001/start" text:style-name="Internet_20_link" text:visited-style-name="Visited_20_Internet_20_Link">MO-001</text:a>
      <text:a xlink:type="simple" xlink:href="https://wiki.didosolutions.com/dido/02-crusible/99-annexes/annex-c-requirements/01-mission-objectives/mo-005/start" text:style-name="Internet_20_link" text:visited-style-name="Visited_20_Internet_20_Link">MO-005</text:a>
      <text:a xlink:type="simple" xlink:href="https://wiki.didosolutions.com/dido/02-crusible/99-annexes/annex-c-requirements/01-mission-objectives/mo-006" text:style-name="Internet_20_link" text:visited-style-name="Visited_20_Internet_20_Link">MO-006</text:a>
      <text:p text:style-name="Text_20_body">This requirement relates to:</text:p>
      <text:a xlink:type="simple" xlink:href="https://wiki.didosolutions.com/dido/02-crusible/99-annexes/annex-c-requirements/03-functional-requirements/03-02-image-management/fr-img-001" text:style-name="Internet_20_link" text:visited-style-name="Visited_20_Internet_20_Link">FR-IMG-001 — Build Virtual Machine Images</text:a>
      <text:a xlink:type="simple" xlink:href="https://wiki.didosolutions.com/dido/02-crusible/99-annexes/annex-c-requirements/03-functional-requirements/03-02-image-management/fr-img-002" text:style-name="Internet_20_link" text:visited-style-name="Visited_20_Internet_20_Link">FR-IMG-002 — Build Container Images</text:a>
      <text:a xlink:type="simple" xlink:href="https://wiki.didosolutions.com/dido/02-crusible/99-annexes/annex-c-requirements/03-functional-requirements/03-02-image-management/fr-img-003" text:style-name="Internet_20_link" text:visited-style-name="Visited_20_Internet_20_Link">FR-IMG-003 — Immutable Infrastructure Workflows</text:a>
      <text:a xlink:type="simple" xlink:href="https://wiki.didosolutions.com/dido/02-crusible/99-annexes/annex-c-requirements/03-functional-requirements/03-02-image-management/fr-img-004" text:style-name="Internet_20_link" text:visited-style-name="Visited_20_Internet_20_Link">FR-IMG-004 — Image Signing</text:a>
      <text:a xlink:type="simple" xlink:href="https://wiki.didosolutions.com/dido/02-crusible/99-annexes/annex-c-requirements/03-functional-requirements/03-02-image-management/fr-img-005" text:style-name="Internet_20_link" text:visited-style-name="Visited_20_Internet_20_Link">FR-IMG-005 — Image Verification</text:a>
      <text:a xlink:type="simple" xlink:href="https://wiki.didosolutions.com/dido/02-crusible/99-annexes/annex-c-requirements/03-functional-requirements/03-03-deployment-orchestration/start" text:style-name="Internet_20_link" text:visited-style-name="Visited_20_Internet_20_Link">C.3.3 Deployment Orchestration</text:a>
      <text:a xlink:type="simple" xlink:href="https://wiki.didosolutions.com/dido/02-crusible/99-annexes/annex-c-requirements/03-functional-requirements/03-06-compliance-management/start" text:style-name="Internet_20_link" text:visited-style-name="Visited_20_Internet_20_Link">C.3.6 Compliance Management</text:a>
      <text:a xlink:type="simple" xlink:href="https://wiki.didosolutions.com/dido/02-crusible/06-machine-images-and-image-layers/start" text:style-name="Internet_20_link" text:visited-style-name="Visited_20_Internet_20_Link">6. Machine Images and Image Layers</text:a>
      <text:a xlink:type="simple" xlink:href="https://wiki.didosolutions.com/dido/02-crusible/09-compliance-and-security/start" text:style-name="Internet_20_link" text:visited-style-name="Visited_20_Internet_20_Link">9. Compliance and Security</text:a>
      <text:a xlink:type="simple" xlink:href="https://wiki.didosolutions.com/dido/02-crusible/10-reproducibility-provenance-and-traceability/start" text:style-name="Internet_20_link" text:visited-style-name="Visited_20_Internet_20_Link">10. Reproducibility, Provenance, and Traceability</text:a>
      <text:h text:style-name="Heading_20_2" text:outline-level="2"><text:bookmark-start text:name="__RefHeading___referenced_by_10"/><text:bookmark-start text:name="referenced_by"/>Referenced By<text:bookmark-end text:name="__RefHeading___referenced_by_10"/><text:bookmark-end text:name="referenced_by"/></text:h>
      <text:p text:style-name="Text_20_body">The wiki Backlinks function provides the current list of pages that reference <text:span text:style-name="Source_20_Text">FR-IMG-006</text:span>.</text:p>
      <text:p text:style-name="Text_20_body">Incoming <text:a xlink:type="simple" xlink:href="https://wiki.didosolutions.com/dido/99_annexes/annex-b-terms-and-definitions/t/traceability" text:style-name="Internet_20_link" text:visited-style-name="Visited_20_Internet_20_Link">Traceability</text:a> should be derived dynamically from backlinks rather than maintained as a duplicate manual list.</text:p>
      <text:p text:style-name="Text_20_body">Backlinks identify incoming references but do not define the semantics of each relationship. Referencing pages should identify whether the relationship represents realization, refinement, verification, dependency, or another defined traceability relationship.</text:p>
      <text:h text:style-name="Heading_20_2" text:outline-level="2"><text:bookmark-start text:name="__RefHeading___conops_relationship_11"/><text:bookmark-start text:name="conops_relationship"/>ConOps Relationship<text:bookmark-end text:name="__RefHeading___conops_relationship_11"/><text:bookmark-end text:name="conops_relationship"/></text:h>
      <text:p text:style-name="Text_20_body">The Crucible Concept of Operations describes a Phase 1 workflow that builds, evaluates, and deploys controlled Image <text:a xlink:type="simple" xlink:href="https://wiki.didosolutions.com/dido/99_annexes/annex-b-terms-and-definitions/a/artifact" text:style-name="Internet_20_link" text:visited-style-name="Visited_20_Internet_20_Link">Artifacts</text:a> through an automated <text:a xlink:type="simple" xlink:href="https://wiki.didosolutions.com/dido/99_annexes/annex-b-terms-and-definitions/c/ci_cd_pipeline" text:style-name="Internet_20_link" text:visited-style-name="Visited_20_Internet_20_Link">CI/CD Pipeline</text:a>.</text:p>
      <text:p text:style-name="Text_20_body">FR-IMG-006 establishes the required behavior for progressing an identified Image between defined promotion states after satisfaction of the applicable transition criteria.</text:p>
      <text:p text:style-name="Text_20_body">Requirements governing Image building, signing, verification, compliance assessment, publication, transfer, and deployment define the behavior or conditions associated with particular promotion transitions.</text:p>
      <text:h text:style-name="Heading_20_2" text:outline-level="2"><text:bookmark-start text:name="__RefHeading___delivery_phase_12"/><text:bookmark-start text:name="delivery_phase"/>Delivery Phase<text:bookmark-end text:name="__RefHeading___delivery_phase_12"/><text:bookmark-end text:name="delivery_phase"/></text:h>
      <text:p text:style-name="Text_20_body">Phase 1</text:p>
      <text:h text:style-name="Heading_20_2" text:outline-level="2"><text:bookmark-start text:name="__RefHeading___implementation_status_13"/><text:bookmark-start text:name="implementation_status"/>Implementation Status<text:bookmark-end text:name="__RefHeading___implementation_status_13"/><text:bookmark-end text:name="implementation_status"/></text:h>
      <text:p text:style-name="Text_20_body">Not Assessed</text:p>
      <text:p text:style-name="Text_20_body">Implementation status requires verification that <text:a xlink:type="simple" xlink:href="https://wiki.didosolutions.com/dido/99_annexes/annex-b-terms-and-definitions/c/crucible" text:style-name="Internet_20_link" text:visited-style-name="Visited_20_Internet_20_Link">Crucible</text:a> promotes an identified <text:a xlink:type="simple" xlink:href="https://wiki.didosolutions.com/dido/99_annexes/annex-b-terms-and-definitions/i/image" text:style-name="Internet_20_link" text:visited-style-name="Visited_20_Internet_20_Link">Image</text:a> from one defined promotion state to another after the Image satisfies the applicable transition criteria.</text:p>
      <text:h text:style-name="Heading_20_2" text:outline-level="2"><text:bookmark-start text:name="__RefHeading___requirement_status_14"/><text:bookmark-start text:name="requirement_status"/>Requirement Status<text:bookmark-end text:name="__RefHeading___requirement_status_14"/><text:bookmark-end text:name="requirement_status"/></text:h>
      <text:p text:style-name="Text_20_body">Draft</text:p>
      <text:p text:style-name="Text_20_body">The source System Requirements Specification identifies Version 1.1 as a draft.</text:p>
      <text:p text:style-name="Horizontal_20_Line"/>
      <text:h text:style-name="Heading_20_2" text:outline-level="2"><text:bookmark-start text:name="__RefHeading___notes_for_editors_15"/><text:bookmark-start text:name="notes_for_editors"/>Notes for Editors<text:bookmark-end text:name="__RefHeading___notes_for_editors_15"/><text:bookmark-end text:name="notes_for_editors"/></text:h>
      <text:p text:style-name="Text_20_body">This requirement page should retain the stable requirement identifier <text:span text:style-name="Source_20_Text">FR-IMG-006</text:span>.</text:p>
      <text:p text:style-name="Text_20_body">Changes to the Statement SHALL preserve the approved intent of the source requirement.</text:p>
      <text:p text:style-name="Text_20_body">The Source Statement should preserve the original wording from the controlling System Requirements Specification.</text:p>
      <text:p text:style-name="Text_20_body">The Statement should remain limited to promotion of an identified Image between defined promotion states after satisfaction of applicable transition criteria.</text:p>
      <text:p text:style-name="Text_20_body">The applicable workflow or lower-level requirements should define the promotion states and transition criteria without adding those details to this requirement unless the controlling source changes.</text:p>
      <text:p text:style-name="Text_20_body">Verification criteria should test only the behavior stated in the normalized Statement and should not introduce additional normative obligations.</text:p>
      <text:p text:style-name="Text_20_body">Incoming Traceability should use the wiki Backlinks function rather than a manually maintained list.</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02-image-management:fr-img-006#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4::49:30</meta:creation-date>
    <dc:creator>Generated</dc:creator>
    <dc:date>2026-08-24T14::49:30</dc:date>
    <dc:language>en-US</dc:language>
    <meta:editing-cycles>1</meta:editing-cycles>
    <meta:editing-duration>PT0S</meta:editing-duration>
    <dc:title>dido:02-crusible:99-annexes:annex-c-requirements:03-functional-requirements:03-02-image-management:fr-img-006</dc:title>
  </office:meta>
</office:document-meta>
</file>