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2-image-management:fr-img-005"/><text:bookmark-start text:name="__RefHeading___fr-img-005_image_verification_1"/><text:bookmark-start text:name="fr-img-005_image_verification"/>FR-IMG-005 — Image Verification<text:bookmark-end text:name="__RefHeading___fr-img-005_image_verification_1"/><text:bookmark-end text:name="fr-img-005_image_verification"/></text:h>
      <text:p text:style-name="Text_20_body"><text:a xlink:type="simple" xlink:href="https://wiki.didosolutions.com/dido/02-crusible/99-annexes/annex-c-requirements/03-functional-requirements/03-02-image-management/start" text:style-name="Internet_20_link" text:visited-style-name="Visited_20_Internet_20_Link">Go to Crucible Imag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verify the digital signature associated with an identified <text:a xlink:type="simple" xlink:href="https://wiki.didosolutions.com/dido/99_annexes/annex-b-terms-and-definitions/i/image" text:style-name="Internet_20_link" text:visited-style-name="Visited_20_Internet_20_Link">Image</text:a>.</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d/digital_signature_verification" text:style-name="Internet_20_link" text:visited-style-name="Visited_20_Internet_20_Link">Digital Signature Verification</text:a> for the <text:a xlink:type="simple" xlink:href="https://wiki.didosolutions.com/dido/99_annexes/annex-b-terms-and-definitions/d/digital_signature" text:style-name="Internet_20_link" text:visited-style-name="Visited_20_Internet_20_Link">Digital Signature</text:a> associated with an identified <text:a xlink:type="simple" xlink:href="https://wiki.didosolutions.com/dido/99_annexes/annex-b-terms-and-definitions/i/image" text:style-name="Internet_20_link" text:visited-style-name="Visited_20_Internet_20_Link">Image</text:a>.</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IMG-005.</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intent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Image verification</text:span> does not identify what property of the Image is verifiedThe source statement does not identify the observable result of verificationThe source statement does not prescribe a signature algorithm, trust store, certificate mechanism, key-management system, or implementation technologyWithin the surrounding Image Management requirements, FR-IMG-004 establishes Image signing. FR-IMG-005 therefore treats verification as verification of the digital signature associated with an identified Image.</text:p>
      <text:p text:style-name="Text_20_body">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verify</text:span>Identifies the digital signature as the subject of verificationIdentifies the Image associated with the signatureRetains one primary required behaviorPreserves implementation independenceThe normalized Statement does not independently require vulnerability scanning, compliance assessment, functional testing, Image approval, promotion, or deployment validation.</text:p>
      <text:h text:style-name="Heading_20_2" text:outline-level="2"><text:bookmark-start text:name="__RefHeading___rationale_6"/><text:bookmark-start text:name="rationale"/>Rationale<text:bookmark-end text:name="__RefHeading___rationale_6"/><text:bookmark-end text:name="rationale"/></text:h>
      <text:p text:style-name="Text_20_body">Verification of the digital signature associated with an identified <text:a xlink:type="simple" xlink:href="https://wiki.didosolutions.com/dido/99_annexes/annex-b-terms-and-definitions/i/image" text:style-name="Internet_20_link" text:visited-style-name="Visited_20_Internet_20_Link">Image</text:a> allows <text:a xlink:type="simple" xlink:href="https://wiki.didosolutions.com/dido/99_annexes/annex-b-terms-and-definitions/c/crucible" text:style-name="Internet_20_link" text:visited-style-name="Visited_20_Internet_20_Link">Crucible</text:a> to determine whether the signature remains valid for the evaluated Image under the applicable verification conditions.</text:p>
      <text:p text:style-name="Text_20_body">Signature verification can detect:</text:p>
      <text:p text:style-name="Text_20_body">Modification of signed Image contentA mismatch between an Image and its signatureAn invalid signatureAn unrecognized signing identityA signing identity that does not satisfy the applicable trust conditionsImage verification contributes to:</text:p>
      <text:p text:style-name="Text_20_body">Image integrity evaluationImage authenticity evaluationControlled Image promotionControlled Image distributionControlled Image deployment<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t/traceability" text:style-name="Internet_20_link" text:visited-style-name="Visited_20_Internet_20_Link">Traceability</text:a>A valid digital signature does not by itself establish that the Image:</text:p>
      <text:p text:style-name="Text_20_body">Is free from vulnerabilitiesSatisfies a compliance baselineIs approved for promotionIs authorized for deploymentIs compatible with a target platformIs suitable for a specified purposeSeparate requirements govern those determinations.</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mage" text:style-name="Internet_20_link" text:visited-style-name="Visited_20_Internet_20_Link">Images</text:a>
      <text:a xlink:type="simple" xlink:href="https://wiki.didosolutions.com/dido/99_annexes/annex-b-terms-and-definitions/m/machine_image" text:style-name="Internet_20_link" text:visited-style-name="Visited_20_Internet_20_Link">Machine Images</text:a>
      <text:a xlink:type="simple" xlink:href="https://wiki.didosolutions.com/dido/99_annexes/annex-b-terms-and-definitions/c/container_image" text:style-name="Internet_20_link" text:visited-style-name="Visited_20_Internet_20_Link">Container Images</text:a>
      <text:p text:style-name="Text_20_body">Image identifiersImage content digestsDigital signaturesSigning identitiesVerification conditionsVerification operationsImage repositoriesImage promotion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ext:a xlink:type="simple" xlink:href="https://wiki.didosolutions.com/dido/99_annexes/annex-b-terms-and-definitions/c/crucible" text:style-name="Internet_20_link" text:visited-style-name="Visited_20_Internet_20_Link">Crucible</text:a> evaluates the digital signature associated with an identified <text:a xlink:type="simple" xlink:href="https://wiki.didosolutions.com/dido/99_annexes/annex-b-terms-and-definitions/i/image" text:style-name="Internet_20_link" text:visited-style-name="Visited_20_Internet_20_Link">Image</text:a>Verification SHALL confirm that Crucible determines whether the evaluated digital signature is valid for the identified ImageVerification SHALL confirm that Crucible records the verification resultVerification may include:</text:p>
      <text:p text:style-name="Text_20_body">Valid-signature testingInvalid-signature testingModified-Image testingImage-and-signature mismatch testingUnrecognized-signing-identity testingSignature-record inspectionImage-digest comparisonVerification-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evaluated ImageThe Image identifierThe evaluated digital signatureThe applicable verification conditionsThe verification operationThe verification resultThe observed outpu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start" text:style-name="Internet_20_link" text:visited-style-name="Visited_20_Internet_20_Link">MO-001</text:a>
      <text:a xlink:type="simple" xlink:href="https://wiki.didosolutions.com/dido/02-crusible/99-annexes/annex-c-requirements/01-mission-objectives/mo-005/start"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2-image-management/fr-img-001" text:style-name="Internet_20_link" text:visited-style-name="Visited_20_Internet_20_Link">FR-IMG-001 — Build Virtual Machine Images</text:a>
      <text:a xlink:type="simple" xlink:href="https://wiki.didosolutions.com/dido/02-crusible/99-annexes/annex-c-requirements/03-functional-requirements/03-02-image-management/fr-img-002" text:style-name="Internet_20_link" text:visited-style-name="Visited_20_Internet_20_Link">FR-IMG-002 — Build Container Images</text:a>
      <text:a xlink:type="simple" xlink:href="https://wiki.didosolutions.com/dido/02-crusible/99-annexes/annex-c-requirements/03-functional-requirements/03-02-image-management/fr-img-004" text:style-name="Internet_20_link" text:visited-style-name="Visited_20_Internet_20_Link">FR-IMG-004 — Image Signing</text:a>
      <text:a xlink:type="simple" xlink:href="https://wiki.didosolutions.com/dido/02-crusible/99-annexes/annex-c-requirements/03-functional-requirements/03-02-image-management/fr-img-006" text:style-name="Internet_20_link" text:visited-style-name="Visited_20_Internet_20_Link">FR-IMG-006 — Image Promotion Workflows</text:a>
      <text:a xlink:type="simple" xlink:href="https://wiki.didosolutions.com/dido/02-crusible/99-annexes/annex-c-requirements/03-functional-requirements/03-03-deployment-orchestration/fr-dep-007" text:style-name="Internet_20_link" text:visited-style-name="Visited_20_Internet_20_Link">FR-DEP-007 — Deployment Validation</text:a>
      <text:a xlink:type="simple" xlink:href="https://wiki.didosolutions.com/dido/02-crusible/06-machine-images-and-image-layers/start" text:style-name="Internet_20_link" text:visited-style-name="Visited_20_Internet_20_Link">6. Machine Images and Image Layers</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IMG-005</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 Phase 1 workflow that builds and processes controlled Image <text:a xlink:type="simple" xlink:href="https://wiki.didosolutions.com/dido/99_annexes/annex-b-terms-and-definitions/a/artifact" text:style-name="Internet_20_link" text:visited-style-name="Visited_20_Internet_20_Link">Artifacts</text:a> through an automated <text:a xlink:type="simple" xlink:href="https://wiki.didosolutions.com/dido/99_annexes/annex-b-terms-and-definitions/c/ci_cd_pipeline" text:style-name="Internet_20_link" text:visited-style-name="Visited_20_Internet_20_Link">CI/CD Pipeline</text:a>.</text:p>
      <text:p text:style-name="Text_20_body">FR-IMG-005 establishes the required digital-signature verification behavior for an identified Image processed by that workflow.</text:p>
      <text:p text:style-name="Text_20_body">Requirements governing Image building, signing, compliance assessment, promotion, publication, transfer, and deployment define separate behavior.</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verifies the digital signature associated with an identified <text:a xlink:type="simple" xlink:href="https://wiki.didosolutions.com/dido/99_annexes/annex-b-terms-and-definitions/i/image" text:style-name="Internet_20_link" text:visited-style-name="Visited_20_Internet_20_Link">Image</text:a>.</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IMG-005</text:span>.</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verification of the digital signature associated with an identified Image.</text:p>
      <text:p text:style-name="Text_20_body">Requirements for vulnerability scanning, compliance assessment, Image approval, promotion, publication, transfer, and deployment validation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2-image-management:fr-img-005#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47:08</meta:creation-date>
    <dc:creator>Generated</dc:creator>
    <dc:date>2026-08-24T14::47:08</dc:date>
    <dc:language>en-US</dc:language>
    <meta:editing-cycles>1</meta:editing-cycles>
    <meta:editing-duration>PT0S</meta:editing-duration>
    <dc:title>dido:02-crusible:99-annexes:annex-c-requirements:03-functional-requirements:03-02-image-management:fr-img-005</dc:title>
  </office:meta>
</office:document-meta>
</file>