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2-image-management:fr-img-004"/><text:bookmark-start text:name="__RefHeading___fr-img-004_image_signing_1"/><text:bookmark-start text:name="fr-img-004_image_signing"/>FR-IMG-004 — Image Signing<text:bookmark-end text:name="__RefHeading___fr-img-004_image_signing_1"/><text:bookmark-end text:name="fr-img-004_image_signing"/></text:h>
      <text:p text:style-name="Text_20_body"><text:a xlink:type="simple" xlink:href="https://wiki.didosolutions.com/dido/02-crusible/99-annexes/annex-c-requirements/03-functional-requirements/03-02-image-management/start" text:style-name="Internet_20_link" text:visited-style-name="Visited_20_Internet_20_Link">Go to Crucible Image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associate a digital signature with an identified <text:a xlink:type="simple" xlink:href="https://wiki.didosolutions.com/dido/99_annexes/annex-b-terms-and-definitions/i/image" text:style-name="Internet_20_link" text:visited-style-name="Visited_20_Internet_20_Link">Image</text:a>.</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i/image_signing" text:style-name="Internet_20_link" text:visited-style-name="Visited_20_Internet_20_Link">Image Signing</text:a> by generating a <text:a xlink:type="simple" xlink:href="https://wiki.didosolutions.com/dido/99_annexes/annex-b-terms-and-definitions/d/digital_signature" text:style-name="Internet_20_link" text:visited-style-name="Visited_20_Internet_20_Link">Digital Signature</text:a> for an identified <text:a xlink:type="simple" xlink:href="https://wiki.didosolutions.com/dido/99_annexes/annex-b-terms-and-definitions/i/image" text:style-name="Internet_20_link" text:visited-style-name="Visited_20_Internet_20_Link">Image</text:a> and associating the Digital Signature with that Image.</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FR-IMG-004.</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intent but does not provide a fully testable formul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shall</text:span> does not follow the established uppercase normative convention<text:span text:style-name="Strong_20_Emphasis">Support</text:span> is a weak verb that does not identify the required behavior<text:span text:style-name="Strong_20_Emphasis">Image signing</text:span> does not identify the Image to which the signature appliesThe source statement does not identify the observable result of the signing operationThe source statement does not require verification of the resulting signatureThe source statement does not prescribe a signing algorithm, signature format, key-management system, repository, or implementation technologyThe normalized Statement:</text:p>
      <text:p text:style-name="Text_20_body">Replaces <text:span text:style-name="Strong_20_Emphasis">The system</text:span> with <text:a xlink:type="simple" xlink:href="https://wiki.didosolutions.com/dido/99_annexes/annex-b-terms-and-definitions/c/crucible" text:style-name="Internet_20_link" text:visited-style-name="Visited_20_Internet_20_Link">Crucible</text:a>Replaces <text:span text:style-name="Strong_20_Emphasis">support</text:span> with the direct behavior <text:span text:style-name="Strong_20_Emphasis">associate</text:span>Identifies an Image as the subject of the signing operationIdentifies a digital signature associated with the Image as the required resultRetains one primary required behaviorPreserves implementation independenceThe normalized Statement does not add requirements for signature verification, Image approval, promotion, publication, deployment, or key governance. Separate requirements define those obligations.</text:p>
      <text:h text:style-name="Heading_20_2" text:outline-level="2"><text:bookmark-start text:name="__RefHeading___rationale_6"/><text:bookmark-start text:name="rationale"/>Rationale<text:bookmark-end text:name="__RefHeading___rationale_6"/><text:bookmark-end text:name="rationale"/></text:h>
      <text:p text:style-name="Text_20_body">A digital signature associated with an identified <text:a xlink:type="simple" xlink:href="https://wiki.didosolutions.com/dido/99_annexes/annex-b-terms-and-definitions/i/image" text:style-name="Internet_20_link" text:visited-style-name="Visited_20_Internet_20_Link">Image</text:a> allows an actor or process to evaluate whether the signature corresponds to that Image and an applicable signing identity.</text:p>
      <text:p text:style-name="Text_20_body">Image signing contributes to:</text:p>
      <text:p text:style-name="Text_20_body">Image authenticity evaluationImage integrity evaluationIdentification of the signing identityControlled Image distributionControlled Image promotion<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a/auditability" text:style-name="Internet_20_link" text:visited-style-name="Visited_20_Internet_20_Link">Auditability</text:a><text:a xlink:type="simple" xlink:href="https://wiki.didosolutions.com/dido/99_annexes/annex-b-terms-and-definitions/t/traceability" text:style-name="Internet_20_link" text:visited-style-name="Visited_20_Internet_20_Link">Traceability</text:a>The signing operation may apply to:</text:p>
      <text:p text:style-name="Text_20_body">A <text:a xlink:type="simple" xlink:href="https://wiki.didosolutions.com/dido/99_annexes/annex-b-terms-and-definitions/m/machine_image" text:style-name="Internet_20_link" text:visited-style-name="Visited_20_Internet_20_Link">Machine Image</text:a>A <text:a xlink:type="simple" xlink:href="https://wiki.didosolutions.com/dido/99_annexes/annex-b-terms-and-definitions/c/container_image" text:style-name="Internet_20_link" text:visited-style-name="Visited_20_Internet_20_Link">Container Image</text:a>Identifying Image metadataAn Image content digestA representation containing the Image and associated metadataThe applicable architecture and lower-level requirements determine the exact signed representation and signing mechanism.</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mage" text:style-name="Internet_20_link" text:visited-style-name="Visited_20_Internet_20_Link">Images</text:a>
      <text:a xlink:type="simple" xlink:href="https://wiki.didosolutions.com/dido/99_annexes/annex-b-terms-and-definitions/m/machine_image" text:style-name="Internet_20_link" text:visited-style-name="Visited_20_Internet_20_Link">Machine Images</text:a>
      <text:a xlink:type="simple" xlink:href="https://wiki.didosolutions.com/dido/99_annexes/annex-b-terms-and-definitions/c/container_image" text:style-name="Internet_20_link" text:visited-style-name="Visited_20_Internet_20_Link">Container Images</text:a>
      <text:p text:style-name="Text_20_body">Image identifiersImage content digestsDigital signaturesSigning identitiesSigning operationsImage repositoriesImage build workflowsImage promotion workflows<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ext:a xlink:type="simple" xlink:href="https://wiki.didosolutions.com/dido/99_annexes/annex-b-terms-and-definitions/c/crucible" text:style-name="Internet_20_link" text:visited-style-name="Visited_20_Internet_20_Link">Crucible</text:a> performs a signing operation for an identified <text:a xlink:type="simple" xlink:href="https://wiki.didosolutions.com/dido/99_annexes/annex-b-terms-and-definitions/i/image" text:style-name="Internet_20_link" text:visited-style-name="Visited_20_Internet_20_Link">Image</text:a>Verification SHALL confirm that the signing operation associates a digital signature with the identified ImageVerification SHALL confirm that the associated digital signature identifies or references the Image to which it appliesVerification may include:</text:p>
      <text:p text:style-name="Text_20_body">Machine Image signing testsContainer Image signing testsSignature-record inspectionImage-metadata inspectionImage-digest comparisonSigning-log inspectionAutomated <text:a xlink:type="simple" xlink:href="https://wiki.didosolutions.com/dido/99_annexes/annex-b-terms-and-definitions/c/ci_cd_pipeline" text:style-name="Internet_20_link" text:visited-style-name="Visited_20_Internet_20_Link">CI/CD Pipeline</text:a> testingThe verification record SHALL identify:</text:p>
      <text:p text:style-name="Text_20_body">The signed ImageThe Image identifierThe signed representationThe signing operationThe associated digital signatureThe signing resultThe observed outpu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alizes:</text:p>
      <text:a xlink:type="simple" xlink:href="https://wiki.didosolutions.com/dido/02-crusible/99-annexes/annex-c-requirements/01-mission-objectives/mo-001" text:style-name="Internet_20_link" text:visited-style-name="Visited_20_Internet_20_Link">MO-001</text:a>
      <text:a xlink:type="simple" xlink:href="https://wiki.didosolutions.com/dido/02-crusible/99-annexes/annex-c-requirements/01-mission-objectives/mo-005" text:style-name="Internet_20_link" text:visited-style-name="Visited_20_Internet_20_Link">MO-005</text:a>
      <text:a xlink:type="simple" xlink:href="https://wiki.didosolutions.com/dido/02-crusible/99-annexes/annex-c-requirements/01-mission-objectives/mo-006" text:style-name="Internet_20_link" text:visited-style-name="Visited_20_Internet_20_Link">MO-006</text:a>
      <text:p text:style-name="Text_20_body">This requirement relates to:</text:p>
      <text:a xlink:type="simple" xlink:href="https://wiki.didosolutions.com/dido/02-crusible/99-annexes/annex-c-requirements/03-functional-requirements/03-02-image-management/fr-img-001" text:style-name="Internet_20_link" text:visited-style-name="Visited_20_Internet_20_Link">FR-IMG-001 — Build Virtual Machine Images</text:a>
      <text:a xlink:type="simple" xlink:href="https://wiki.didosolutions.com/dido/02-crusible/99-annexes/annex-c-requirements/03-functional-requirements/03-02-image-management/fr-img-002" text:style-name="Internet_20_link" text:visited-style-name="Visited_20_Internet_20_Link">FR-IMG-002 — Build Container Images</text:a>
      <text:a xlink:type="simple" xlink:href="https://wiki.didosolutions.com/dido/02-crusible/99-annexes/annex-c-requirements/03-functional-requirements/03-02-image-management/fr-img-003" text:style-name="Internet_20_link" text:visited-style-name="Visited_20_Internet_20_Link">FR-IMG-003 — Immutable Infrastructure Workflows</text:a>
      <text:a xlink:type="simple" xlink:href="https://wiki.didosolutions.com/dido/02-crusible/99-annexes/annex-c-requirements/03-functional-requirements/03-02-image-management/fr-img-005" text:style-name="Internet_20_link" text:visited-style-name="Visited_20_Internet_20_Link">FR-IMG-005 — Image Verification</text:a>
      <text:a xlink:type="simple" xlink:href="https://wiki.didosolutions.com/dido/02-crusible/99-annexes/annex-c-requirements/03-functional-requirements/03-02-image-management/fr-img-006" text:style-name="Internet_20_link" text:visited-style-name="Visited_20_Internet_20_Link">FR-IMG-006 — Image Promotion Workflows</text:a>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IMG-004</text:span>.</text:p>
      <text:p text:style-name="Text_20_body">Incoming <text:a xlink:type="simple" xlink:href="https://wiki.didosolutions.com/dido/99_annexes/annex-b-terms-and-definitions/t/traceability" text:style-name="Internet_20_link" text:visited-style-name="Visited_20_Internet_20_Link">Traceability</text:a>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a Phase 1 workflow that builds controlled Image <text:a xlink:type="simple" xlink:href="https://wiki.didosolutions.com/dido/99_annexes/annex-b-terms-and-definitions/a/artifact" text:style-name="Internet_20_link" text:visited-style-name="Visited_20_Internet_20_Link">Artifacts</text:a> through an automated <text:a xlink:type="simple" xlink:href="https://wiki.didosolutions.com/dido/99_annexes/annex-b-terms-and-definitions/c/ci_cd_pipeline" text:style-name="Internet_20_link" text:visited-style-name="Visited_20_Internet_20_Link">CI/CD Pipeline</text:a>.</text:p>
      <text:p text:style-name="Text_20_body">FR-IMG-004 establishes the required signing behavior for an identified Image produced or processed by that workflow.</text:p>
      <text:p text:style-name="Text_20_body">Requirements governing Image building, signature verification, promotion, compliance assessment, publication, transfer, and deployment define separate behavior.</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associates a digital signature with an identified <text:a xlink:type="simple" xlink:href="https://wiki.didosolutions.com/dido/99_annexes/annex-b-terms-and-definitions/i/image" text:style-name="Internet_20_link" text:visited-style-name="Visited_20_Internet_20_Link">Image</text:a>.</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IMG-004</text:span>.</text:p>
      <text:p text:style-name="Text_20_body">Changes to the Statement SHALL preserve the approved intent of the source requirement.</text:p>
      <text:p text:style-name="Text_20_body">The Source Statement should preserve the original wording from the controlling System Requirements Specification.</text:p>
      <text:p text:style-name="Text_20_body">The Statement should remain limited to associating a digital signature with an identified Image.</text:p>
      <text:p text:style-name="Text_20_body">Requirements for signature verification, Image approval, promotion, publication, transfer, and deployment should remain in their applicable requirement pages.</text:p>
      <text:p text:style-name="Text_20_body">Verification criteria should test only the behavior stated in the normalized Statement and should not introduce additional normative obligation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2-image-management:fr-img-004#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28:12</meta:creation-date>
    <dc:creator>Generated</dc:creator>
    <dc:date>2026-08-24T18::28:12</dc:date>
    <dc:language>en-US</dc:language>
    <meta:editing-cycles>1</meta:editing-cycles>
    <meta:editing-duration>PT0S</meta:editing-duration>
    <dc:title>dido:02-crusible:99-annexes:annex-c-requirements:03-functional-requirements:03-02-image-management:fr-img-004</dc:title>
  </office:meta>
</office:document-meta>
</file>