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2-image-management:fr-img-003"/><text:bookmark-start text:name="__RefHeading___fr-img-003_immutable_infrastructure_workflows_1"/><text:bookmark-start text:name="fr-img-003_immutable_infrastructure_workflows"/>FR-IMG-003 — Immutable Infrastructure Workflows<text:bookmark-end text:name="__RefHeading___fr-img-003_immutable_infrastructure_workflows_1"/><text:bookmark-end text:name="fr-img-003_immutable_infrastructure_workflows"/></text:h>
      <text:p text:style-name="Text_20_body"><text:a xlink:type="simple" xlink:href="https://wiki.didosolutions.com/dido/02-crusible/99-annexes/annex-c-requirements/03-functional-requirements/03-02-image-management/start" text:style-name="Internet_20_link" text:visited-style-name="Visited_20_Internet_20_Link">Go to Crucible Image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replace an existing deployed image with a newly built image rather than modifying the <text:a xlink:type="simple" xlink:href="https://wiki.didosolutions.com/dido/99_annexes/annex-b-terms-and-definitions/d/crucible" text:style-name="Internet_20_link" text:visited-style-name="Visited_20_Internet_20_Link">deployed_image</text:a>
in place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support immutable infrastructure workflow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IMG-003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the approved intent but does not provide a fully testable formul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 that does not identify the required behavior<text:span text:style-name="Strong_20_Emphasis">Immutable infrastructure workflows</text:span> names a practice but does not identify the operation Crucible performsThe source statement does not identify the subject that remains unmodifiedThe source statement does not identify how a required change is appliedThe source statement does not distinguish replacement from in-place modificationThe source statement does not require signing, verification, promotion, rollback, or deployment validation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the direct behavior <text:span text:style-name="Strong_20_Emphasis">replace</text:span>Identifies the existing deployed image as the subject that is not modified in placeIdentifies a newly built image as the replacementExpresses the distinguishing behavior of an immutable infrastructure workflowRetains one primary required behaviorThe normalized Statement does not require a particular virtualization platform, container runtime, image format, deployment mechanism, or replacement algorithm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n immutable infrastructure workflow applies a required change by building and deploying a replacement image rather than modifying the existing deployed image.</text:p>
      <text:p text:style-name="Text_20_body">This approach preserves the relationship between a deployed subject and the image <text:a xlink:type="simple" xlink:href="https://wiki.didosolutions.com/dido/99_annexes/annex-b-terms-and-definitions/a/artifact" text:style-name="Internet_20_link" text:visited-style-name="Visited_20_Internet_20_Link">Artifact</text:a> from which the subject was created.</text:p>
      <text:p text:style-name="Text_20_body">Replacement-based image workflows contribute to:</text:p>
      <text:p text:style-name="Text_20_body">Consistent deployed stateReduced configuration driftRepeatable deploymentControlled image changesRecovery through replacementComparison of prior and succeeding image <text:a xlink:type="simple" xlink:href="https://wiki.didosolutions.com/dido/99_annexes/annex-b-terms-and-definitions/r/revision" text:style-name="Internet_20_link" text:visited-style-name="Visited_20_Internet_20_Link">Revisions</text:a>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A newly built image may incorporate:</text:p>
      <text:p text:style-name="Text_20_body">Updated softwareUpdated configurationUpdated <text:a xlink:type="simple" xlink:href="https://wiki.didosolutions.com/dido/99_annexes/annex-b-terms-and-definitions/i/image_layer" text:style-name="Internet_20_link" text:visited-style-name="Visited_20_Internet_20_Link">Image Layers</text:a>Updated security controlsUpdated operating-system contentCorrective changesA new <text:a xlink:type="simple" xlink:href="https://wiki.didosolutions.com/dido/99_annexes/annex-b-terms-and-definitions/r/revision" text:style-name="Internet_20_link" text:visited-style-name="Visited_20_Internet_20_Link">Revision</text:a> of an applicable <text:a xlink:type="simple" xlink:href="https://wiki.didosolutions.com/dido/99_annexes/annex-b-terms-and-definitions/b/baseline" text:style-name="Internet_20_link" text:visited-style-name="Visited_20_Internet_20_Link">Baseline</text:a>The workflow then replaces the existing deployed image with the newly built image.</text:p>
      <text:p text:style-name="Text_20_body">FR-IMG-003 does not prohibit changes to external stateful resources, persistent data, credentials, network resources, or other subjects that remain separate from the deployed image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m/machine_image" text:style-name="Internet_20_link" text:visited-style-name="Visited_20_Internet_20_Link">Machine Images</text:a>
      <text:p text:style-name="Text_20_body">Container imagesDeployed imagesReplacement imagesImage <text:a xlink:type="simple" xlink:href="https://wiki.didosolutions.com/dido/99_annexes/annex-b-terms-and-definitions/r/revision" text:style-name="Internet_20_link" text:visited-style-name="Visited_20_Internet_20_Link">Revisions</text:a>Image build workflowsImage replacement workflowsVirtual machinesContainerized workloads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a required change produces a newly built imageVerification SHALL confirm that <text:a xlink:type="simple" xlink:href="https://wiki.didosolutions.com/dido/99_annexes/annex-b-terms-and-definitions/c/crucible" text:style-name="Internet_20_link" text:visited-style-name="Visited_20_Internet_20_Link">Crucible</text:a> replaces the existing deployed image with the newly built imageVerification SHALL confirm that Crucible does not modify the existing deployed image in placeVerification may include:</text:p>
      <text:p text:style-name="Text_20_body">Machine Image replacement testingContainer-image replacement testingDeployed-image inspectionImage-Revision comparisonDeployment-log inspectionFile-system comparisonConfiguration-drift inspectionAutomated <text:a xlink:type="simple" xlink:href="https://wiki.didosolutions.com/dido/99_annexes/annex-b-terms-and-definitions/c/ci_cd_pipeline" text:style-name="Internet_20_link" text:visited-style-name="Visited_20_Internet_20_Link">CI/CD Pipeline</text:a> testingThe verification record SHALL identify:</text:p>
      <text:p text:style-name="Text_20_body">The existing deployed imageThe required changeThe newly built imageThe replacement operationThe observed state of the existing deployed imageThe observed state of the replacement imageThe replacement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" text:style-name="Internet_20_link" text:visited-style-name="Visited_20_Internet_20_Link">MO-001</text:a>
      <text:a xlink:type="simple" xlink:href="https://wiki.didosolutions.com/dido/02-crusible/99-annexes/annex-c-requirements/01-mission-objectives/mo-005" text:style-name="Internet_20_link" text:visited-style-name="Visited_20_Internet_20_Link">MO-005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2-image-management/fr-img-001" text:style-name="Internet_20_link" text:visited-style-name="Visited_20_Internet_20_Link">FR-IMG-001 — Build Virtual Machine Images</text:a>
      <text:a xlink:type="simple" xlink:href="https://wiki.didosolutions.com/dido/02-crusible/99-annexes/annex-c-requirements/03-functional-requirements/03-02-image-management/fr-img-002" text:style-name="Internet_20_link" text:visited-style-name="Visited_20_Internet_20_Link">FR-IMG-002 — Build Container Images</text:a>
      <text:a xlink:type="simple" xlink:href="https://wiki.didosolutions.com/dido/02-crusible/99-annexes/annex-c-requirements/03-functional-requirements/03-02-image-management/fr-img-004" text:style-name="Internet_20_link" text:visited-style-name="Visited_20_Internet_20_Link">FR-IMG-004 — Image Signing</text:a>
      <text:a xlink:type="simple" xlink:href="https://wiki.didosolutions.com/dido/02-crusible/99-annexes/annex-c-requirements/03-functional-requirements/03-02-image-management/fr-img-005" text:style-name="Internet_20_link" text:visited-style-name="Visited_20_Internet_20_Link">FR-IMG-005 — Image Verification</text:a>
      <text:a xlink:type="simple" xlink:href="https://wiki.didosolutions.com/dido/02-crusible/99-annexes/annex-c-requirements/03-functional-requirements/03-02-image-management/fr-img-006" text:style-name="Internet_20_link" text:visited-style-name="Visited_20_Internet_20_Link">FR-IMG-006 — Image Promotion Workflows</text:a>
      <text:a xlink:type="simple" xlink:href="https://wiki.didosolutions.com/dido/02-crusible/99-annexes/annex-c-requirements/03-functional-requirements/03-03-deployment-orchestration/fr-dep-002" text:style-name="Internet_20_link" text:visited-style-name="Visited_20_Internet_20_Link">FR-DEP-002 — Deploy Virtual Machines</text:a>
      <text:a xlink:type="simple" xlink:href="https://wiki.didosolutions.com/dido/02-crusible/99-annexes/annex-c-requirements/03-functional-requirements/03-03-deployment-orchestration/fr-dep-004" text:style-name="Internet_20_link" text:visited-style-name="Visited_20_Internet_20_Link">FR-DEP-004 — Deploy Containerized Workload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a xlink:type="simple" xlink:href="https://wiki.didosolutions.com/dido/02-crusible/10-reproducibility-provenance-and-traceability/start" text:style-name="Internet_20_link" text:visited-style-name="Visited_20_Internet_20_Link">10. Reproducibility, Provenance, and Traceability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IMG-003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Phase 1 workflow that builds controlled image Artifacts and deploys infrastructure through automated <text:a xlink:type="simple" xlink:href="https://wiki.didosolutions.com/dido/99_annexes/annex-b-terms-and-definitions/c/ci_cd_pipeline" text:style-name="Internet_20_link" text:visited-style-name="Visited_20_Internet_20_Link">CI/CD Pipeline</text:a> activities.</text:p>
      <text:p text:style-name="Text_20_body">FR-IMG-003 establishes that image changes use replacement-based workflow behavior rather than modification of an existing deployed image in place.</text:p>
      <text:p text:style-name="Text_20_body">Requirements governing image build, signing, verification, promotion, deployment, rollback, and validation define separate behavior within the broader workflow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<text:a xlink:type="simple" xlink:href="https://wiki.didosolutions.com/dido/99_annexes/annex-b-terms-and-definitions/c/crucible" text:style-name="Internet_20_link" text:visited-style-name="Visited_20_Internet_20_Link">Crucible</text:a> replaces an existing deployed image with a newly built image rather than modifying the deployed image in place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IMG-003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replacement-based image workflow behavior.</text:p>
      <text:p text:style-name="Text_20_body">Requirements for building, signing, verifying, promoting, deploying, rolling back, and validating images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2-image-management:fr-img-003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45:33</meta:creation-date>
    <dc:creator>Generated</dc:creator>
    <dc:date>2026-08-25T09::45:33</dc:date>
    <dc:language>en-US</dc:language>
    <meta:editing-cycles>1</meta:editing-cycles>
    <meta:editing-duration>PT0S</meta:editing-duration>
    <dc:title>dido:02-crusible:99-annexes:annex-c-requirements:03-functional-requirements:03-02-image-management:fr-img-003</dc:title>
  </office:meta>
</office:document-meta>
</file>