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1-configuration-management:fr-cfg-005"/><text:bookmark-start text:name="__RefHeading___fr-cfg-005_configuration_version_history_1"/><text:bookmark-start text:name="fr-cfg-005_configuration_version_history"/>FR-CFG-005 — Configuration Version History<text:bookmark-end text:name="__RefHeading___fr-cfg-005_configuration_version_history_1"/><text:bookmark-end text:name="fr-cfg-005_configuration_version_history"/></text:h>
      <text:p text:style-name="Text_20_body"><text:a xlink:type="simple" xlink:href="https://wiki.didosolutions.com/dido/02-crusible/99-annexes/annex-c-requirements/03-functional-requirements/03-01-configuration-management/start" text:style-name="Internet_20_link" text:visited-style-name="Visited_20_Internet_20_Link">Go to Crucible Configuration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reserve each revision of an <text:a xlink:type="simple" xlink:href="https://wiki.didosolutions.com/dido/99_annexes/annex-b-terms-and-definitions/i/infrastructure_configuration" text:style-name="Internet_20_link" text:visited-style-name="Visited_20_Internet_20_Link">Infrastructure Configuration</text:a> and the relationship between successive revisions.</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maintain complete configuration version history.</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Configuration Management, FR-CFG-005.</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functional intent but does not provide all information required for deterministic verific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Maintain</text:span> does not identify the specific behavior <text:a xlink:type="simple" xlink:href="https://wiki.didosolutions.com/dido/99_annexes/annex-b-terms-and-definitions/c/crucible" text:style-name="Internet_20_link" text:visited-style-name="Visited_20_Internet_20_Link">Crucible</text:a> performs<text:span text:style-name="Strong_20_Emphasis">Configuration</text:span> does not identify the configuration artifact to which the requirement applies<text:span text:style-name="Strong_20_Emphasis">Complete</text:span> does not identify the minimum content required for completeness<text:span text:style-name="Strong_20_Emphasis">Version history</text:span> does not identify whether the history includes revision content, revision identifiers, revision relationships, or other revision metadataThe source statement does not identify the observable result used to verify preservation of the version historyThe normalized Statement:</text:p>
      <text:p text:style-name="Text_20_body">Replaces <text:span text:style-name="Strong_20_Emphasis">The system</text:span> with the defined system nameReplaces <text:span text:style-name="Strong_20_Emphasis">maintain</text:span> with the direct behavior <text:span text:style-name="Strong_20_Emphasis">preserve</text:span>Identifies the <text:a xlink:type="simple" xlink:href="https://wiki.didosolutions.com/dido/99_annexes/annex-b-terms-and-definitions/i/infrastructure_configuration" text:style-name="Internet_20_link" text:visited-style-name="Visited_20_Internet_20_Link">Infrastructure Configuration</text:a> as the controlled artifactRequires preservation of every Infrastructure Configuration revisionRequires preservation of the relationship between successive revisionsThe normalized Statement interprets <text:span text:style-name="Strong_20_Emphasis">complete configuration version history</text:span> as the preserved set of Infrastructure Configuration revisions and the succession relationships that order those revisions.</text:p>
      <text:p text:style-name="Text_20_body">The normalized Statement does not introduce approval, authorship, timestamp, change-rationale, retention-period, rollback, deployment, provenance, or traceability obligations. Separate requirements govern those behaviors when required.</text:p>
      <text:h text:style-name="Heading_20_2" text:outline-level="2"><text:bookmark-start text:name="__RefHeading___rationale_6"/><text:bookmark-start text:name="rationale"/>Rationale<text:bookmark-end text:name="__RefHeading___rationale_6"/><text:bookmark-end text:name="rationale"/></text:h>
      <text:p text:style-name="Text_20_body">Configuration version history records how an <text:a xlink:type="simple" xlink:href="https://wiki.didosolutions.com/dido/99_annexes/annex-b-terms-and-definitions/i/infrastructure_configuration" text:style-name="Internet_20_link" text:visited-style-name="Visited_20_Internet_20_Link">Infrastructure Configuration</text:a> changes over time.</text:p>
      <text:p text:style-name="Text_20_body">Each revision represents a distinguishable state of the Infrastructure Configuration.</text:p>
      <text:p text:style-name="Text_20_body">Preserving the relationship between successive revisions establishes the order in which those states occurred.</text:p>
      <text:p text:style-name="Text_20_body">Without preserved revisions and succession relationships, an organization cannot reliably determine:</text:p>
      <text:p text:style-name="Text_20_body">Which configuration states existedHow one configuration state followed anotherWhether a later revision replaced an earlier revisionWhich revision represents a particular historical configuration stateConfiguration version history provides a foundation for separately governed activities such as:</text:p>
      <text:p text:style-name="Text_20_body">Revision comparisonPrior-state reconstructionChange reviewRollbackConfiguration drift analysisAudit<text:a xlink:type="simple" xlink:href="https://wiki.didosolutions.com/dido/99_annexes/annex-b-terms-and-definitions/r/reproducibility" text:style-name="Internet_20_link" text:visited-style-name="Visited_20_Internet_20_Link">Reproducibility</text:a>This requirement complements <text:span text:style-name="Source_20_Text">FR-CFG-002</text:span>:</text:p>
      <text:p text:style-name="Text_20_body"><text:span text:style-name="Source_20_Text">FR-CFG-002</text:span> requires each Infrastructure Configuration to exist as a machine-readable Artifact managed through <text:a xlink:type="simple" xlink:href="https://wiki.didosolutions.com/dido/99_annexes/annex-b-terms-and-definitions/v/version_control" text:style-name="Internet_20_link" text:visited-style-name="Visited_20_Internet_20_Link">Version Control</text:a><text:span text:style-name="Source_20_Text">FR-CFG-005</text:span> requires preservation of every configuration revision and the relationships among successive revisions</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configuration" text:style-name="Internet_20_link" text:visited-style-name="Visited_20_Internet_20_Link">Infrastructure Configurations</text:a>
      <text:p text:style-name="Text_20_body">Infrastructure Configuration revisionsRevision contentSuccessive revision relationshipsConfiguration version history<text:a xlink:type="simple" xlink:href="https://wiki.didosolutions.com/dido/99_annexes/annex-b-terms-and-definitions/v/version_control" text:style-name="Internet_20_link" text:visited-style-name="Visited_20_Internet_20_Link">Version Control</text:a><text:a xlink:type="simple" xlink:href="https://wiki.didosolutions.com/dido/99_annexes/annex-b-terms-and-definitions/v/version_control_system" text:style-name="Internet_20_link" text:visited-style-name="Visited_20_Internet_20_Link">Version Control System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each tested <text:a xlink:type="simple" xlink:href="https://wiki.didosolutions.com/dido/99_annexes/annex-b-terms-and-definitions/i/infrastructure_configuration" text:style-name="Internet_20_link" text:visited-style-name="Visited_20_Internet_20_Link">Infrastructure Configuration</text:a> revision remains preserved after a succeeding revision is createdVerification SHALL confirm that the content of each tested revision remains distinguishable from the content of every other tested revisionVerification SHALL confirm that each tested revision identifies the immediately preceding revision when a preceding revision existsVerification SHALL confirm that the preserved succession relationships place the tested revisions in their correct revision orderVerification SHALL confirm that creation of a succeeding revision does not overwrite the content of a preceding revisionVerification may include:</text:p>
      <text:p text:style-name="Text_20_body">Configuration revision inspectionRevision content comparisonSuccessive revision testsRevision relationship inspectionRevision-order reconstructionRevision overwrite tests<text:a xlink:type="simple" xlink:href="https://wiki.didosolutions.com/dido/99_annexes/annex-b-terms-and-definitions/v/version_control_system" text:style-name="Internet_20_link" text:visited-style-name="Visited_20_Internet_20_Link">Version Control System</text:a> history inspectionThe verification record SHALL identify:</text:p>
      <text:p text:style-name="Text_20_body">The tested Infrastructure ConfigurationThe tested revisionsThe content associated with each tested revisionThe preceding revision associated with each tested revision, when applicableThe reconstructed revision orderThe revision overwrite test resultThe observed results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fines:</text:p>
      <text:a xlink:type="simple" xlink:href="https://wiki.didosolutions.com/dido/02-crusible/99-annexes/annex-c-requirements/01-mission-objectives/mo-001/start" text:style-name="Internet_20_link" text:visited-style-name="Visited_20_Internet_20_Link">MO-001 — Repeatable, Compliant, and Secure Infrastructure Environments</text:a>
      <text:a xlink:type="simple" xlink:href="https://wiki.didosolutions.com/dido/02-crusible/99-annexes/annex-c-requirements/01-mission-objectives/mo-005/start" text:style-name="Internet_20_link" text:visited-style-name="Visited_20_Internet_20_Link">MO-005 — Reusable and Version-Controlled Infrastructure</text:a>
      <text:a xlink:type="simple" xlink:href="https://wiki.didosolutions.com/dido/02-crusible/99-annexes/annex-c-requirements/01-mission-objectives/mo-006" text:style-name="Internet_20_link" text:visited-style-name="Visited_20_Internet_20_Link">MO-006 — Infrastructure Lifecycle Management</text:a>
      <text:p text:style-name="Text_20_body">This requirement operates within the conditions establish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3" text:style-name="Internet_20_link" text:visited-style-name="Visited_20_Internet_20_Link">OR-003 — Classified and Unclassified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p text:style-name="Text_20_body">This requirement also relates to:</text:p>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CFG-005</text:span>.</text:p>
      <text:p text:style-name="Text_20_body">Incoming traceability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the use of version-controlled configuration inputs within a <text:a xlink:type="simple" xlink:href="https://wiki.didosolutions.com/dido/99_annexes/annex-b-terms-and-definitions/c/ci_cd_pipeline" text:style-name="Internet_20_link" text:visited-style-name="Visited_20_Internet_20_Link">CI/CD Pipeline</text:a> workspace.</text:p>
      <text:p text:style-name="Text_20_body">Preserved configuration revisions allow the workflow to:</text:p>
      <text:p text:style-name="Text_20_body">Identify a particular Infrastructure Configuration stateDistinguish that state from earlier and later revisionsDetermine the preceding revisionReconstruct the order of configuration revisionsUse an identified historical configuration state in a separately governed activityThe preserved revision history provides the sequence of Infrastructure Configuration states used to understand how the configuration changed over time.</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 and subsequent phases</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preserves each Infrastructure Configuration revision and the relationship between successive revisions.</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 page should retain the stable requirement identifier <text:span text:style-name="Source_20_Text">FR-CFG-005</text:span>.</text:p>
      <text:p text:style-name="Text_20_body">Changes to the Statement SHALL preserve the approved intent of the source requirement.</text:p>
      <text:p text:style-name="Text_20_body">Material changes should receive review and should update the related outbound traceability, verification criteria, and source records.</text:p>
      <text:p text:style-name="Text_20_body">The Source Statement should preserve the original wording from the controlling System Requirements Specification.</text:p>
      <text:p text:style-name="Text_20_body">Verification criteria should test only the preservation of Infrastructure Configuration revisions and their successive relationships.</text:p>
      <text:p text:style-name="Text_20_body">Approval status, authorship, timestamps, change rationale, retention periods, deletion controls, comparison, rollback, deployment association, provenance, and traceability should not be introduced as normative behavior on this page unless the Statement changes through an approved requirements proces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1-configuration-management:fr-cfg-005#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56:47</meta:creation-date>
    <dc:creator>Generated</dc:creator>
    <dc:date>2026-08-24T18::56:47</dc:date>
    <dc:language>en-US</dc:language>
    <meta:editing-cycles>1</meta:editing-cycles>
    <meta:editing-duration>PT0S</meta:editing-duration>
    <dc:title>dido:02-crusible:99-annexes:annex-c-requirements:03-functional-requirements:03-01-configuration-management:fr-cfg-005</dc:title>
  </office:meta>
</office:document-meta>
</file>