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1-configuration-management:fr-cfg-004"/><text:bookmark-start text:name="__RefHeading___fr-cfg-004_environment_inheritance_1"/><text:bookmark-start text:name="fr-cfg-004_environment_inheritance"/>FR-CFG-004 — Environment Inheritance<text:bookmark-end text:name="__RefHeading___fr-cfg-004_environment_inheritance_1"/><text:bookmark-end text:name="fr-cfg-004_environment_inheritance"/></text:h>
      <text:p text:style-name="Text_20_body"><text:a xlink:type="simple" xlink:href="https://wiki.didosolutions.com/dido/02-crusible/99-annexes/annex-c-requirements/03-functional-requirements/03-01-configuration-management/start" text:style-name="Internet_20_link" text:visited-style-name="Visited_20_Internet_20_Link">Go to Crucible Configuration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duce a resolved <text:a xlink:type="simple" xlink:href="https://wiki.didosolutions.com/dido/99_annexes/annex-b-terms-and-definitions/i/infrastructure_configuration" text:style-name="Internet_20_link" text:visited-style-name="Visited_20_Internet_20_Link">Infrastructure Configuration</text:a> by combining configuration values inherited from an identified parent Infrastructure Configuration with explicit overrides defined by the child Infrastructure Configuration.</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environment inheritance model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Configuration Management, FR-CFG-004.</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functional intent but does not provide all information required for deterministic verific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upport</text:span> is a weak verb that does not identify the behavior <text:a xlink:type="simple" xlink:href="https://wiki.didosolutions.com/dido/99_annexes/annex-b-terms-and-definitions/c/crucible" text:style-name="Internet_20_link" text:visited-style-name="Visited_20_Internet_20_Link">Crucible</text:a> performs<text:span text:style-name="Strong_20_Emphasis">Environment inheritance model</text:span> does not identify the configuration artifacts that participate in inheritanceThe source statement does not distinguish a parent Infrastructure Configuration from a child Infrastructure ConfigurationThe source statement does not identify the result produced by resolving inherited values and child overridesThe source statement does not identify how an explicit child override affects an inherited valueThe source statement does not identify how a value without an explicit override is resolvedThe source statement does not identify the observable result used to verify inheritanceThe normalized Statement:</text:p>
      <text:p text:style-name="Text_20_body">Replaces <text:span text:style-name="Strong_20_Emphasis">The system</text:span> with the defined system nameReplaces <text:span text:style-name="Strong_20_Emphasis">support</text:span> with the direct behavior <text:span text:style-name="Strong_20_Emphasis">produce</text:span>Identifies the parent and child <text:a xlink:type="simple" xlink:href="https://wiki.didosolutions.com/dido/99_annexes/annex-b-terms-and-definitions/i/infrastructure_configuration" text:style-name="Internet_20_link" text:visited-style-name="Visited_20_Internet_20_Link">Infrastructure Configurations</text:a>Identifies the resolved Infrastructure Configuration as the required resultDefines how inherited values and explicit child overrides contribute to the resolved resultThe normalized Statement does not introduce configuration validation, approval, deployment, revision-history, provenance, traceability, or multiple-parent inheritance obligations. Separate requirements govern those behaviors when required.</text:p>
      <text:h text:style-name="Heading_20_2" text:outline-level="2"><text:bookmark-start text:name="__RefHeading___rationale_6"/><text:bookmark-start text:name="rationale"/>Rationale<text:bookmark-end text:name="__RefHeading___rationale_6"/><text:bookmark-end text:name="rationale"/></text:h>
      <text:p text:style-name="Text_20_body">Environment inheritance allows related <text:a xlink:type="simple" xlink:href="https://wiki.didosolutions.com/dido/99_annexes/annex-b-terms-and-definitions/i/infrastructure_environment" text:style-name="Internet_20_link" text:visited-style-name="Visited_20_Internet_20_Link">Infrastructure Environments</text:a> to share common configuration without duplicating the complete configuration for each environment.</text:p>
      <text:p text:style-name="Text_20_body">A parent <text:a xlink:type="simple" xlink:href="https://wiki.didosolutions.com/dido/99_annexes/annex-b-terms-and-definitions/i/infrastructure_configuration" text:style-name="Internet_20_link" text:visited-style-name="Visited_20_Internet_20_Link">Infrastructure Configuration</text:a> defines values that apply to one or more child configurations.</text:p>
      <text:p text:style-name="Text_20_body">A child Infrastructure Configuration identifies its parent and defines the differences required for its target environment.</text:p>
      <text:p text:style-name="Text_20_body">For each configuration value:</text:p>
      <text:p text:style-name="Text_20_body">The resolved Infrastructure Configuration retains the inherited value when the child does not define an explicit overrideThe resolved Infrastructure Configuration uses the child value when the child defines an explicit overrideThe resolved Infrastructure Configuration includes values introduced by the childFor example, development, test, staging, and production environments may inherit common infrastructure structure while defining different values for:</text:p>
      <text:p text:style-name="Text_20_body">Resource capacityScaling limitsNetwork addressesEnvironment identifiersDeployment regionsAccess restrictionsRetention periodsEnvironment inheritance contributes to:</text:p>
      <text:p text:style-name="Text_20_body">Reduced configuration duplicationConsistent configuration across related environmentsControlled environment-specific variationExplicit configuration overridesConfiguration reuse<text:a xlink:type="simple" xlink:href="https://wiki.didosolutions.com/dido/99_annexes/annex-b-terms-and-definitions/r/reproducibility" text:style-name="Internet_20_link" text:visited-style-name="Visited_20_Internet_20_Link">Reproduci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configuration" text:style-name="Internet_20_link" text:visited-style-name="Visited_20_Internet_20_Link">Infrastructure Configurations</text:a>
      <text:p text:style-name="Text_20_body">Parent Infrastructure ConfigurationsChild Infrastructure ConfigurationsResolved Infrastructure ConfigurationsInherited configuration valuesExplicit child overridesChild-defined configuration values<text:a xlink:type="simple" xlink:href="https://wiki.didosolutions.com/dido/99_annexes/annex-b-terms-and-definitions/i/infrastructure_environment" text:style-name="Internet_20_link" text:visited-style-name="Visited_20_Internet_20_Link">Infrastructure Environment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each tested child <text:a xlink:type="simple" xlink:href="https://wiki.didosolutions.com/dido/99_annexes/annex-b-terms-and-definitions/i/infrastructure_configuration" text:style-name="Internet_20_link" text:visited-style-name="Visited_20_Internet_20_Link">Infrastructure Configuration</text:a> identifies its parent Infrastructure ConfigurationVerification SHALL confirm that <text:a xlink:type="simple" xlink:href="https://wiki.didosolutions.com/dido/99_annexes/annex-b-terms-and-definitions/c/crucible" text:style-name="Internet_20_link" text:visited-style-name="Visited_20_Internet_20_Link">Crucible</text:a> produces a resolved Infrastructure Configuration from the identified parent and child configurationsVerification SHALL confirm that the resolved Infrastructure Configuration contains values inherited from the identified parentVerification SHALL confirm that an explicit child override replaces the corresponding inherited value in the resolved Infrastructure ConfigurationVerification SHALL confirm that a value without an explicit child override retains the value inherited from the parent Infrastructure ConfigurationVerification SHALL confirm that a value introduced by the child Infrastructure Configuration appears in the resolved Infrastructure ConfigurationVerification may include:</text:p>
      <text:p text:style-name="Text_20_body">Parent Infrastructure Configuration inspectionChild Infrastructure Configuration inspectionInheritance relationship inspectionInherited-value comparisonExplicit override testsChild-introduced value testsResolved Infrastructure Configuration inspectionThe verification record SHALL identify:</text:p>
      <text:p text:style-name="Text_20_body">The tested parent Infrastructure ConfigurationThe tested child Infrastructure ConfigurationThe inherited configuration valuesThe explicit child overridesThe values introduced by the child Infrastructure ConfigurationThe resulting resolved Infrastructure ConfigurationThe observed result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fines:</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a xlink:type="simple" xlink:href="https://wiki.didosolutions.com/dido/02-crusible/99-annexes/annex-c-requirements/01-mission-objectives/mo-002/start" text:style-name="Internet_20_link" text:visited-style-name="Visited_20_Internet_20_Link">MO-002 — Reduced Platform Deployment Timelines</text:a>
      <text:a xlink:type="simple" xlink:href="https://wiki.didosolutions.com/dido/02-crusible/99-annexes/annex-c-requirements/01-mission-objectives/mo-003/start" text:style-name="Internet_20_link" text:visited-style-name="Visited_20_Internet_20_Link">MO-003 — Platform Independent Deployment</text:a>
      <text:a xlink:type="simple" xlink:href="https://wiki.didosolutions.com/dido/02-crusible/99-annexes/annex-c-requirements/01-mission-objectives/mo-005/start" text:style-name="Internet_20_link" text:visited-style-name="Visited_20_Internet_20_Link">MO-005 — Reusable and Version-Controlled Infrastructure</text:a>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is requirement operates within the conditions established by:</text:p>
      <text:a xlink:type="simple" xlink:href="https://wiki.didosolutions.com/dido/02-crusible/99-annexes/annex-c-requirements/02-operational-requirements/or-001/start"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start"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CFG-004</text:span>.</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the use of reusable configuration content within a <text:a xlink:type="simple" xlink:href="https://wiki.didosolutions.com/dido/99_annexes/annex-b-terms-and-definitions/c/ci_cd_pipeline" text:style-name="Internet_20_link" text:visited-style-name="Visited_20_Internet_20_Link">CI/CD Pipeline</text:a> workspace.</text:p>
      <text:p text:style-name="Text_20_body">Environment inheritance allows the workflow to:</text:p>
      <text:p text:style-name="Text_20_body">Retrieve a parent Infrastructure ConfigurationRetrieve a child Infrastructure ConfigurationInherit common configuration values from the parentApply explicit overrides defined by the childInclude values introduced by the childProduce a resolved Infrastructure ConfigurationThis model reduces duplicated configuration while preserving explicit differences among related environments.</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produces a resolved Infrastructure Configuration by combining values inherited from an identified parent Infrastructure Configuration with explicit overrides defined by the child Infrastructure Configuration.</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CFG-004</text:span>.</text:p>
      <text:p text:style-name="Text_20_body">Changes to the Statement SHALL preserve the approved intent of the source requirement.</text:p>
      <text:p text:style-name="Text_20_body">Material changes should receive review and should update the related outbound traceability, verification criteria, and source records.</text:p>
      <text:p text:style-name="Text_20_body">The Source Statement should preserve the original wording from the controlling System Requirements Specification.</text:p>
      <text:p text:style-name="Text_20_body">Verification criteria should test only production of the resolved Infrastructure Configuration from inherited values and explicit child overrides.</text:p>
      <text:p text:style-name="Text_20_body">Validation, approval, deployment, revision history, provenance, traceability, conflict handling, inheritance depth, and multiple-parent inheritance should not be introduced as normative behavior on this page unless the Statement changes through an approved requirements proces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1-configuration-management:fr-cfg-004#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21:45</meta:creation-date>
    <dc:creator>Generated</dc:creator>
    <dc:date>2026-08-24T18::21:45</dc:date>
    <dc:language>en-US</dc:language>
    <meta:editing-cycles>1</meta:editing-cycles>
    <meta:editing-duration>PT0S</meta:editing-duration>
    <dc:title>dido:02-crusible:99-annexes:annex-c-requirements:03-functional-requirements:03-01-configuration-management:fr-cfg-004</dc:title>
  </office:meta>
</office:document-meta>
</file>