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1-configuration-management:fr-cfg-003"/><text:bookmark-start text:name="__RefHeading___fr-cfg-003_reusable_infrastructure_blueprints_1"/><text:bookmark-start text:name="fr-cfg-003_reusable_infrastructure_blueprints"/>FR-CFG-003 — Reusable Infrastructure Blueprints<text:bookmark-end text:name="__RefHeading___fr-cfg-003_reusable_infrastructure_blueprints_1"/><text:bookmark-end text:name="fr-cfg-003_reusable_infrastructure_blueprints"/></text:h>
      <text:p text:style-name="Text_20_body"><text:a xlink:type="simple" xlink:href="https://wiki.didosolutions.com/dido/02-crusible/99-annexes/annex-c-requirements/03-functional-requirements/03-01-configuration-management/start" text:style-name="Internet_20_link" text:visited-style-name="Visited_20_Internet_20_Link">Go to Crucible Configuration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pply the same approved <text:a xlink:type="simple" xlink:href="https://wiki.didosolutions.com/dido/99_annexes/annex-b-terms-and-definitions/i/infrastructure_blueprint" text:style-name="Internet_20_link" text:visited-style-name="Visited_20_Internet_20_Link">Infrastructure Blueprint</text:a> to two or more <text:a xlink:type="simple" xlink:href="https://wiki.didosolutions.com/dido/99_annexes/annex-b-terms-and-definitions/i/infrastructure_environment" text:style-name="Internet_20_link" text:visited-style-name="Visited_20_Internet_20_Link">Infrastructure Environments</text:a> without modifying the approved blueprint content.</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reusable infrastructure blueprint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Configuration Management, FR-CFG-003.</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functional intent but does not provide all information required for deterministic verific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upport</text:span> is a weak verb that does not identify the behavior <text:a xlink:type="simple" xlink:href="https://wiki.didosolutions.com/dido/99_annexes/annex-b-terms-and-definitions/c/crucible" text:style-name="Internet_20_link" text:visited-style-name="Visited_20_Internet_20_Link">Crucible</text:a> performs<text:span text:style-name="Strong_20_Emphasis">Infrastructure blueprint</text:span> does not identify the blueprint content, representation, approval state, or relationship to other configuration artifacts<text:span text:style-name="Strong_20_Emphasis">Reusable</text:span> does not identify the minimum number of applications required to demonstrate reuseThe source statement does not distinguish reuse of an approved blueprint from modification of that blueprintThe source statement does not identify whether environment-specific values may vary between applicationsThe source statement does not identify how each resulting environment records the blueprint identifier and revision usedThe source statement does not define the acceptance criteria used to determine whether each application produced an acceptable environmentThe normalized Statement replaces the weak verb with <text:span text:style-name="Strong_20_Emphasis">apply</text:span>, defines reuse as application to two or more Infrastructure Environments, and prohibits reuse from modifying the approved blueprint content.</text:p>
      <text:p text:style-name="Text_20_body">Environment-specific parameters, blueprint identification, revision control, validation, approval, and traceability require evaluation against the remaining Configuration Management requirements before allocation to this requirement or creation of derived requirements.</text:p>
      <text:h text:style-name="Heading_20_2" text:outline-level="2"><text:bookmark-start text:name="__RefHeading___rationale_6"/><text:bookmark-start text:name="rationale"/>Rationale<text:bookmark-end text:name="__RefHeading___rationale_6"/><text:bookmark-end text:name="rationale"/></text:h>
      <text:p text:style-name="Text_20_body">An <text:a xlink:type="simple" xlink:href="https://wiki.didosolutions.com/dido/99_annexes/annex-b-terms-and-definitions/i/infrastructure_blueprint" text:style-name="Internet_20_link" text:visited-style-name="Visited_20_Internet_20_Link">Infrastructure Blueprint</text:a> captures reusable infrastructure intent for a defined class of environments.</text:p>
      <text:p text:style-name="Text_20_body">Without a reusable blueprint, an organization may recreate similar configurations for each deployment. Repeated recreation increases engineering effort, produces inconsistent configurations, and weakens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t/traceability" text:style-name="Internet_20_link" text:visited-style-name="Visited_20_Internet_20_Link">Traceability</text:a>.</text:p>
      <text:p text:style-name="Text_20_body"><text:a xlink:type="simple" xlink:href="https://wiki.didosolutions.com/dido/99_annexes/annex-b-terms-and-definitions/c/crucible" text:style-name="Internet_20_link" text:visited-style-name="Visited_20_Internet_20_Link">Crucible</text:a> applies an approved Infrastructure Blueprint to multiple Infrastructure Environments while preserving the approved blueprint content.</text:p>
      <text:p text:style-name="Text_20_body">Reuse allows each environment to share common infrastructure intent while separately recording environment-specific inputs, parameters, and resulting state.</text:p>
      <text:p text:style-name="Text_20_body">This approach preserves the distinction between:</text:p>
      <text:p text:style-name="Text_20_body">Reusing an approved Infrastructure BlueprintApplying environment-specific parametersCreating a new blueprint revisionRecording environment-specific stateRecording the result of each blueprint applicationReusable Infrastructure Blueprints support:</text:p>
      <text:p text:style-name="Text_20_body">Consistent environment creationReduced configuration duplicationReduced engineering effortControlled variationConfiguration comparison<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lueprint" text:style-name="Internet_20_link" text:visited-style-name="Visited_20_Internet_20_Link">Infrastructure Blueprints</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i/infrastructure_configuration" text:style-name="Internet_20_link" text:visited-style-name="Visited_20_Internet_20_Link">Infrastructure Configurations</text:a>
      <text:a xlink:type="simple" xlink:href="https://wiki.didosolutions.com/dido/99_annexes/annex-b-terms-and-definitions/d/declarative_configuration" text:style-name="Internet_20_link" text:visited-style-name="Visited_20_Internet_20_Link">Declarative Configuration</text:a>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i/infrastructure_baseline" text:style-name="Internet_20_link" text:visited-style-name="Visited_20_Internet_20_Link">Infrastructure Baselines</text:a>
      <text:p text:style-name="Text_20_body">Blueprint reuseBlueprint applicationApproved blueprint contentEnvironment-specific parametersEnvironment-specific state<text:a xlink:type="simple" xlink:href="https://wiki.didosolutions.com/dido/99_annexes/annex-b-terms-and-definitions/c/configuration_management" text:style-name="Internet_20_link" text:visited-style-name="Visited_20_Internet_20_Link">Configuration Management</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tested <text:a xlink:type="simple" xlink:href="https://wiki.didosolutions.com/dido/99_annexes/annex-b-terms-and-definitions/i/infrastructure_blueprint" text:style-name="Internet_20_link" text:visited-style-name="Visited_20_Internet_20_Link">Infrastructure Blueprint</text:a> has an approved content stateVerification SHALL confirm that <text:a xlink:type="simple" xlink:href="https://wiki.didosolutions.com/dido/99_annexes/annex-b-terms-and-definitions/c/crucible" text:style-name="Internet_20_link" text:visited-style-name="Visited_20_Internet_20_Link">Crucible</text:a> applies the same approved Infrastructure Blueprint to at least two <text:a xlink:type="simple" xlink:href="https://wiki.didosolutions.com/dido/99_annexes/annex-b-terms-and-definitions/i/infrastructure_environment" text:style-name="Internet_20_link" text:visited-style-name="Visited_20_Internet_20_Link">Infrastructure Environments</text:a>Verification SHALL confirm that each tested application uses equivalent approved blueprint contentVerification SHALL confirm that applying the Infrastructure Blueprint does not modify the approved blueprint contentVerification SHALL confirm that environment-specific inputs and parameters remain distinguishable from the approved blueprint contentVerification SHALL confirm that each resulting Infrastructure Environment satisfies the applicable acceptance criteriaVerification SHALL confirm that each environment record identifies the Infrastructure Blueprint usedVerification SHALL confirm that each application record preserves the applicable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Verification may include:</text:p>
      <text:p text:style-name="Text_20_body">Blueprint content inspectionBlueprint approval inspectionRepeated blueprint application testsMulti-environment deployment testsBlueprint content comparisonEnvironment-specific parameter inspectionResulting environment comparisonAcceptance criteria evaluationApplication record inspectionEnd-to-end <text:a xlink:type="simple" xlink:href="https://wiki.didosolutions.com/dido/99_annexes/annex-b-terms-and-definitions/c/ci_cd_pipeline" text:style-name="Internet_20_link" text:visited-style-name="Visited_20_Internet_20_Link">CI/CD Pipeline</text:a> testsThe verification record SHALL identify:</text:p>
      <text:p text:style-name="Text_20_body">The tested Infrastructure BlueprintThe approved blueprint contentThe blueprint approval stateThe tested Infrastructure EnvironmentsThe environment-specific inputsThe environment-specific parametersThe blueprint content comparison resultThe applicable acceptance criteriaThe observed environment resultsThe applicable <text:a xlink:type="simple" xlink:href="https://wiki.didosolutions.com/dido/99_annexes/annex-b-terms-and-definitions/p/provenance" text:style-name="Internet_20_link" text:visited-style-name="Visited_20_Internet_20_Link">Provenance</text:a>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fines:</text:p>
      <text:a xlink:type="simple" xlink:href="https://wiki.didosolutions.com/dido/02-crusible/99-annexes/annex-c-requirements/01-mission-objectives/mo-001" text:style-name="Internet_20_link" text:visited-style-name="Visited_20_Internet_20_Link">MO-001 — Repeatable, Compliant, and Secure Infrastructure Environments</text:a>
      <text:a xlink:type="simple" xlink:href="https://wiki.didosolutions.com/dido/02-crusible/99-annexes/annex-c-requirements/01-mission-objectives/mo-002" text:style-name="Internet_20_link" text:visited-style-name="Visited_20_Internet_20_Link">MO-002 — Reduced Platform Deployment Timelines</text:a>
      <text:a xlink:type="simple" xlink:href="https://wiki.didosolutions.com/dido/02-crusible/99-annexes/annex-c-requirements/01-mission-objectives/mo-003" text:style-name="Internet_20_link" text:visited-style-name="Visited_20_Internet_20_Link">MO-003 — Platform Independent Deployment</text:a>
      <text:a xlink:type="simple" xlink:href="https://wiki.didosolutions.com/dido/02-crusible/99-annexes/annex-c-requirements/01-mission-objectives/mo-005" text:style-name="Internet_20_link" text:visited-style-name="Visited_20_Internet_20_Link">MO-005 — Reusable and Version-Controlled Infrastructure</text:a>
      <text:a xlink:type="simple" xlink:href="https://wiki.didosolutions.com/dido/02-crusible/99-annexes/annex-c-requirements/01-mission-objectives/mo-006" text:style-name="Internet_20_link" text:visited-style-name="Visited_20_Internet_20_Link">MO-006 — Infrastructure Lifecycle Management</text:a>
      <text:p text:style-name="Text_20_body">This requirement operates within the conditions establish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CFG-003</text:span>.</text:p>
      <text:p text:style-name="Text_20_body">Incoming traceability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the composition and reuse of versioned infrastructure content within a <text:a xlink:type="simple" xlink:href="https://wiki.didosolutions.com/dido/99_annexes/annex-b-terms-and-definitions/c/ci_cd_pipeline" text:style-name="Internet_20_link" text:visited-style-name="Visited_20_Internet_20_Link">CI/CD Pipeline</text:a> workspace.</text:p>
      <text:p text:style-name="Text_20_body">The Phase 1 workflow may use a reusable Infrastructure Blueprint to:</text:p>
      <text:p text:style-name="Text_20_body">Identify common infrastructure intentSelect applicable <text:a xlink:type="simple" xlink:href="https://wiki.didosolutions.com/dido/99_annexes/annex-b-terms-and-definitions/b/baseline" text:style-name="Internet_20_link" text:visited-style-name="Visited_20_Internet_20_Link">Baselines</text:a>Supply common deployment configurationApply environment-specific parametersPerform <text:a xlink:type="simple" xlink:href="https://wiki.didosolutions.com/dido/99_annexes/annex-b-terms-and-definitions/i/infrastructure_deployment" text:style-name="Internet_20_link" text:visited-style-name="Visited_20_Internet_20_Link">Infrastructure Deployment</text:a>Record the blueprint associated with each environmentPreserve deployment results and <text:a xlink:type="simple" xlink:href="https://wiki.didosolutions.com/dido/99_annexes/annex-b-terms-and-definitions/e/evidence" text:style-name="Internet_20_link" text:visited-style-name="Visited_20_Internet_20_Link">Evidence</text:a>This workflow permits multiple environments to use the same approved blueprint while keeping environment-specific inputs and resulting state separate from the blueprint content.</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 and subsequent phases</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applies the same approved Infrastructure Blueprint to two or more Infrastructure Environments without modifying the approved blueprint content.</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CFG-003</text:span>.</text:p>
      <text:p text:style-name="Text_20_body">Changes to the Statement SHALL preserve the approved intent of the source requirement.</text:p>
      <text:p text:style-name="Text_20_body">Material changes should receive review and should update the related outbound traceability, verification criteria, blueprint records, acceptance criteria, and source records.</text:p>
      <text:p text:style-name="Text_20_body">The Source Statement should preserve the original wording from the controlling System Requirements Specification.</text:p>
      <text:p text:style-name="Text_20_body">The Configuration Management completeness review should evaluate whether blueprint identification, revision control, validation, approval, environment-specific parameterization, and environment traceability are allocated to <text:span text:style-name="Source_20_Text">FR-CFG-004</text:span> or <text:span text:style-name="Source_20_Text">FR-CFG-005</text:span> or require derived requirement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1-configuration-management:fr-cfg-003#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1::20:59</meta:creation-date>
    <dc:creator>Generated</dc:creator>
    <dc:date>2026-08-25T11::20:59</dc:date>
    <dc:language>en-US</dc:language>
    <meta:editing-cycles>1</meta:editing-cycles>
    <meta:editing-duration>PT0S</meta:editing-duration>
    <dc:title>dido:02-crusible:99-annexes:annex-c-requirements:03-functional-requirements:03-01-configuration-management:fr-cfg-003</dc:title>
  </office:meta>
</office:document-meta>
</file>