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1-configuration-management:fr-cfg-001"/><text:bookmark-start text:name="__RefHeading___fr-cfg-001_declarative_infrastructure_configuration_1"/><text:bookmark-start text:name="fr-cfg-001_declarative_infrastructure_configuration"/>FR-CFG-001 — Declarative Infrastructure Configuration<text:bookmark-end text:name="__RefHeading___fr-cfg-001_declarative_infrastructure_configuration_1"/><text:bookmark-end text:name="fr-cfg-001_declarative_infrastructure_configuration"/></text:h>
      <text:p text:style-name="Text_20_body"><text:a xlink:type="simple" xlink:href="https://wiki.didosolutions.com/dido/02-crusible/99-annexes/annex-c-requirements/03-functional-requirements/03-01-configuration-management/start" text:style-name="Internet_20_link" text:visited-style-name="Visited_20_Internet_20_Link">Go to Crucible Configuration Management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represent the desired state of each <text:a xlink:type="simple" xlink:href="https://wiki.didosolutions.com/dido/99_annexes/annex-b-terms-and-definitions/i/infrastructure_environment" text:style-name="Internet_20_link" text:visited-style-name="Visited_20_Internet_20_Link">Infrastructure Environment</text:a> through declarative configuration without prescribing the sequence used to create the environment.</text:p>
      <text:h text:style-name="Heading_20_2" text:outline-level="2"><text:bookmark-start text:name="__RefHeading___source_statement_3"/><text:bookmark-start text:name="source_statement"/>Source Statement<text:bookmark-end text:name="__RefHeading___source_statement_3"/><text:bookmark-end text:name="source_statement"/></text:h>
      <table:table table:style-name="Table_Quotation1">
        <table:table-column/>
        <table:table-row>
          <table:table-cell office:value-type="string" table:style-name="Cell_Quotation1">
            <text:p text:style-name="tablealignleft"> The system SHALL define infrastructure through declarative configuration.</text:p>
          </table:table-cell>
        </table:table-row>
      </table:table>
      <text:h text:style-name="Heading_20_2" text:outline-level="2"><text:bookmark-start text:name="__RefHeading___source_4"/><text:bookmark-start text:name="source"/>Source<text:bookmark-end text:name="__RefHeading___source_4"/><text:bookmark-end text:name="source"/></text:h>
      <text:p text:style-name="Text_20_body">Crucible System Requirements Specification, Version 1.1 Draft, Functional Requirements, Configuration Management, FR-CFG-001.</text:p>
      <text:h text:style-name="Heading_20_2" text:outline-level="2"><text:bookmark-start text:name="__RefHeading___assessment_5"/><text:bookmark-start text:name="assessment"/>Assessment<text:bookmark-end text:name="__RefHeading___assessment_5"/><text:bookmark-end text:name="assessment"/></text:h>
      <text:p text:style-name="Text_20_body">The source statement expresses the approved functional intent but does not provide all information required for deterministic verification.</text:p>
      <text:p text:style-name="Text_20_body">The following Specification Discipline and Authoring findings apply:</text:p>
      <text:p text:style-name="Text_20_body"><text:span text:style-name="Strong_20_Emphasis">The system</text:span> does not use the defined system name<text:span text:style-name="Strong_20_Emphasis">Define infrastructure</text:span> does not identify the infrastructure representation or required result<text:span text:style-name="Strong_20_Emphasis">Infrastructure</text:span> does not identify the infrastructure object represented by the declarative configuration<text:span text:style-name="Strong_20_Emphasis">Declarative configuration</text:span> does not explicitly distinguish desired state from an execution procedureThe source statement does not identify the observable result used to verify complianceThe normalized Statement:</text:p>
      <text:p text:style-name="Text_20_body">Replaces <text:span text:style-name="Strong_20_Emphasis">The system</text:span> with the defined system nameIdentifies the <text:a xlink:type="simple" xlink:href="https://wiki.didosolutions.com/dido/99_annexes/annex-b-terms-and-definitions/i/infrastructure_environment" text:style-name="Internet_20_link" text:visited-style-name="Visited_20_Internet_20_Link">Infrastructure Environment</text:a> as the represented objectIdentifies desired state as the required contentDistinguishes declarative representation from the execution sequence used to create the environmentThe normalized Statement does not introduce configuration validation, approval, application, versioning, deployment, or history obligations. Separate requirements govern those behaviors when required.</text:p>
      <text:h text:style-name="Heading_20_2" text:outline-level="2"><text:bookmark-start text:name="__RefHeading___rationale_6"/><text:bookmark-start text:name="rationale"/>Rationale<text:bookmark-end text:name="__RefHeading___rationale_6"/><text:bookmark-end text:name="rationale"/></text:h>
      <text:p text:style-name="Text_20_body">Declarative configuration describes the required state of an <text:a xlink:type="simple" xlink:href="https://wiki.didosolutions.com/dido/99_annexes/annex-b-terms-and-definitions/i/infrastructure_environment" text:style-name="Internet_20_link" text:visited-style-name="Visited_20_Internet_20_Link">Infrastructure Environment</text:a> rather than a sequence of commands or procedural actions.</text:p>
      <text:p text:style-name="Text_20_body">A declarative representation identifies what the resulting environment should contain or satisfy while allowing an implementation or deployment tool to determine how to realize that state.</text:p>
      <text:p text:style-name="Text_20_body">This separation allows different implementation technologies to process the same infrastructure intent without embedding a technology-specific execution procedure in the configuration.</text:p>
      <text:p text:style-name="Text_20_body">Declarative infrastructure configuration contributes to:</text:p>
      <text:p text:style-name="Text_20_body">Platform independenceConfiguration reuseConsistent environment representationDesired-state comparisonReduced dependence on manual procedures<text:a xlink:type="simple" xlink:href="https://wiki.didosolutions.com/dido/99_annexes/annex-b-terms-and-definitions/r/reproducibility" text:style-name="Internet_20_link" text:visited-style-name="Visited_20_Internet_20_Link">Reproducibility</text:a>Other requirements establish machine-readable representation, version control, reusable blueprints, inheritance, and configuration history.</text:p>
      <text:h text:style-name="Heading_20_2" text:outline-level="2"><text:bookmark-start text:name="__RefHeading___applies_to_7"/><text:bookmark-start text:name="applies_to"/>Applies To<text:bookmark-end text:name="__RefHeading___applies_to_7"/><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Declarative configuration<text:a xlink:type="simple" xlink:href="https://wiki.didosolutions.com/dido/99_annexes/annex-b-terms-and-definitions/i/infrastructure_environment" text:style-name="Internet_20_link" text:visited-style-name="Visited_20_Internet_20_Link">Infrastructure Environments</text:a>Desired infrastructure stateInfrastructure resourcesConfiguration valuesResource relationships</text:p>
      <text:h text:style-name="Heading_20_2" text:outline-level="2"><text:bookmark-start text:name="__RefHeading___verification_8"/><text:bookmark-start text:name="verification"/>Verification<text:bookmark-end text:name="__RefHeading___verification_8"/><text:bookmark-end text:name="verification"/></text:h>
      <text:p text:style-name="Text_20_body">Verification SHALL confirm that each tested declarative configuration identifies the <text:a xlink:type="simple" xlink:href="https://wiki.didosolutions.com/dido/99_annexes/annex-b-terms-and-definitions/i/infrastructure_environment" text:style-name="Internet_20_link" text:visited-style-name="Visited_20_Internet_20_Link">Infrastructure Environment</text:a> to which it appliesVerification SHALL confirm that each tested declarative configuration represents the desired state of the identified Infrastructure EnvironmentVerification SHALL confirm that the represented desired state identifies the infrastructure resources, configuration values, and resource relationships required for the tested Infrastructure EnvironmentVerification SHALL confirm that the tested declarative configuration does not prescribe the sequence used to create the Infrastructure EnvironmentVerification may include:</text:p>
      <text:p text:style-name="Text_20_body">Declarative configuration inspectionDesired-state inspectionInfrastructure resource inspectionConfiguration value inspectionResource relationship inspectionExecution-sequence inspectionThe verification record SHALL identify:</text:p>
      <text:p text:style-name="Text_20_body">The tested declarative configurationThe applicable Infrastructure EnvironmentThe represented desired stateThe identified infrastructure resourcesThe identified configuration valuesThe identified resource relationshipsThe observed results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outgoing_traceability_9"/><text:bookmark-start text:name="outgoing_traceability"/>Outgoing Traceability<text:bookmark-end text:name="__RefHeading___outgoing_traceability_9"/><text:bookmark-end text:name="outgoing_traceability"/></text:h>
      <text:p text:style-name="Text_20_body">This requirement refines:</text:p>
      <text:a xlink:type="simple" xlink:href="https://wiki.didosolutions.com/dido/02-crusible/99-annexes/annex-c-requirements/01-mission-objectives/mo-001/start" text:style-name="Internet_20_link" text:visited-style-name="Visited_20_Internet_20_Link">MO-001 — Repeatable, Compliant, and Secure Infrastructure Environments</text:a>
      <text:a xlink:type="simple" xlink:href="https://wiki.didosolutions.com/dido/02-crusible/99-annexes/annex-c-requirements/01-mission-objectives/mo-002/start" text:style-name="Internet_20_link" text:visited-style-name="Visited_20_Internet_20_Link">MO-002 — Reduced Platform Deployment Timelines</text:a>
      <text:a xlink:type="simple" xlink:href="https://wiki.didosolutions.com/dido/02-crusible/99-annexes/annex-c-requirements/01-mission-objectives/mo-003" text:style-name="Internet_20_link" text:visited-style-name="Visited_20_Internet_20_Link">MO-003 — Platform Independent Deployment</text:a>
      <text:a xlink:type="simple" xlink:href="https://wiki.didosolutions.com/dido/02-crusible/99-annexes/annex-c-requirements/01-mission-objectives/mo-005" text:style-name="Internet_20_link" text:visited-style-name="Visited_20_Internet_20_Link">MO-005 — Reusable and Version-Controlled Infrastructure</text:a>
      <text:a xlink:type="simple" xlink:href="https://wiki.didosolutions.com/dido/02-crusible/99-annexes/annex-c-requirements/01-mission-objectives/mo-006" text:style-name="Internet_20_link" text:visited-style-name="Visited_20_Internet_20_Link">MO-006 — Infrastructure Lifecycle Management</text:a>
      <text:p text:style-name="Text_20_body">This requirement operates within the conditions established by:</text:p>
      <text:a xlink:type="simple" xlink:href="https://wiki.didosolutions.com/dido/02-crusible/99-annexes/annex-c-requirements/02-operational-requirements/or-001" text:style-name="Internet_20_link" text:visited-style-name="Visited_20_Internet_20_Link">OR-001 — Operational Roles</text:a>
      <text:a xlink:type="simple" xlink:href="https://wiki.didosolutions.com/dido/02-crusible/99-annexes/annex-c-requirements/02-operational-requirements/or-002" text:style-name="Internet_20_link" text:visited-style-name="Visited_20_Internet_20_Link">OR-002 — Deployment Environments</text:a>
      <text:a xlink:type="simple" xlink:href="https://wiki.didosolutions.com/dido/02-crusible/99-annexes/annex-c-requirements/02-operational-requirements/or-003" text:style-name="Internet_20_link" text:visited-style-name="Visited_20_Internet_20_Link">OR-003 — Classified and Unclassified Environments</text:a>
      <text:a xlink:type="simple" xlink:href="https://wiki.didosolutions.com/dido/02-crusible/99-annexes/annex-c-requirements/02-operational-requirements/or-004" text:style-name="Internet_20_link" text:visited-style-name="Visited_20_Internet_20_Link">OR-004 — Concurrent Environment Management</text:a>
      <text:a xlink:type="simple" xlink:href="https://wiki.didosolutions.com/dido/02-crusible/99-annexes/annex-c-requirements/02-operational-requirements/or-005" text:style-name="Internet_20_link" text:visited-style-name="Visited_20_Internet_20_Link">OR-005 — Distributed Environment Management</text:a>
      <text:p text:style-name="Text_20_body">This requirement also relates to:</text:p>
      <text:a xlink:type="simple" xlink:href="https://wiki.didosolutions.com/dido/02-crusible/05-descriptions-composition-and-baselines/start" text:style-name="Internet_20_link" text:visited-style-name="Visited_20_Internet_20_Link">5. Descriptions, Composition, and Baselines</text:a>
      <text:a xlink:type="simple" xlink:href="https://wiki.didosolutions.com/dido/02-crusible/07-infrastructure-and-deployment/start" text:style-name="Internet_20_link" text:visited-style-name="Visited_20_Internet_20_Link">7. Infrastructure and Deployment</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wiki Backlinks function provides the current list of pages that reference <text:span text:style-name="Source_20_Text">FR-CFG-001</text:span>.</text:p>
      <text:p text:style-name="Text_20_body">Incoming traceability should be derived dynamically from backlinks rather than maintained as a duplicate manual list.</text:p>
      <text:p text:style-name="Text_20_body">Backlinks identify incoming references but do not define the semantics of each relationship. Referencing pages should identify whether the relationship represents realization, refinement, verification, dependency, or another defined traceability relationship.</text:p>
      <text:h text:style-name="Heading_20_2" text:outline-level="2"><text:bookmark-start text:name="__RefHeading___conops_relationship_11"/><text:bookmark-start text:name="conops_relationship"/>ConOps Relationship<text:bookmark-end text:name="__RefHeading___conops_relationship_11"/><text:bookmark-end text:name="conops_relationship"/></text:h>
      <text:p text:style-name="Text_20_body">The Crucible Concept of Operations describes Phase 1 as a command-line utility invoked through <text:a xlink:type="simple" xlink:href="https://wiki.didosolutions.com/dido/99_annexes/annex-b-terms-and-definitions/c/ci_cd_pipeline" text:style-name="Internet_20_link" text:visited-style-name="Visited_20_Internet_20_Link">CI/CD Pipeline</text:a> steps.</text:p>
      <text:p text:style-name="Text_20_body">Declarative configuration provides the desired-state representation consumed by the workflow while allowing provider implementations and external deployment tools to determine the execution sequence required for each target platform.</text:p>
      <text:p text:style-name="Text_20_body">This separation preserves infrastructure intent independently from the implementation procedure used to create an Infrastructure Environment.</text:p>
      <text:h text:style-name="Heading_20_2" text:outline-level="2"><text:bookmark-start text:name="__RefHeading___delivery_phase_12"/><text:bookmark-start text:name="delivery_phase"/>Delivery Phase<text:bookmark-end text:name="__RefHeading___delivery_phase_12"/><text:bookmark-end text:name="delivery_phase"/></text:h>
      <text:p text:style-name="Text_20_body">Phase 1 and subsequent phases</text:p>
      <text:h text:style-name="Heading_20_2" text:outline-level="2"><text:bookmark-start text:name="__RefHeading___implementation_status_13"/><text:bookmark-start text:name="implementation_status"/>Implementation Status<text:bookmark-end text:name="__RefHeading___implementation_status_13"/><text:bookmark-end text:name="implementation_status"/></text:h>
      <text:p text:style-name="Text_20_body">Not Assessed</text:p>
      <text:p text:style-name="Text_20_body">Implementation status requires verification that <text:a xlink:type="simple" xlink:href="https://wiki.didosolutions.com/dido/99_annexes/annex-b-terms-and-definitions/c/crucible" text:style-name="Internet_20_link" text:visited-style-name="Visited_20_Internet_20_Link">Crucible</text:a> represents the desired state of each Infrastructure Environment through declarative configuration without prescribing the sequence used to create the environment.</text:p>
      <text:h text:style-name="Heading_20_2" text:outline-level="2"><text:bookmark-start text:name="__RefHeading___requirement_status_14"/><text:bookmark-start text:name="requirement_status"/>Requirement Status<text:bookmark-end text:name="__RefHeading___requirement_status_14"/><text:bookmark-end text:name="requirement_status"/></text:h>
      <text:p text:style-name="Text_20_body">Draft</text:p>
      <text:p text:style-name="Text_20_body">The source System Requirements Specification identifies Version 1.1 as a draft.</text:p>
      <text:p text:style-name="Horizontal_20_Line"/>
      <text:h text:style-name="Heading_20_2" text:outline-level="2"><text:bookmark-start text:name="__RefHeading___notes_for_editors_15"/><text:bookmark-start text:name="notes_for_editors"/>Notes for Editors<text:bookmark-end text:name="__RefHeading___notes_for_editors_15"/><text:bookmark-end text:name="notes_for_editors"/></text:h>
      <text:p text:style-name="Text_20_body">This requirement page should retain the stable requirement identifier <text:span text:style-name="Source_20_Text">FR-CFG-001</text:span>.</text:p>
      <text:p text:style-name="Text_20_body">Changes to the Statement SHALL preserve the approved intent of the source requirement.</text:p>
      <text:p text:style-name="Text_20_body">Material changes should receive review and should update the related outbound traceability, verification criteria, and source records.</text:p>
      <text:p text:style-name="Text_20_body">The Source Statement should preserve the original wording from the controlling System Requirements Specification.</text:p>
      <text:p text:style-name="Text_20_body">Verification criteria should test only the declarative representation behavior defined by the Statement.</text:p>
      <text:p text:style-name="Text_20_body">Configuration validation, approval, application, version control, revision history, deployment, and evidence preservation should not be introduced as normative behavior on this page unless the Statement changes through an approved requirements process.</text:p>
      <text:p text:style-name="Text_20_body">Incoming traceability should use the wiki Backlinks function rather than a manually maintained list.</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1-configuration-management:fr-cfg-001#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9::08:54</meta:creation-date>
    <dc:creator>Generated</dc:creator>
    <dc:date>2026-08-24T19::08:54</dc:date>
    <dc:language>en-US</dc:language>
    <meta:editing-cycles>1</meta:editing-cycles>
    <meta:editing-duration>PT0S</meta:editing-duration>
    <dc:title>dido:02-crusible:99-annexes:annex-c-requirements:03-functional-requirements:03-01-configuration-management:fr-cfg-001</dc:title>
  </office:meta>
</office:document-meta>
</file>