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2-operational-requirements:start"/><text:bookmark-start text:name="__RefHeading___c.2_operational_requirements_1"/><text:bookmark-start text:name="c.2_operational_requirements"/>C.2 Operational Requirements<text:bookmark-end text:name="__RefHeading___c.2_operational_requirements_1"/><text:bookmark-end text:name="c.2_operational_requirements"/></text:h>
      <text:p text:style-name="Text_20_body"><text:a xlink:type="simple" xlink:href="https://wiki.didosolutions.com/dido/02-crusible/99-annexes/annex-c-requirements/start" text:style-name="Internet_20_link" text:visited-style-name="Visited_20_Internet_20_Link">Go to Crucible Requirements</text:a></text:p>
      <text:p text:style-name="Text_20_body">The Operational Requirements define the actors, deployment environments, operational classifications, concurrency needs, and management scope within which <text:a xlink:type="simple" xlink:href="https://wiki.didosolutions.com/dido/99_annexes/annex-b-terms-and-definitions/c/crucible" text:style-name="Internet_20_link" text:visited-style-name="Visited_20_Internet_20_Link">Crucible</text:a> operates.</text:p>
      <text:p text:style-name="Text_20_body">These requirements establish the operational conditions that constrain and guide the functional, security, reliability, performance, maintainability, data management, and interoperability requirements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The individual requirement pages should retain the stable identifiers <text:span text:style-name="Source_20_Text">OR-001</text:span> through <text:span text:style-name="Source_20_Text">OR-005</text:span>.</text:p>
      <text:p text:style-name="Text_20_body">The source statements should preserve the wording from the controlling System Requirements Specification.</text:p>
      <text:p text:style-name="Text_20_body">Normalized statements should replace weak verbs such as <text:span text:style-name="Strong_20_Emphasis">support</text:span> with direct, testable behavior.</text:p>
      <text:p text:style-name="Text_20_body">Incoming traceability should use the wiki Backlinks function rather than a manually maintained list.</text:p>
      <text:p text:style-name="Text_20_body">To reference the requirement Statement from another wiki page, inser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&lt;namespace&gt;#Statement&amp;noheader&amp;nofooter&amp;noeditbtn}}</text:p>
          </table:table-cell>
        </table:table-row>
      </table:table>
      <text:p text:style-name="Text_20_body">Replace <text:span text:style-name="Source_20_Text">&lt;namespace&gt;</text:span> with the namespace of the requirement page to reference.</text:p>
      <text:p text:style-name="Text_20_body">Do not rename requirement pages after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5:09</meta:creation-date>
    <dc:creator>Generated</dc:creator>
    <dc:date>2026-08-24T01::15:09</dc:date>
    <dc:language>en-US</dc:language>
    <meta:editing-cycles>1</meta:editing-cycles>
    <meta:editing-duration>PT0S</meta:editing-duration>
    <dc:title>dido:02-crusible:99-annexes:annex-c-requirements:02-operational-requirements:start</dc:title>
  </office:meta>
</office:document-meta>
</file>