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2-operational-requirements:or-005:start"/><text:bookmark-start text:name="__RefHeading___or-005_distributed_environment_management_1"/><text:bookmark-start text:name="or-005_distributed_environment_management"/>OR-005 — Distributed Environment Management<text:bookmark-end text:name="__RefHeading___or-005_distributed_environment_management_1"/><text:bookmark-end text:name="or-005_distributed_environment_management"/></text:h>
      <text:p text:style-name="Text_20_body"><text:a xlink:type="simple" xlink:href="https://wiki.didosolutions.com/dido/02-crusible/99-annexes/annex-c-requirements/02-operational-requirements/start" text:style-name="Internet_20_link" text:visited-style-name="Visited_20_Internet_20_Link">Go to Operational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erform <text:a xlink:type="simple" xlink:href="https://wiki.didosolutions.com/dido/99_annexes/annex-b-terms-and-definitions/c/centralized_management" text:style-name="Internet_20_link" text:visited-style-name="Visited_20_Internet_20_Link">Centralized Management</text:a> of two or more <text:a xlink:type="simple" xlink:href="https://wiki.didosolutions.com/dido/99_annexes/annex-b-terms-and-definitions/d/distributed_environment" text:style-name="Internet_20_link" text:visited-style-name="Visited_20_Internet_20_Link">Distributed Environments</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Operational Requirements, OR-005The Original Requirement states:</text:p>
      <table:table table:style-name="Table_Quotation1">
        <table:table-column/>
        <table:table-row>
          <table:table-cell office:value-type="string" table:style-name="Cell_Quotation1">
            <text:p text:style-name="tablealignleft"> <text:span text:style-name="Emphasis">The system SHALL support centralized management of distributed environments.</text:span><text:a xlink:type="simple" xlink:href="https://wiki.didosolutions.com/dido/02-crusible/99-annexes/annex-b/cr-001" text:style-name="Internet_20_link" text:visited-style-name="Visited_20_Internet_20_Link">[C1]</text:a></text:p>
          </table:table-cell>
        </table:table-row>
      </table:table>
      <text:p text:style-name="Text_20_body">OR-005 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 replaces the weak verb <text:span text:style-name="Strong_20_Emphasis">support</text:span> with <text:span text:style-name="Strong_20_Emphasis">perform</text:span>, and defines the minimum quantity represented by <text:span text:style-name="Strong_20_Emphasis">distributed environments</text:span> as two.</text:p>
      <text:h text:style-name="Heading_20_2" text:outline-level="2"><text:bookmark-start text:name="__RefHeading___rationale_4"/><text:bookmark-start text:name="rationale"/>Rationale<text:bookmark-end text:name="__RefHeading___rationale_4"/><text:bookmark-end text:name="rationale"/></text:h>
      <text:p text:style-name="Text_20_body">Organizations operate Infrastructure Environments whose components, resources, or services span multiple networked locations or Nodes.</text:p>
      <text:p text:style-name="Text_20_body"><text:a xlink:type="simple" xlink:href="https://wiki.didosolutions.com/dido/99_annexes/annex-b-terms-and-definitions/c/centralized_management" text:style-name="Internet_20_link" text:visited-style-name="Visited_20_Internet_20_Link">Centralized Management</text:a> provides a unified management authority for those environments without requiring the managed environments to form a <text:a xlink:type="simple" xlink:href="https://wiki.didosolutions.com/dido/99_annexes/annex-b-terms-and-definitions/c/centralized_system" text:style-name="Internet_20_link" text:visited-style-name="Visited_20_Internet_20_Link">Centralized System</text:a>.</text:p>
      <text:p text:style-name="Text_20_body">A <text:a xlink:type="simple" xlink:href="https://wiki.didosolutions.com/dido/99_annexes/annex-b-terms-and-definitions/d/distributed_environment" text:style-name="Internet_20_link" text:visited-style-name="Visited_20_Internet_20_Link">Distributed Environment</text:a> can use a <text:a xlink:type="simple" xlink:href="https://wiki.didosolutions.com/dido/99_annexes/annex-b-terms-and-definitions/d/distributed_system" text:style-name="Internet_20_link" text:visited-style-name="Visited_20_Internet_20_Link">Distributed System</text:a> or a <text:a xlink:type="simple" xlink:href="https://wiki.didosolutions.com/dido/99_annexes/annex-b-terms-and-definitions/d/distributed_network_topology" text:style-name="Internet_20_link" text:visited-style-name="Visited_20_Internet_20_Link">Distributed Network Topology</text:a> while remaining subject to Centralized Management by Crucible.</text:p>
      <text:p text:style-name="Text_20_body">This requirement establishes the centralized-management capability without prescribing a particular Management Interface, network topology, communication protocol, or implementation technolog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c/centralized_management" text:style-name="Internet_20_link" text:visited-style-name="Visited_20_Internet_20_Link">Centralized Management</text:a>
      <text:a xlink:type="simple" xlink:href="https://wiki.didosolutions.com/dido/99_annexes/annex-b-terms-and-definitions/d/distributed_environment" text:style-name="Internet_20_link" text:visited-style-name="Visited_20_Internet_20_Link">Distributed Environments</text:a>
      <text:a xlink:type="simple" xlink:href="https://wiki.didosolutions.com/dido/99_annexes/annex-b-terms-and-definitions/i/infrastructure_environment" text:style-name="Internet_20_link" text:visited-style-name="Visited_20_Internet_20_Link">Infrastructure Environments</text:a>
      <text:a xlink:type="simple" xlink:href="https://wiki.didosolutions.com/dido/99_annexes/annex-b-terms-and-definitions/d/distributed_system" text:style-name="Internet_20_link" text:visited-style-name="Visited_20_Internet_20_Link">Distributed Systems</text:a>
      <text:a xlink:type="simple" xlink:href="https://wiki.didosolutions.com/dido/99_annexes/annex-b-terms-and-definitions/d/distributed_network_topology" text:style-name="Internet_20_link" text:visited-style-name="Visited_20_Internet_20_Link">Distributed Network Topologies</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t least two Distributed Environments are selected for management<text:a xlink:type="simple" xlink:href="https://wiki.didosolutions.com/dido/99_annexes/annex-b-terms-and-definitions/c/crucible" text:style-name="Internet_20_link" text:visited-style-name="Visited_20_Internet_20_Link">Crucible</text:a> performs management operations for each selected Distributed EnvironmentThe management operations are performed through the Centralized Management capabilityThe Centralized Management capability identifies the Distributed Environment to which each tested management operation appliesA user or automated process can manage each selected Distributed Environment through the Centralized Management capabilityThe tested Distributed Environments satisfy the characteristics defined for a Distributed Environ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p text:style-name="Text_20_body">Phase 2</text:p>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retains the stable requirement identifier <text:span text:style-name="Source_20_Text">OR-005</text:span>.</text:p>
      <text:p text:style-name="Text_20_body">This page is a leaf requirement page and omits a trailing <text:span text:style-name="Source_20_Text">:start</text:span> from its namespace.</text:p>
      <text:p text:style-name="Text_20_body">OR-005 governs Centralized Management of two or more Distributed Environments.</text:p>
      <text:p text:style-name="Text_20_body">OR-005 does not independently require:</text:p>
      <text:p text:style-name="Text_20_body">A particular Management InterfaceA particular network topologyConcurrent management operationsPreservation of environment identityPreservation of Operational Lifecycle StateResource or operation isolationCommunication recoveryState reconciliationManagement of disconnected or Air-Gapped EnvironmentsSeparate requirements should define those obligations when supported by the controlling source material.</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Centralized Management as the required behaviorTwo or more Distributed Environments as the managed subjects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2-operational-requirements:or-005#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7::13:54</meta:creation-date>
    <dc:creator>Generated</dc:creator>
    <dc:date>2026-08-24T17::13:54</dc:date>
    <dc:language>en-US</dc:language>
    <meta:editing-cycles>1</meta:editing-cycles>
    <meta:editing-duration>PT0S</meta:editing-duration>
    <dc:title>dido:02-crusible:99-annexes:annex-c-requirements:02-operational-requirements:or-005:start</dc:title>
  </office:meta>
</office:document-meta>
</file>