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4:start"/><text:bookmark-start text:name="__RefHeading___or-004_concurrent_environment_deployment_and_management_1"/><text:bookmark-start text:name="or-004_concurrent_environment_deployment_and_management"/>OR-004 — Concurrent Environment Deployment and Management<text:bookmark-end text:name="__RefHeading___or-004_concurrent_environment_deployment_and_management_1"/><text:bookmark-end text:name="or-004_concurrent_environment_deployment_and_management"/></text:h>
      <text:p text:style-name="Text_20_body"><text:a xlink:type="simple" xlink:href="https://wiki.didosolutions.com/dido/02-crusible/99-annexes/annex-c-requirements/02-operational-requirements/start" text:style-name="Internet_20_link" text:visited-style-name="Visited_20_Internet_20_Link">Go to Operational Requirement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he system SHALL support deployment and management of multiple environments simultaneously.</text:span><text:a xlink:type="simple" xlink:href="https://wiki.didosolutions.com/dido/02-crusible/99-annexes/annex-b/cr-001" text:style-name="Internet_20_link" text:visited-style-name="Visited_20_Internet_20_Link">[C1]</text:a></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identifies concurrent deployment and management of multiple environments but does not express independently testable behaviors.</text:p>
      <text:p text:style-name="Text_20_body">The follow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Support</text:span> is a weak verb that does not identify observable behavior<text:span text:style-name="Strong_20_Emphasis">Deployment and management</text:span> combines two independently testable behaviors<text:span text:style-name="Strong_20_Emphasis">Multiple environments</text:span> does not specify the minimum number of environments<text:span text:style-name="Strong_20_Emphasis">Simultaneously</text:span> does not clearly distinguish concurrent activity from sequential activityThe decomposition replaces <text:span text:style-name="Strong_20_Emphasis">support</text:span> with the observable verbs <text:span text:style-name="Strong_20_Emphasis">deploy</text:span> and <text:span text:style-name="Strong_20_Emphasis">manage</text:span>, defines multiple as two or more, and replaces <text:span text:style-name="Strong_20_Emphasis">simultaneously</text:span> with <text:span text:style-name="Strong_20_Emphasis">concurrently</text:span>.</text:p>
      <text:p text:style-name="Text_20_body">The decomposition separates:</text:p>
      <text:p text:style-name="Text_20_body">Concurrent deployment of two or more Infrastructure EnvironmentsConcurrent management of two or more Infrastructure Environments</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decomposed into the following proposed replacement requirements:</text:p>
      <text:a xlink:type="simple" xlink:href="https://wiki.didosolutions.com/dido/02-crusible/99-annexes/annex-c-requirements/02-operational-requirements/or-004/or-004a" text:style-name="Internet_20_link" text:visited-style-name="Visited_20_Internet_20_Link">OR-004a — Concurrent Environment Deployment</text:a>
      <text:a xlink:type="simple" xlink:href="https://wiki.didosolutions.com/dido/02-crusible/99-annexes/annex-c-requirements/02-operational-requirements/or-004/or-004b" text:style-name="Internet_20_link" text:visited-style-name="Visited_20_Internet_20_Link">OR-004b — Concurrent Environment Management</text:a>
      <text:h text:style-name="Heading_20_2" text:outline-level="2"><text:bookmark-start text:name="__RefHeading___requirement_status_5"/><text:bookmark-start text:name="requirement_status"/>Requirement Status<text:bookmark-end text:name="__RefHeading___requirement_status_5"/><text:bookmark-end text:name="requirement_status"/></text:h>
      <text:p text:style-name="Horizontal_20_Line"/>
      <text:h text:style-name="Heading_20_2" text:outline-level="2"><text:bookmark-start text:name="__RefHeading___issues_6"/><text:bookmark-start text:name="issues"/>Issues<text:bookmark-end text:name="__RefHeading___issues_6"/><text:bookmark-end text:name="issues"/></text:h>
      <text:p text:style-name="Horizontal_20_Line"/>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This page retains the stable parent requirement identifier <text:span text:style-name="Source_20_Text">OR-004</text:span>.</text:p>
      <text:p text:style-name="Text_20_body">This page is a non-leaf requirement page and retains a trailing <text:span text:style-name="Source_20_Text">:start</text:span> in its namespace.</text:p>
      <text:p text:style-name="Text_20_body">The child requirements are leaf requirement pages and omit a trailing <text:span text:style-name="Source_20_Text">:start</text:span> from their namespaces.</text:p>
      <text:p text:style-name="Text_20_body">The proposed child Statements should preserve the following intent:</text:p>
      <text:p text:style-name="Text_20_body">OR-004a requires <text:a xlink:type="simple" xlink:href="https://wiki.didosolutions.com/dido/99_annexes/annex-b-terms-and-definitions/c/crucible" text:style-name="Internet_20_link" text:visited-style-name="Visited_20_Internet_20_Link">Crucible</text:a> to concurrently deploy two or more <text:a xlink:type="simple" xlink:href="https://wiki.didosolutions.com/dido/99_annexes/annex-b-terms-and-definitions/i/infrastructure_environment" text:style-name="Internet_20_link" text:visited-style-name="Visited_20_Internet_20_Link">Infrastructure Environments</text:a>OR-004b requires Crucible to concurrently manage two or more Infrastructure EnvironmentsThe explicit child links may be removed after the child requirement pages are finalized because the <text:span text:style-name="Source_20_Text">indexmenu</text:span> displays the pages within the OR-004 namespace.</text:p>
      <text:p text:style-name="Text_20_body">The child requirements do not introduce separate obligations for environment identity, Operational Lifecycle State, configuration, resource, operation, or record association. Separate requirements should define those obligations when supported by the source material.</text:p>
      <text:p text:style-name="Text_20_body">The Original Requirement should not be marked as superseded until the requirement owner approves both child requirements and confirms that they collectively preserve its complete int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31:04</meta:creation-date>
    <dc:creator>Generated</dc:creator>
    <dc:date>2026-08-22T17::31:04</dc:date>
    <dc:language>en-US</dc:language>
    <meta:editing-cycles>1</meta:editing-cycles>
    <meta:editing-duration>PT0S</meta:editing-duration>
    <dc:title>dido:02-crusible:99-annexes:annex-c-requirements:02-operational-requirements:or-004:start</dc:title>
  </office:meta>
</office:document-meta>
</file>