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4:or-004b"/><text:bookmark-start text:name="__RefHeading___or-004b_concurrent_environment_management_1"/><text:bookmark-start text:name="or-004b_concurrent_environment_management"/>OR-004b — Concurrent Environment Management<text:bookmark-end text:name="__RefHeading___or-004b_concurrent_environment_management_1"/><text:bookmark-end text:name="or-004b_concurrent_environment_management"/></text:h>
      <text:p text:style-name="Text_20_body"><text:a xlink:type="simple" xlink:href="https://wiki.didosolutions.com/dido/02-crusible/99-annexes/annex-c-requirements/02-operational-requirements/or-004/start" text:style-name="Internet_20_link" text:visited-style-name="Visited_20_Internet_20_Link">Go to OR-004 — Concurrent Environment Deployment and Manage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concurrently manage two or more <text:a xlink:type="simple" xlink:href="https://wiki.didosolutions.com/dido/99_annexes/annex-b-terms-and-definitions/i/infrastructure_environment" text:style-name="Internet_20_link" text:visited-style-name="Visited_20_Internet_20_Link">Infrastructure Environments</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4/start" text:style-name="Internet_20_link" text:visited-style-name="Visited_20_Internet_20_Link">OR-004 — Concurrent Environment Deployment and Management</text:a>
      <text:p text:style-name="Text_20_body">Crucible System Requirements Specification, Version 1.1 Draft, Operational Requirements, OR-004The Original Requirement states:</text:p>
      <table:table table:style-name="Table_Quotation1">
        <table:table-column/>
        <table:table-row>
          <table:table-cell office:value-type="string" table:style-name="Cell_Quotation1">
            <text:p text:style-name="tablealignleft"> <text:span text:style-name="Emphasis">The system SHALL support deployment and management of multiple environments simultaneously.</text:span><text:a xlink:type="simple" xlink:href="https://wiki.didosolutions.com/dido/02-crusible/99-annexes/annex-b/cr-001" text:style-name="Internet_20_link" text:visited-style-name="Visited_20_Internet_20_Link">[C1]</text:a></text:p>
          </table:table-cell>
        </table:table-row>
      </table:table>
      <text:p text:style-name="Text_20_body">OR-004b replaces the weak phrase <text:span text:style-name="Strong_20_Emphasis">support management</text:span> with the observable behavior <text:span text:style-name="Strong_20_Emphasis">manage</text:span>, defines multiple as two or more, and expresses simultaneous management as concurrent management.</text:p>
      <text:h text:style-name="Heading_20_2" text:outline-level="2"><text:bookmark-start text:name="__RefHeading___rationale_4"/><text:bookmark-start text:name="rationale"/>Rationale<text:bookmark-end text:name="__RefHeading___rationale_4"/><text:bookmark-end text:name="rationale"/></text:h>
      <text:p text:style-name="Text_20_body">Organizations often operate more than one Infrastructure Environment during overlapping periods.</text:p>
      <text:p text:style-name="Text_20_body">Concurrent management enables <text:a xlink:type="simple" xlink:href="https://wiki.didosolutions.com/dido/99_annexes/annex-b-terms-and-definitions/c/crucible" text:style-name="Internet_20_link" text:visited-style-name="Visited_20_Internet_20_Link">Crucible</text:a> to perform management activity for one Infrastructure Environment without requiring management activity for another Infrastructure Environment to finish first.</text:p>
      <text:p text:style-name="Text_20_body">This requirement establishes concurrent management capability without defining the specific management operations, maximum concurrency limit, or internal scheduling mechanism.</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environment" text:style-name="Internet_20_link" text:visited-style-name="Visited_20_Internet_20_Link">Infrastructure Environments</text:a>
      <text:p text:style-name="Text_20_body">Concurrent management opera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t least two Infrastructure Environments are selected for management<text:a xlink:type="simple" xlink:href="https://wiki.didosolutions.com/dido/99_annexes/annex-b-terms-and-definitions/c/crucible" text:style-name="Internet_20_link" text:visited-style-name="Visited_20_Internet_20_Link">Crucible</text:a> performs management activity for the selected Infrastructure Environments during overlapping time periodsManagement activity for one Infrastructure Environment does not require management activity for every other selected Infrastructure Environment to complete firstEach tested Infrastructure Environment produces its own management resultCompletion or failure of one tested management operation does not prevent management of the other tested Infrastructure Environment unless a documented shared dependency requires that behavior</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retains the stable requirement identifier <text:span text:style-name="Source_20_Text">OR-004b</text:span>.</text:p>
      <text:p text:style-name="Text_20_body">This page is a leaf requirement page and omits a trailing <text:span text:style-name="Source_20_Text">:start</text:span> from its namespace.</text:p>
      <text:p text:style-name="Text_20_body">OR-004b governs concurrent management of two or more Infrastructure Environments.</text:p>
      <text:p text:style-name="Text_20_body">OR-004b does not govern:</text:p>
      <text:p text:style-name="Text_20_body">Concurrent deployment of Infrastructure EnvironmentsThe management operations available for an Infrastructure EnvironmentThe maximum number of concurrently managed Infrastructure EnvironmentsManagement scheduling or queuing mechanismsEnvironment identity, Operational Lifecycle State, configuration, resource, operation, or record associationIsolation between Infrastructure Environments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Concurrent management as the required behaviorTwo or more Infrastructure Environments as the minimum tested quantit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2-operational-requirements:or-004:or-004b#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39:48</meta:creation-date>
    <dc:creator>Generated</dc:creator>
    <dc:date>2026-08-23T00::39:48</dc:date>
    <dc:language>en-US</dc:language>
    <meta:editing-cycles>1</meta:editing-cycles>
    <meta:editing-duration>PT0S</meta:editing-duration>
    <dc:title>dido:02-crusible:99-annexes:annex-c-requirements:02-operational-requirements:or-004:or-004b</dc:title>
  </office:meta>
</office:document-meta>
</file>