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4:or-004a"/><text:bookmark-start text:name="__RefHeading___or-004a_concurrent_environment_deployment_1"/><text:bookmark-start text:name="or-004a_concurrent_environment_deployment"/>OR-004a — Concurrent Environment Deployment<text:bookmark-end text:name="__RefHeading___or-004a_concurrent_environment_deployment_1"/><text:bookmark-end text:name="or-004a_concurrent_environment_deployment"/></text:h>
      <text:p text:style-name="Text_20_body"><text:a xlink:type="simple" xlink:href="https://wiki.didosolutions.com/dido/02-crusible/99-annexes/annex-c-requirements/02-operational-requirements/or-004/start" text:style-name="Internet_20_link" text:visited-style-name="Visited_20_Internet_20_Link">Go to OR-004 — Concurrent Environment Deployment and Manage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concurrently deploy two or more <text:a xlink:type="simple" xlink:href="https://wiki.didosolutions.com/dido/99_annexes/annex-b-terms-and-definitions/i/infrastructure_environment" text:style-name="Internet_20_link" text:visited-style-name="Visited_20_Internet_20_Link">Infrastructure Environment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4/start" text:style-name="Internet_20_link" text:visited-style-name="Visited_20_Internet_20_Link">OR-004 — Concurrent Environment Deployment and Management</text:a>
      <text:p text:style-name="Text_20_body">Crucible System Requirements Specification, Version 1.1 Draft, Operational Requirements, OR-004The Original Requirement states:</text:p>
      <table:table table:style-name="Table_Quotation1">
        <table:table-column/>
        <table:table-row>
          <table:table-cell office:value-type="string" table:style-name="Cell_Quotation1">
            <text:p text:style-name="tablealignleft"> <text:span text:style-name="Emphasis">The system SHALL support deployment and management of multiple environments simultaneously.</text:span><text:a xlink:type="simple" xlink:href="https://wiki.didosolutions.com/dido/02-crusible/99-annexes/annex-b/cr-001" text:style-name="Internet_20_link" text:visited-style-name="Visited_20_Internet_20_Link">[C1]</text:a></text:p>
          </table:table-cell>
        </table:table-row>
      </table:table>
      <text:p text:style-name="Text_20_body">OR-004a replaces the weak phrase <text:span text:style-name="Strong_20_Emphasis">support deployment</text:span> with the observable behavior <text:span text:style-name="Strong_20_Emphasis">deploy</text:span>, defines multiple as two or more, and expresses simultaneous deployment as concurrent deployment.</text:p>
      <text:h text:style-name="Heading_20_2" text:outline-level="2"><text:bookmark-start text:name="__RefHeading___rationale_4"/><text:bookmark-start text:name="rationale"/>Rationale<text:bookmark-end text:name="__RefHeading___rationale_4"/><text:bookmark-end text:name="rationale"/></text:h>
      <text:p text:style-name="Text_20_body">Organizations often require more than one Infrastructure Environment to be deployed during overlapping periods.</text:p>
      <text:p text:style-name="Text_20_body">Concurrent deployment enables <text:a xlink:type="simple" xlink:href="https://wiki.didosolutions.com/dido/99_annexes/annex-b-terms-and-definitions/c/crucible" text:style-name="Internet_20_link" text:visited-style-name="Visited_20_Internet_20_Link">Crucible</text:a> to initiate or continue deployment activity for one Infrastructure Environment without requiring deployment activity for another Infrastructure Environment to finish first.</text:p>
      <text:p text:style-name="Text_20_body">This requirement establishes concurrent deployment capability without defining a maximum concurrency limit or the internal scheduling mechanism used to coordinate deploymen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i/infrastructure_deployment" text:style-name="Internet_20_link" text:visited-style-name="Visited_20_Internet_20_Link">Infrastructure Deployment</text:a>
      <text:p text:style-name="Text_20_body">Concurrent deployment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t least two Infrastructure Environments are selected for deployment<text:a xlink:type="simple" xlink:href="https://wiki.didosolutions.com/dido/99_annexes/annex-b-terms-and-definitions/c/crucible" text:style-name="Internet_20_link" text:visited-style-name="Visited_20_Internet_20_Link">Crucible</text:a> initiates deployment activity for the selected Infrastructure Environments during overlapping time periodsDeployment activity for one Infrastructure Environment does not require deployment activity for every other selected Infrastructure Environment to complete firstEach tested Infrastructure Environment produces its own deployment resultCompletion or failure of one tested deployment does not prevent the other tested deployment from continuing unless a documented shared dependency requires that behavior</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retains the stable requirement identifier <text:span text:style-name="Source_20_Text">OR-004a</text:span>.</text:p>
      <text:p text:style-name="Text_20_body">This page is a leaf requirement page and omits a trailing <text:span text:style-name="Source_20_Text">:start</text:span> from its namespace.</text:p>
      <text:p text:style-name="Text_20_body">OR-004a governs concurrent deployment of two or more Infrastructure Environments.</text:p>
      <text:p text:style-name="Text_20_body">OR-004a does not govern:</text:p>
      <text:p text:style-name="Text_20_body">Concurrent management of deployed Infrastructure EnvironmentsThe maximum number of concurrent deploymentsDeployment scheduling or queuing mechanismsEnvironment identity, state, configuration, resource, operation, or record associationIsolation between Infrastructure Environments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Concurrent deployment as the required behaviorTwo or more Infrastructure Environments as the minimum tested quantit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4:or-004a#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26:03</meta:creation-date>
    <dc:creator>Generated</dc:creator>
    <dc:date>2026-08-24T09::26:03</dc:date>
    <dc:language>en-US</dc:language>
    <meta:editing-cycles>1</meta:editing-cycles>
    <meta:editing-duration>PT0S</meta:editing-duration>
    <dc:title>dido:02-crusible:99-annexes:annex-c-requirements:02-operational-requirements:or-004:or-004a</dc:title>
  </office:meta>
</office:document-meta>
</file>