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3:or-003g"/><text:bookmark-start text:name="__RefHeading___or-003g_security_domain_access_control_1"/><text:bookmark-start text:name="or-003g_security_domain_access_control"/>OR-003g — Security Domain Access Control<text:bookmark-end text:name="__RefHeading___or-003g_security_domain_access_control_1"/><text:bookmark-end text:name="or-003g_security_domain_access_control"/></text:h>
      <text:p text:style-name="Text_20_body"><text:a xlink:type="simple" xlink:href="https://wiki.didosolutions.com/dido/02-crusible/99-annexes/annex-c-requirements/02-operational-requirements/or-003/start" text:style-name="Internet_20_link" text:visited-style-name="Visited_20_Internet_20_Link">Go to OR-003 — Classified and Unclassified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deny an access request that the governing <text:a xlink:type="simple" xlink:href="https://wiki.didosolutions.com/dido/99_annexes/annex-b-terms-and-definitions/s/security_domain" text:style-name="Internet_20_link" text:visited-style-name="Visited_20_Internet_20_Link">Security Domain</text:a> does not authorize for the requesting identity.</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3/start" text:style-name="Internet_20_link" text:visited-style-name="Visited_20_Internet_20_Link">OR-003 — Classified and Unclassified Environments</text:a>
      <text:p text:style-name="Text_20_body">Crucible System Requirements Specification, Version 1.1 Draft, Operational Requirements, OR-003The Original Requirement states:</text:p>
      <table:table table:style-name="Table_Quotation1">
        <table:table-column/>
        <table:table-row>
          <table:table-cell office:value-type="string" table:style-name="Cell_Quotation1">
            <text:p text:style-name="tablealignleft"> <text:span text:style-name="Emphasis">The system SHALL support classified and unclassified deployment environments.</text:span><text:a xlink:type="simple" xlink:href="https://wiki.didosolutions.com/dido/02-crusible/99-annexes/annex-b/cr-001" text:style-name="Internet_20_link" text:visited-style-name="Visited_20_Internet_20_Link">[C1]</text:a></text:p>
          </table:table-cell>
        </table:table-row>
      </table:table>
      <text:p text:style-name="Text_20_body">OR-003g isolates the obligation to deny access requests not authorized for the requesting identity within the governing Security Domain.</text:p>
      <text:h text:style-name="Heading_20_2" text:outline-level="2"><text:bookmark-start text:name="__RefHeading___rationale_4"/><text:bookmark-start text:name="rationale"/>Rationale<text:bookmark-end text:name="__RefHeading___rationale_4"/><text:bookmark-end text:name="rationale"/></text:h>
      <text:p text:style-name="Text_20_body">Operation within an authorized <text:a xlink:type="simple" xlink:href="https://wiki.didosolutions.com/dido/99_annexes/annex-b-terms-and-definitions/c/classified_environment" text:style-name="Internet_20_link" text:visited-style-name="Visited_20_Internet_20_Link">Classified Environment</text:a> or <text:a xlink:type="simple" xlink:href="https://wiki.didosolutions.com/dido/99_annexes/annex-b-terms-and-definitions/u/unclassified_environment" text:style-name="Internet_20_link" text:visited-style-name="Visited_20_Internet_20_Link">Unclassified Environment</text:a> does not authorize every identity to access every operation, resource, or information object within that environment.</text:p>
      <text:p text:style-name="Text_20_body">A <text:a xlink:type="simple" xlink:href="https://wiki.didosolutions.com/dido/99_annexes/annex-b-terms-and-definitions/s/security_domain" text:style-name="Internet_20_link" text:visited-style-name="Visited_20_Internet_20_Link">Security Domain</text:a> establishes the authorization boundary governing identities and access requests within its scope.</text:p>
      <text:p text:style-name="Text_20_body">OR-003g requires <text:a xlink:type="simple" xlink:href="https://wiki.didosolutions.com/dido/99_annexes/annex-b-terms-and-definitions/c/crucible" text:style-name="Internet_20_link" text:visited-style-name="Visited_20_Internet_20_Link">Crucible</text:a> to deny an access request when the governing Security Domain does not authorize the requesting identity to perform the requested acces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s/security_domain" text:style-name="Internet_20_link" text:visited-style-name="Visited_20_Internet_20_Link">Security Domains</text:a>
      <text:p text:style-name="Text_20_body">Requesting identitiesAccess requestsCrucible operationsResources accessed through CrucibleInformation accessed through Crucible<text:a xlink:type="simple" xlink:href="https://wiki.didosolutions.com/dido/99_annexes/annex-b-terms-and-definitions/c/classified_environment" text:style-name="Internet_20_link" text:visited-style-name="Visited_20_Internet_20_Link">Classified Environments</text:a><text:a xlink:type="simple" xlink:href="https://wiki.didosolutions.com/dido/99_annexes/annex-b-terms-and-definitions/u/unclassified_environment" text:style-name="Internet_20_link" text:visited-style-name="Visited_20_Internet_20_Link">Unclassifi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ed access request identifies the requesting identityEach tested access request identifies its governing <text:a xlink:type="simple" xlink:href="https://wiki.didosolutions.com/dido/99_annexes/annex-b-terms-and-definitions/s/security_domain" text:style-name="Internet_20_link" text:visited-style-name="Visited_20_Internet_20_Link">Security Domain</text:a>Each tested access request identifies the requested accessThe governing Security Domain provides an authorization decision for the requesting identity and requested access<text:a xlink:type="simple" xlink:href="https://wiki.didosolutions.com/dido/99_annexes/annex-b-terms-and-definitions/c/crucible" text:style-name="Internet_20_link" text:visited-style-name="Visited_20_Internet_20_Link">Crucible</text:a> permits an access request authorized for the requesting identityCrucible denies an access request not authorized for the requesting identityCrucible denies an access request when the requesting identity cannot be determinedCrucible denies an access request when the governing Security Domain cannot be determinedCrucible records each access denialEach denial record identifies the requesting identity, governing Security Domain, requested access, and denial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3g</text:span>.</text:p>
      <text:p text:style-name="Text_20_body">This page is a leaf requirement page and omits a trailing <text:span text:style-name="Source_20_Text">:start</text:span> from its namespace.</text:p>
      <text:p text:style-name="Text_20_body">OR-003g governs whether a requesting identity may perform requested access within a Security Domain.</text:p>
      <text:p text:style-name="Text_20_body">The responsible authority establishes:</text:p>
      <text:p text:style-name="Text_20_body">The recognized identity typesThe authentication requirementsThe roles or attributes associated with an identityThe access actions subject to authorizationThe authorization policyThe conditions under which access is permitted or denied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Denial as the required behaviorAn access request as the evaluated subjectThe requesting identity as the entity seeking accessThe governing <text:a xlink:type="simple" xlink:href="https://wiki.didosolutions.com/dido/99_annexes/annex-b-terms-and-definitions/s/security_domain" text:style-name="Internet_20_link" text:visited-style-name="Visited_20_Internet_20_Link">Security Domain</text:a> as the source of authorizationOR-003g differs from the other Security Domain requirements:</text:p>
      <text:p text:style-name="Text_20_body">OR-003c prevents an operation from accessing an unauthorized resourceOR-003d prevents an operation from processing unauthorized informationOR-003e enforces the Information Handling Rules governing authorized informationOR-003f controls information transfer between Security DomainsOR-003g determines whether the requesting identity is authorized to perform the requested access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2-operational-requirements:or-003:or-003g#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08:24</meta:creation-date>
    <dc:creator>Generated</dc:creator>
    <dc:date>2026-08-24T00::08:24</dc:date>
    <dc:language>en-US</dc:language>
    <meta:editing-cycles>1</meta:editing-cycles>
    <meta:editing-duration>PT0S</meta:editing-duration>
    <dc:title>dido:02-crusible:99-annexes:annex-c-requirements:02-operational-requirements:or-003:or-003g</dc:title>
  </office:meta>
</office:document-meta>
</file>