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2-operational-requirements:or-003:or-003f"/><text:bookmark-start text:name="__RefHeading___or-003f_cross-domain_transfer_control_1"/><text:bookmark-start text:name="or-003f_cross-domain_transfer_control"/>OR-003f — Cross-Domain Transfer Control<text:bookmark-end text:name="__RefHeading___or-003f_cross-domain_transfer_control_1"/><text:bookmark-end text:name="or-003f_cross-domain_transfer_control"/></text:h>
      <text:p text:style-name="Text_20_body"><text:a xlink:type="simple" xlink:href="https://wiki.didosolutions.com/dido/02-crusible/99-annexes/annex-c-requirements/02-operational-requirements/or-003/start" text:style-name="Internet_20_link" text:visited-style-name="Visited_20_Internet_20_Link">Go to OR-003 — Classified and Unclassified Environ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transfer information between <text:a xlink:type="simple" xlink:href="https://wiki.didosolutions.com/dido/99_annexes/annex-b-terms-and-definitions/s/security_domain" text:style-name="Internet_20_link" text:visited-style-name="Visited_20_Internet_20_Link">Security Domains</text:a> only through an authorized <text:a xlink:type="simple" xlink:href="https://wiki.didosolutions.com/dido/99_annexes/annex-b-terms-and-definitions/c/cross-domain_transfer" text:style-name="Internet_20_link" text:visited-style-name="Visited_20_Internet_20_Link">Cross-Domain Transfer</text:a>.</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a xlink:type="simple" xlink:href="https://wiki.didosolutions.com/dido/02-crusible/99-annexes/annex-c-requirements/02-operational-requirements/or-003/start" text:style-name="Internet_20_link" text:visited-style-name="Visited_20_Internet_20_Link">OR-003 — Classified and Unclassified Environments</text:a>
      <text:p text:style-name="Text_20_body">Crucible System Requirements Specification, Version 1.1 Draft, Operational Requirements, OR-003The Original Requirement states:</text:p>
      <table:table table:style-name="Table_Quotation1">
        <table:table-column/>
        <table:table-row>
          <table:table-cell office:value-type="string" table:style-name="Cell_Quotation1">
            <text:p text:style-name="tablealignleft"> <text:span text:style-name="Emphasis">The system SHALL support classified and unclassified deployment environments.</text:span><text:a xlink:type="simple" xlink:href="https://wiki.didosolutions.com/dido/02-crusible/99-annexes/annex-b/cr-001" text:style-name="Internet_20_link" text:visited-style-name="Visited_20_Internet_20_Link">[C1]</text:a></text:p>
          </table:table-cell>
        </table:table-row>
      </table:table>
      <text:p text:style-name="Text_20_body">OR-003f isolates the obligation to control information movement between Security Domains.</text:p>
      <text:h text:style-name="Heading_20_2" text:outline-level="2"><text:bookmark-start text:name="__RefHeading___rationale_4"/><text:bookmark-start text:name="rationale"/>Rationale<text:bookmark-end text:name="__RefHeading___rationale_4"/><text:bookmark-end text:name="rationale"/></text:h>
      <text:p text:style-name="Text_20_body">Authorization to process information within one <text:a xlink:type="simple" xlink:href="https://wiki.didosolutions.com/dido/99_annexes/annex-b-terms-and-definitions/s/security_domain" text:style-name="Internet_20_link" text:visited-style-name="Visited_20_Internet_20_Link">Security Domain</text:a> does not authorize movement of that information into another Security Domain.</text:p>
      <text:p text:style-name="Text_20_body">A transfer can cross boundaries established by different security policies, classification levels, compartments, handling restrictions, organizations, missions, or release authorities.</text:p>
      <text:p text:style-name="Text_20_body">OR-003f prevents <text:a xlink:type="simple" xlink:href="https://wiki.didosolutions.com/dido/99_annexes/annex-b-terms-and-definitions/c/crucible" text:style-name="Internet_20_link" text:visited-style-name="Visited_20_Internet_20_Link">Crucible</text:a> from moving information across a Security Domain boundary without an authorized <text:a xlink:type="simple" xlink:href="https://wiki.didosolutions.com/dido/99_annexes/annex-b-terms-and-definitions/c/cross-domain_transfer" text:style-name="Internet_20_link" text:visited-style-name="Visited_20_Internet_20_Link">Cross-Domain Transfer</text:a>.</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s/security_domain" text:style-name="Internet_20_link" text:visited-style-name="Visited_20_Internet_20_Link">Security Domains</text:a>
      <text:a xlink:type="simple" xlink:href="https://wiki.didosolutions.com/dido/99_annexes/annex-b-terms-and-definitions/c/cross-domain_transfer" text:style-name="Internet_20_link" text:visited-style-name="Visited_20_Internet_20_Link">Cross-Domain Transfers</text:a>
      <text:p text:style-name="Text_20_body">Information transferred by Crucible<text:a xlink:type="simple" xlink:href="https://wiki.didosolutions.com/dido/99_annexes/annex-b-terms-and-definitions/a/artifact" text:style-name="Internet_20_link" text:visited-style-name="Visited_20_Internet_20_Link">Artifacts</text:a><text:a xlink:type="simple" xlink:href="https://wiki.didosolutions.com/dido/99_annexes/annex-b-terms-and-definitions/m/machine_image" text:style-name="Internet_20_link" text:visited-style-name="Visited_20_Internet_20_Link">Machine Images</text:a><text:a xlink:type="simple" xlink:href="https://wiki.didosolutions.com/dido/99_annexes/annex-b-terms-and-definitions/i/infrastructure_baseline" text:style-name="Internet_20_link" text:visited-style-name="Visited_20_Internet_20_Link">Infrastructure Baselines</text:a><text:a xlink:type="simple" xlink:href="https://wiki.didosolutions.com/dido/99_annexes/annex-b-terms-and-definitions/c/crucible_description" text:style-name="Internet_20_link" text:visited-style-name="Visited_20_Internet_20_Link">Crucible Descriptions</text:a><text:a xlink:type="simple" xlink:href="https://wiki.didosolutions.com/dido/99_annexes/annex-b-terms-and-definitions/d/dependency" text:style-name="Internet_20_link" text:visited-style-name="Visited_20_Internet_20_Link">Dependencies</text:a><text:a xlink:type="simple" xlink:href="https://wiki.didosolutions.com/dido/99_annexes/annex-b-terms-and-definitions/e/evidence" text:style-name="Internet_20_link" text:visited-style-name="Visited_20_Internet_20_Link">Evidence</text:a><text:a xlink:type="simple" xlink:href="https://wiki.didosolutions.com/dido/99_annexes/annex-b-terms-and-definitions/c/classified_environment" text:style-name="Internet_20_link" text:visited-style-name="Visited_20_Internet_20_Link">Classified Environments</text:a><text:a xlink:type="simple" xlink:href="https://wiki.didosolutions.com/dido/99_annexes/annex-b-terms-and-definitions/u/unclassified_environment" text:style-name="Internet_20_link" text:visited-style-name="Visited_20_Internet_20_Link">Unclassified Environments</text:a><text:a xlink:type="simple" xlink:href="https://wiki.didosolutions.com/dido/99_annexes/annex-b-terms-and-definitions/c/connected_environment" text:style-name="Internet_20_link" text:visited-style-name="Visited_20_Internet_20_Link">Connected Environments</text:a><text:a xlink:type="simple" xlink:href="https://wiki.didosolutions.com/dido/99_annexes/annex-b-terms-and-definitions/d/disconnected_environment" text:style-name="Internet_20_link" text:visited-style-name="Visited_20_Internet_20_Link">Disconnected Environments</text:a><text:a xlink:type="simple" xlink:href="https://wiki.didosolutions.com/dido/99_annexes/annex-b-terms-and-definitions/a/air-gapped_environment" text:style-name="Internet_20_link" text:visited-style-name="Visited_20_Internet_20_Link">Air-Gapped Environments</text:a></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tested transfer identifies its source <text:a xlink:type="simple" xlink:href="https://wiki.didosolutions.com/dido/99_annexes/annex-b-terms-and-definitions/s/security_domain" text:style-name="Internet_20_link" text:visited-style-name="Visited_20_Internet_20_Link">Security Domain</text:a>Each tested transfer identifies its destination Security DomainEach tested transfer identifies the information selected for transferEach tested transfer identifies an authorized <text:a xlink:type="simple" xlink:href="https://wiki.didosolutions.com/dido/99_annexes/annex-b-terms-and-definitions/c/cross-domain_transfer" text:style-name="Internet_20_link" text:visited-style-name="Visited_20_Internet_20_Link">Cross-Domain Transfer</text:a><text:a xlink:type="simple" xlink:href="https://wiki.didosolutions.com/dido/99_annexes/annex-b-terms-and-definitions/c/crucible" text:style-name="Internet_20_link" text:visited-style-name="Visited_20_Internet_20_Link">Crucible</text:a> transfers the selected information when the Cross-Domain Transfer is authorizedCrucible prevents the transfer when the Cross-Domain Transfer is not authorizedCrucible prevents the transfer when the source Security Domain is not identifiedCrucible prevents the transfer when the destination Security Domain is not identifiedCrucible records the result of each attempted Cross-Domain TransferEach transfer record identifies the source Security Domain, destination Security Domain, transferred information, transfer authorization, and transfer result</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ext:p text:style-name="Text_20_body">This requirement page should retain the stable requirement identifier <text:span text:style-name="Source_20_Text">OR-003f</text:span>.</text:p>
      <text:p text:style-name="Text_20_body">This page is a leaf requirement page and omits a trailing <text:span text:style-name="Source_20_Text">:start</text:span> from its namespace.</text:p>
      <text:p text:style-name="Text_20_body">OR-003f governs whether information may cross a Security Domain boundary. It does not define the detailed processing steps performed by a Cross-Domain Transfer mechanism.</text:p>
      <text:p text:style-name="Text_20_body">The responsible authority establishes:</text:p>
      <text:p text:style-name="Text_20_body">The authorized source Security DomainThe authorized destination Security DomainThe information authorized for transferThe authorized transfer mechanismThe transfer directionThe conditions governing transfer authorizationThe evidence required to demonstrate authorizationChanges to the Statement should preserve:</text:p>
      <text:a xlink:type="simple" xlink:href="https://wiki.didosolutions.com/dido/99_annexes/annex-b-terms-and-definitions/c/crucible" text:style-name="Internet_20_link" text:visited-style-name="Visited_20_Internet_20_Link">Crucible</text:a>
      <text:p text:style-name="Text_20_body"> as the responsible actorTransfer as the controlled behaviorInformation as the transferred objectDistinct Security Domains as the source and destination contextsAn authorized <text:a xlink:type="simple" xlink:href="https://wiki.didosolutions.com/dido/99_annexes/annex-b-terms-and-definitions/c/cross-domain_transfer" text:style-name="Internet_20_link" text:visited-style-name="Visited_20_Internet_20_Link">Cross-Domain Transfer</text:a> as the required transfer pathRequirements governing whether information is authorized within a Security Domain should remain in OR-003d — Security Domain Information Enforcement.</text:p>
      <text:p text:style-name="Text_20_body">Requirements governing the permitted handling of information should remain in OR-003e — Information Handling Rule Enforcement.</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2-operational-requirements:or-003:or-003f#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5::52:59</meta:creation-date>
    <dc:creator>Generated</dc:creator>
    <dc:date>2026-08-24T15::52:59</dc:date>
    <dc:language>en-US</dc:language>
    <meta:editing-cycles>1</meta:editing-cycles>
    <meta:editing-duration>PT0S</meta:editing-duration>
    <dc:title>dido:02-crusible:99-annexes:annex-c-requirements:02-operational-requirements:or-003:or-003f</dc:title>
  </office:meta>
</office:document-meta>
</file>