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2-operational-requirements:or-003:or-003d"/><text:bookmark-start text:name="__RefHeading___or-003d_security_domain_information_enforcement_1"/><text:bookmark-start text:name="or-003d_security_domain_information_enforcement"/>OR-003d — Security Domain Information Enforcement<text:bookmark-end text:name="__RefHeading___or-003d_security_domain_information_enforcement_1"/><text:bookmark-end text:name="or-003d_security_domain_information_enforcement"/></text:h>
      <text:p text:style-name="Text_20_body"><text:a xlink:type="simple" xlink:href="https://wiki.didosolutions.com/dido/02-crusible/99-annexes/annex-c-requirements/02-operational-requirements/or-003/start" text:style-name="Internet_20_link" text:visited-style-name="Visited_20_Internet_20_Link">Go to OR-003 — Classified and Unclassified Environ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prevent an operation from processing information not authorized within the operation's governing <text:a xlink:type="simple" xlink:href="https://wiki.didosolutions.com/dido/99_annexes/annex-b-terms-and-definitions/s/security_domain" text:style-name="Internet_20_link" text:visited-style-name="Visited_20_Internet_20_Link">Security Domain</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2-operational-requirements/or-003/start" text:style-name="Internet_20_link" text:visited-style-name="Visited_20_Internet_20_Link">OR-003 — Classified and Unclassified Environments</text:a>
      <text:p text:style-name="Text_20_body">Crucible System Requirements Specification, Version 1.1 Draft, Operational Requirements, OR-003The Original Requirement states:</text:p>
      <table:table table:style-name="Table_Quotation1">
        <table:table-column/>
        <table:table-row>
          <table:table-cell office:value-type="string" table:style-name="Cell_Quotation1">
            <text:p text:style-name="tablealignleft"> <text:span text:style-name="Emphasis">The system SHALL support classified and unclassified deployment environments.</text:span><text:a xlink:type="simple" xlink:href="https://wiki.didosolutions.com/dido/02-crusible/99-annexes/annex-b/cr-001" text:style-name="Internet_20_link" text:visited-style-name="Visited_20_Internet_20_Link">[C1]</text:a></text:p>
          </table:table-cell>
        </table:table-row>
      </table:table>
      <text:p text:style-name="Text_20_body">OR-003d isolates the obligation to prevent a Crucible operation from processing information outside the authorization boundary of its governing Security Domain.</text:p>
      <text:h text:style-name="Heading_20_2" text:outline-level="2"><text:bookmark-start text:name="__RefHeading___rationale_4"/><text:bookmark-start text:name="rationale"/>Rationale<text:bookmark-end text:name="__RefHeading___rationale_4"/><text:bookmark-end text:name="rationale"/></text:h>
      <text:p text:style-name="Text_20_body">A <text:a xlink:type="simple" xlink:href="https://wiki.didosolutions.com/dido/99_annexes/annex-b-terms-and-definitions/c/classified_environment" text:style-name="Internet_20_link" text:visited-style-name="Visited_20_Internet_20_Link">Classified Environment</text:a> or <text:a xlink:type="simple" xlink:href="https://wiki.didosolutions.com/dido/99_annexes/annex-b-terms-and-definitions/u/unclassified_environment" text:style-name="Internet_20_link" text:visited-style-name="Visited_20_Internet_20_Link">Unclassified Environment</text:a> can contain information governed by different <text:a xlink:type="simple" xlink:href="https://wiki.didosolutions.com/dido/99_annexes/annex-b-terms-and-definitions/s/security_domain" text:style-name="Internet_20_link" text:visited-style-name="Visited_20_Internet_20_Link">Security Domains</text:a>.</text:p>
      <text:p text:style-name="Text_20_body">Execution within an authorized environment does not by itself authorize an operation to process all information present or accessible within that environment.</text:p>
      <text:p text:style-name="Text_20_body">OR-003d prevents a Crucible operation from processing information outside the information boundary established for its governing Security Domain.</text:p>
      <text:p text:style-name="Text_20_body">The responsible authority establishes the Security Domain and identifies the information authorized within it. Crucible enforces the established authorization.</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p text:style-name="Text_20_body">Crucible operations<text:a xlink:type="simple" xlink:href="https://wiki.didosolutions.com/dido/99_annexes/annex-b-terms-and-definitions/s/security_domain" text:style-name="Internet_20_link" text:visited-style-name="Visited_20_Internet_20_Link">Security Domains</text:a>Information processed by Crucible operations<text:a xlink:type="simple" xlink:href="https://wiki.didosolutions.com/dido/99_annexes/annex-b-terms-and-definitions/c/classified_environment" text:style-name="Internet_20_link" text:visited-style-name="Visited_20_Internet_20_Link">Classified Environments</text:a><text:a xlink:type="simple" xlink:href="https://wiki.didosolutions.com/dido/99_annexes/annex-b-terms-and-definitions/u/unclassified_environment" text:style-name="Internet_20_link" text:visited-style-name="Visited_20_Internet_20_Link">Unclassified Environments</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tested Crucible operation identifies its governing <text:a xlink:type="simple" xlink:href="https://wiki.didosolutions.com/dido/99_annexes/annex-b-terms-and-definitions/s/security_domain" text:style-name="Internet_20_link" text:visited-style-name="Visited_20_Internet_20_Link">Security Domain</text:a>The governing Security Domain identifies the information authorized within the domain<text:a xlink:type="simple" xlink:href="https://wiki.didosolutions.com/dido/99_annexes/annex-b-terms-and-definitions/c/crucible" text:style-name="Internet_20_link" text:visited-style-name="Visited_20_Internet_20_Link">Crucible</text:a> permits the tested operation to process information authorized within the governing Security DomainCrucible prevents the tested operation from processing information not authorized within the governing Security DomainCrucible records each denial caused by a Security Domain information restrictionEach denial record identifies the operation, governing Security Domain, requested information, and denial resul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This requirement page should retain the stable requirement identifier <text:span text:style-name="Source_20_Text">OR-003d</text:span>.</text:p>
      <text:p text:style-name="Text_20_body">This page is a leaf requirement page and omits a trailing <text:span text:style-name="Source_20_Text">:start</text:span> from its namespace.</text:p>
      <text:p text:style-name="Text_20_body">OR-003d requires enforcement of an established Security Domain information boundary. It does not require Crucible to establish, authorize, or define a Security Domain.</text:p>
      <text:p text:style-name="Text_20_body">The responsible authority establishes:</text:p>
      <text:p text:style-name="Text_20_body">The Security Domain identifierThe Security Domain boundaryThe governing security policyThe information authorized within the Security DomainChanges to the Statement should preserve:</text:p>
      <text:a xlink:type="simple" xlink:href="https://wiki.didosolutions.com/dido/99_annexes/annex-b-terms-and-definitions/c/crucible" text:style-name="Internet_20_link" text:visited-style-name="Visited_20_Internet_20_Link">Crucible</text:a>
      <text:p text:style-name="Text_20_body"> as the responsible actorPrevention as the required behaviorA Crucible operation as the subject of enforcementInformation as the controlled objectThe governing <text:a xlink:type="simple" xlink:href="https://wiki.didosolutions.com/dido/99_annexes/annex-b-terms-and-definitions/s/security_domain" text:style-name="Internet_20_link" text:visited-style-name="Visited_20_Internet_20_Link">Security Domain</text:a> as the source of authorizationRequirements governing access to resources should remain in OR-003c — Security Domain Resource Enforcement.</text:p>
      <text:p text:style-name="Text_20_body">Requirements governing the permitted handling of authorized information should remain in OR-003e — Information Handling Rule Enforcement.</text:p>
      <text:p text:style-name="Text_20_body">Requirements governing movement of information between Security Domains should remain in OR-003f — Cross-Domain Transfer Control.</text:p>
      <text:p text:style-name="Text_20_body">Requirements governing user or process authorization should remain in OR-003g — Security Domain Access Control.</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2-operational-requirements:or-003:or-003d#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2::43:21</meta:creation-date>
    <dc:creator>Generated</dc:creator>
    <dc:date>2026-08-24T12::43:21</dc:date>
    <dc:language>en-US</dc:language>
    <meta:editing-cycles>1</meta:editing-cycles>
    <meta:editing-duration>PT0S</meta:editing-duration>
    <dc:title>dido:02-crusible:99-annexes:annex-c-requirements:02-operational-requirements:or-003:or-003d</dc:title>
  </office:meta>
</office:document-meta>
</file>