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2-operational-requirements:or-003:or-003c"/><text:bookmark-start text:name="__RefHeading___or-003c_security_domain_enforcement_1"/><text:bookmark-start text:name="or-003c_security_domain_enforcement"/>OR-003c — Security Domain Enforcement<text:bookmark-end text:name="__RefHeading___or-003c_security_domain_enforcement_1"/><text:bookmark-end text:name="or-003c_security_domain_enforcement"/></text:h>
      <text:p text:style-name="Text_20_body"><text:a xlink:type="simple" xlink:href="https://wiki.didosolutions.com/dido/02-crusible/99-annexes/annex-c-requirements/02-operational-requirements/or-003/start" text:style-name="Internet_20_link" text:visited-style-name="Visited_20_Internet_20_Link">Go to OR-003 — Classified and Unclassified Environ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restrict each operation to the resources and information authorized for its governing <text:a xlink:type="simple" xlink:href="https://wiki.didosolutions.com/dido/99_annexes/annex-b-terms-and-definitions/s/security_domain" text:style-name="Internet_20_link" text:visited-style-name="Visited_20_Internet_20_Link">Security Domain</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2-operational-requirements/or-003/start" text:style-name="Internet_20_link" text:visited-style-name="Visited_20_Internet_20_Link">OR-003 — Classified and Unclassified Environments</text:a>
      <text:p text:style-name="Text_20_body">Crucible System Requirements Specification, Version 1.1 Draft, Operational Requirements, OR-003The Original Requirement states:</text:p>
      <table:table table:style-name="Table_Quotation1">
        <table:table-column/>
        <table:table-row>
          <table:table-cell office:value-type="string" table:style-name="Cell_Quotation1">
            <text:p text:style-name="tablealignleft"> <text:span text:style-name="Emphasis">The system SHALL support classified and unclassified deployment environments.</text:span><text:a xlink:type="simple" xlink:href="https://wiki.didosolutions.com/dido/02-crusible/99-annexes/annex-b/cr-001" text:style-name="Internet_20_link" text:visited-style-name="Visited_20_Internet_20_Link">[C1]</text:a></text:p>
          </table:table-cell>
        </table:table-row>
      </table:table>
      <text:p text:style-name="Text_20_body">OR-003c isolates the obligation to enforce the resource and information boundaries established for the Security Domain governing a Crucible operation.</text:p>
      <text:h text:style-name="Heading_20_2" text:outline-level="2"><text:bookmark-start text:name="__RefHeading___rationale_4"/><text:bookmark-start text:name="rationale"/>Rationale<text:bookmark-end text:name="__RefHeading___rationale_4"/><text:bookmark-end text:name="rationale"/></text:h>
      <text:p text:style-name="Text_20_body">A <text:a xlink:type="simple" xlink:href="https://wiki.didosolutions.com/dido/99_annexes/annex-b-terms-and-definitions/c/classified_environment" text:style-name="Internet_20_link" text:visited-style-name="Visited_20_Internet_20_Link">Classified Environment</text:a> or <text:a xlink:type="simple" xlink:href="https://wiki.didosolutions.com/dido/99_annexes/annex-b-terms-and-definitions/u/unclassified_environment" text:style-name="Internet_20_link" text:visited-style-name="Visited_20_Internet_20_Link">Unclassified Environment</text:a> can contain multiple <text:a xlink:type="simple" xlink:href="https://wiki.didosolutions.com/dido/99_annexes/annex-b-terms-and-definitions/s/security_domain" text:style-name="Internet_20_link" text:visited-style-name="Visited_20_Internet_20_Link">Security Domains</text:a> governed by different security policies, authorities, missions, compartments, or release restrictions.</text:p>
      <text:p text:style-name="Text_20_body">Successful operation within an environment does not by itself demonstrate that an operation remained within its authorized Security Domain.</text:p>
      <text:p text:style-name="Text_20_body">OR-003c requires <text:a xlink:type="simple" xlink:href="https://wiki.didosolutions.com/dido/99_annexes/annex-b-terms-and-definitions/c/crucible" text:style-name="Internet_20_link" text:visited-style-name="Visited_20_Internet_20_Link">Crucible</text:a> to enforce the resource and information boundaries of the Security Domain governing each operation.</text:p>
      <text:p text:style-name="Text_20_body">The responsible authority establishes the Security Domain, its boundary, and its authorizations. Crucible enforces those established authorizations and does not create the Security Domain through execution of this requirement.</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s/security_domain" text:style-name="Internet_20_link" text:visited-style-name="Visited_20_Internet_20_Link">Security Domains</text:a>
      <text:p text:style-name="Text_20_body">Crucible operationsInformation processed by Crucible operationsResources accessed by Crucible operations<text:a xlink:type="simple" xlink:href="https://wiki.didosolutions.com/dido/99_annexes/annex-b-terms-and-definitions/c/classified_environment" text:style-name="Internet_20_link" text:visited-style-name="Visited_20_Internet_20_Link">Classified Environments</text:a><text:a xlink:type="simple" xlink:href="https://wiki.didosolutions.com/dido/99_annexes/annex-b-terms-and-definitions/u/unclassified_environment" text:style-name="Internet_20_link" text:visited-style-name="Visited_20_Internet_20_Link">Unclassified Environments</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tested Crucible operation identifies its governing <text:a xlink:type="simple" xlink:href="https://wiki.didosolutions.com/dido/99_annexes/annex-b-terms-and-definitions/s/security_domain" text:style-name="Internet_20_link" text:visited-style-name="Visited_20_Internet_20_Link">Security Domain</text:a>The governing Security Domain identifies the resources authorized for the tested operationThe governing Security Domain identifies the information authorized for the tested operation<text:a xlink:type="simple" xlink:href="https://wiki.didosolutions.com/dido/99_annexes/annex-b-terms-and-definitions/c/crucible" text:style-name="Internet_20_link" text:visited-style-name="Visited_20_Internet_20_Link">Crucible</text:a> permits the tested operation to access resources authorized for the governing Security DomainCrucible permits the tested operation to process information authorized for the governing Security DomainCrucible denies the tested operation access to resources not authorized for the governing Security DomainCrucible denies the tested operation access to information not authorized for the governing Security DomainCrucible records each denial caused by a Security Domain restrictionEach denial record identifies the operation, governing Security Domain, requested resource or information, and denial resul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This requirement page should retain the stable requirement identifier <text:span text:style-name="Source_20_Text">OR-003c</text:span>.</text:p>
      <text:p text:style-name="Text_20_body">This page is a leaf requirement page and omits a trailing <text:span text:style-name="Source_20_Text">:start</text:span> from its namespace.</text:p>
      <text:p text:style-name="Text_20_body">OR-003c requires enforcement of an established Security Domain. It does not require Crucible to establish, authorize, or define a Security Domain.</text:p>
      <text:p text:style-name="Text_20_body">The responsible authority establishes:</text:p>
      <text:p text:style-name="Text_20_body">The Security Domain identifierThe Security Domain boundaryThe governing security policyThe authorized resourcesThe authorized informationThe entities permitted to operate within the Security DomainChanges to the Statement should preserve:</text:p>
      <text:a xlink:type="simple" xlink:href="https://wiki.didosolutions.com/dido/99_annexes/annex-b-terms-and-definitions/c/crucible" text:style-name="Internet_20_link" text:visited-style-name="Visited_20_Internet_20_Link">Crucible</text:a>
      <text:p text:style-name="Text_20_body"> as the responsible actorRestriction as the required behaviorEach Crucible operation as the subject of enforcementThe governing <text:a xlink:type="simple" xlink:href="https://wiki.didosolutions.com/dido/99_annexes/annex-b-terms-and-definitions/s/security_domain" text:style-name="Internet_20_link" text:visited-style-name="Visited_20_Internet_20_Link">Security Domain</text:a> as the source of authorizationResources and information as the objects governed by the restrictionRequirements governing user or process authorization should remain in OR-003f — Security Domain Access Control.</text:p>
      <text:p text:style-name="Text_20_body">Requirements governing the handling of authorized information should remain in OR-003d — Information Handling Rule Enforcement.</text:p>
      <text:p text:style-name="Text_20_body">Requirements governing movement between Security Domains should remain in OR-003e — Cross-Domain Transfer Control.</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2-operational-requirements:or-003:or-003c#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8::48:49</meta:creation-date>
    <dc:creator>Generated</dc:creator>
    <dc:date>2026-08-24T08::48:49</dc:date>
    <dc:language>en-US</dc:language>
    <meta:editing-cycles>1</meta:editing-cycles>
    <meta:editing-duration>PT0S</meta:editing-duration>
    <dc:title>dido:02-crusible:99-annexes:annex-c-requirements:02-operational-requirements:or-003:or-003c</dc:title>
  </office:meta>
</office:document-meta>
</file>