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3:or-003a"/><text:bookmark-start text:name="__RefHeading___or-003a_classified_environment_operations_1"/><text:bookmark-start text:name="or-003a_classified_environment_operations"/>OR-003a — Classified Environment Operations<text:bookmark-end text:name="__RefHeading___or-003a_classified_environment_operations_1"/><text:bookmark-end text:name="or-003a_classified_environment_operations"/></text:h>
      <text:p text:style-name="Text_20_body"><text:a xlink:type="simple" xlink:href="https://wiki.didosolutions.com/dido/02-crusible/99-annexes/annex-c-requirements/02-operational-requirements/or-003/start" text:style-name="Internet_20_link" text:visited-style-name="Visited_20_Internet_20_Link">Go to OR-003 — Classified and Unclassified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each selected <text:a xlink:type="simple" xlink:href="https://wiki.didosolutions.com/dido/99_annexes/annex-b-terms-and-definitions/o/operational_lifecycle" text:style-name="Internet_20_link" text:visited-style-name="Visited_20_Internet_20_Link">Operational Lifecycle</text:a> activity within a <text:a xlink:type="simple" xlink:href="https://wiki.didosolutions.com/dido/99_annexes/annex-b-terms-and-definitions/c/classified_environment" text:style-name="Internet_20_link" text:visited-style-name="Visited_20_Internet_20_Link">Classified Environmen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3/start" text:style-name="Internet_20_link" text:visited-style-name="Visited_20_Internet_20_Link">OR-003 — Classified and Unclassified Environments</text:a>
      <text:p text:style-name="Text_20_body">Crucible System Requirements Specification, Version 1.1 Draft, Operational Requirements, OR-003The Original Requirement states:</text:p>
      <table:table table:style-name="Table_Quotation1">
        <table:table-column/>
        <table:table-row>
          <table:table-cell office:value-type="string" table:style-name="Cell_Quotation1">
            <text:p text:style-name="tablealignleft"> <text:span text:style-name="Emphasis">The system SHALL support classified and unclassified deployment environments.</text:span><text:a xlink:type="simple" xlink:href="https://wiki.didosolutions.com/dido/02-crusible/99-annexes/annex-b/cr-001" text:style-name="Internet_20_link" text:visited-style-name="Visited_20_Internet_20_Link">[C1]</text:a></text:p>
          </table:table-cell>
        </table:table-row>
      </table:table>
      <text:p text:style-name="Text_20_body">OR-003a isolates the obligation to execute Operational Lifecycle activities within a Classified Environment from the separate obligation to execute those activities within an Unclassified Environment.</text:p>
      <text:h text:style-name="Heading_20_2" text:outline-level="2"><text:bookmark-start text:name="__RefHeading___rationale_4"/><text:bookmark-start text:name="rationale"/>Rationale<text:bookmark-end text:name="__RefHeading___rationale_4"/><text:bookmark-end text:name="rationale"/></text:h>
      <text:p text:style-name="Text_20_body">A Classified Environment imposes authorization, access, information-handling, transfer, auditing, and operational constraints that can differ from those governing an Unclassified Environment.</text:p>
      <text:p text:style-name="Text_20_body">Crucible must execute its selected Operational Lifecycle activities within those constraints rather than treating classified operation as an extension of ordinary deployment.</text:p>
      <text:p text:style-name="Text_20_body">Selected Operational Lifecycle activities can include:</text:p>
      <text:p text:style-name="Text_20_body">Description retrievalBaseline compositionDependency acquisition or importMachine Image constructionSecurity hardeningCompliance assessmentInfrastructure DeploymentDeployment ValidationEvidence generationMaintenanceUpdateCross-Domain TransferRetirementThe governing requirements for a Classified Environment can depend on:</text:p>
      <text:p text:style-name="Text_20_body">The authorized <text:a xlink:type="simple" xlink:href="https://wiki.didosolutions.com/dido/99_annexes/annex-b-terms-and-definitions/s/security_classification" text:style-name="Internet_20_link" text:visited-style-name="Visited_20_Internet_20_Link">Security Classification</text:a>The governing <text:a xlink:type="simple" xlink:href="https://wiki.didosolutions.com/dido/99_annexes/annex-b-terms-and-definitions/s/security_domain" text:style-name="Internet_20_link" text:visited-style-name="Visited_20_Internet_20_Link">Security Domain</text:a>The responsible <text:a xlink:type="simple" xlink:href="https://wiki.didosolutions.com/dido/99_annexes/annex-b-terms-and-definitions/c/classification_authority" text:style-name="Internet_20_link" text:visited-style-name="Visited_20_Internet_20_Link">Classification Authority</text:a>Access restrictions<text:a xlink:type="simple" xlink:href="https://wiki.didosolutions.com/dido/99_annexes/annex-b-terms-and-definitions/i/information_handling_rules" text:style-name="Internet_20_link" text:visited-style-name="Visited_20_Internet_20_Link">Information Handling Rules</text:a>Authorized <text:a xlink:type="simple" xlink:href="https://wiki.didosolutions.com/dido/99_annexes/annex-b-terms-and-definitions/c/cross-domain_transfer" text:style-name="Internet_20_link" text:visited-style-name="Visited_20_Internet_20_Link">Cross-Domain Transfer</text:a> mechanismsSecurity and Compliance BaselinesConnectivity restrictionsAudit and Evidence requirementsOR-003a establishes the requirement to execute the selected activities within a Classified Environment. Separate requirements govern Security Domain enforcement, Information Handling Rule enforcement, Cross-Domain Transfer control, and access control.</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lassified_environment" text:style-name="Internet_20_link" text:visited-style-name="Visited_20_Internet_20_Link">Classified Environments</text:a>
      <text:a xlink:type="simple" xlink:href="https://wiki.didosolutions.com/dido/99_annexes/annex-b-terms-and-definitions/o/operational_lifecycle" text:style-name="Internet_20_link" text:visited-style-name="Visited_20_Internet_20_Link">Operational Lifecycles</text:a>
      <text:a xlink:type="simple" xlink:href="https://wiki.didosolutions.com/dido/99_annexes/annex-b-terms-and-definitions/s/security_classification" text:style-name="Internet_20_link" text:visited-style-name="Visited_20_Internet_20_Link">Security Classifications</text:a>
      <text:a xlink:type="simple" xlink:href="https://wiki.didosolutions.com/dido/99_annexes/annex-b-terms-and-definitions/s/security_domain" text:style-name="Internet_20_link" text:visited-style-name="Visited_20_Internet_20_Link">Security Domains</text:a>
      <text:a xlink:type="simple" xlink:href="https://wiki.didosolutions.com/dido/99_annexes/annex-b-terms-and-definitions/c/classification_authority" text:style-name="Internet_20_link" text:visited-style-name="Visited_20_Internet_20_Link">Classification Authorities</text:a>
      <text:a xlink:type="simple" xlink:href="https://wiki.didosolutions.com/dido/99_annexes/annex-b-terms-and-definitions/i/information_handling_rules" text:style-name="Internet_20_link" text:visited-style-name="Visited_20_Internet_20_Link">Information Handling Rules</text:a>
      <text:a xlink:type="simple" xlink:href="https://wiki.didosolutions.com/dido/99_annexes/annex-b-terms-and-definitions/c/cross-domain_transfer" text:style-name="Internet_20_link" text:visited-style-name="Visited_20_Internet_20_Link">Cross-Domain Transfers</text:a>
      <text:a xlink:type="simple" xlink:href="https://wiki.didosolutions.com/dido/99_annexes/annex-b-terms-and-definitions/c/crucible_description" text:style-name="Internet_20_link" text:visited-style-name="Visited_20_Internet_20_Link">Crucible Descriptions</text:a>
      <text:a xlink:type="simple" xlink:href="https://wiki.didosolutions.com/dido/99_annexes/annex-b-terms-and-definitions/i/infrastructure_baseline" text:style-name="Internet_20_link" text:visited-style-name="Visited_20_Internet_20_Link">Infrastructure Baselines</text:a>
      <text:a xlink:type="simple" xlink:href="https://wiki.didosolutions.com/dido/99_annexes/annex-b-terms-and-definitions/s/security_baseline" text:style-name="Internet_20_link" text:visited-style-name="Visited_20_Internet_20_Link">Security Baselines</text:a>
      <text:a xlink:type="simple" xlink:href="https://wiki.didosolutions.com/dido/99_annexes/annex-b-terms-and-definitions/c/compliance_baseline" text:style-name="Internet_20_link" text:visited-style-name="Visited_20_Internet_20_Link">Compliance Baselines</text:a>
      <text:a xlink:type="simple" xlink:href="https://wiki.didosolutions.com/dido/99_annexes/annex-b-terms-and-definitions/m/machine_image" text:style-name="Internet_20_link" text:visited-style-name="Visited_20_Internet_20_Link">Machine Images</text:a>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i/infrastructure_deployment" text:style-name="Internet_20_link" text:visited-style-name="Visited_20_Internet_20_Link">Infrastructure Deployments</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a/auditability" text:style-name="Internet_20_link" text:visited-style-name="Visited_20_Internet_20_Link">Auditability</text:a>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tested environment is an authorized <text:a xlink:type="simple" xlink:href="https://wiki.didosolutions.com/dido/99_annexes/annex-b-terms-and-definitions/c/classified_environment" text:style-name="Internet_20_link" text:visited-style-name="Visited_20_Internet_20_Link">Classified Environment</text:a>The tested Classified Environment identifies the Security Classifications it is authorized to handleThe tested Classified Environment identifies its governing Security DomainThe selected Operational Lifecycle activities are identified before execution<text:a xlink:type="simple" xlink:href="https://wiki.didosolutions.com/dido/99_annexes/annex-b-terms-and-definitions/c/crucible" text:style-name="Internet_20_link" text:visited-style-name="Visited_20_Internet_20_Link">Crucible</text:a> initiates each selected Operational Lifecycle activity within the Classified EnvironmentCrucible completes each selected Operational Lifecycle activity that satisfies its initiation and execution conditionsCrucible records the result of each selected Operational Lifecycle activityCrucible records any activity it rejects, blocks, or terminatesEach activity record identifies the Classified Environment in which execution occurredEach activity record identifies the governing Security DomainEach activity record preserves <text:a xlink:type="simple" xlink:href="https://wiki.didosolutions.com/dido/99_annexes/annex-b-terms-and-definitions/a/auditability" text:style-name="Internet_20_link" text:visited-style-name="Visited_20_Internet_20_Link">Auditability</text:a>, <text:a xlink:type="simple" xlink:href="https://wiki.didosolutions.com/dido/99_annexes/annex-b-terms-and-definitions/p/provenance" text:style-name="Internet_20_link" text:visited-style-name="Visited_20_Internet_20_Link">Provenance</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3a</text:span>.</text:p>
      <text:p text:style-name="Text_20_body">This page is a leaf requirement page and omits a trailing <text:span text:style-name="Source_20_Text">:start</text:span> from its namespace.</text:p>
      <text:p text:style-name="Text_20_body">OR-003a addresses execution of selected Operational Lifecycle activities within a Classified Environment.</text:p>
      <text:p text:style-name="Text_20_body">Separate child requirements address:</text:p>
      <text:p text:style-name="Text_20_body">Unclassified Environment operationsSecurity Domain enforcementInformation Handling Rule enforcementCross-Domain Transfer controlSecurity Domain access control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Execution as the required behaviorEach selected Operational Lifecycle activity as the subject of executionA Classified Environment as the operating context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3:or-003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10:34</meta:creation-date>
    <dc:creator>Generated</dc:creator>
    <dc:date>2026-08-24T15::10:34</dc:date>
    <dc:language>en-US</dc:language>
    <meta:editing-cycles>1</meta:editing-cycles>
    <meta:editing-duration>PT0S</meta:editing-duration>
    <dc:title>dido:02-crusible:99-annexes:annex-c-requirements:02-operational-requirements:or-003:or-003a</dc:title>
  </office:meta>
</office:document-meta>
</file>