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2-operational-requirements:or-002:start"/><text:bookmark-start text:name="__RefHeading___or-002_deployment_environments_1"/><text:bookmark-start text:name="or-002_deployment_environments"/>OR-002 — Deployment Environments<text:bookmark-end text:name="__RefHeading___or-002_deployment_environments_1"/><text:bookmark-end text:name="or-002_deployment_environments"/></text:h>
      <text:p text:style-name="Text_20_body"><text:a xlink:type="simple" xlink:href="https://wiki.didosolutions.com/dido/02-crusible/99-annexes/annex-c-requirements/02-operational-requirements/start" text:style-name="Internet_20_link" text:visited-style-name="Visited_20_Internet_20_Link">Go to Operational Requirements</text:a></text:p>
      <text:h text:style-name="Heading_20_2" text:outline-level="2"><text:bookmark-start text:name="__RefHeading___original_requirement_2"/><text:bookmark-start text:name="original_requirement"/>Original Requirement<text:bookmark-end text:name="__RefHeading___original_requirement_2"/><text:bookmark-end text:name="original_requirement"/></text:h>
      <table:table table:style-name="Table_Quotation1">
        <table:table-column/>
        <table:table-row>
          <table:table-cell office:value-type="string" table:style-name="Cell_Quotation1">
            <text:p text:style-name="tablealignleft"> <text:span text:style-name="Emphasis">The system SHALL support deployment into:</text:span><text:line-break/><text:line-break/>   * <text:span text:style-name="Emphasis">AWS</text:span><text:line-break/>   * <text:span text:style-name="Emphasis">Azure</text:span><text:line-break/>   * <text:span text:style-name="Emphasis">Google Cloud Platform</text:span><text:line-break/>   * <text:span text:style-name="Emphasis">VMware</text:span><text:line-break/>   * <text:span text:style-name="Emphasis">OpenShift</text:span><text:line-break/>   * <text:span text:style-name="Emphasis">Kubernetes</text:span><text:line-break/>   * <text:span text:style-name="Emphasis">Bare Metal Infrastructure</text:span><text:line-break/>   * <text:span text:style-name="Emphasis">Air-Gapped Environments</text:span><text:a xlink:type="simple" xlink:href="https://wiki.didosolutions.com/dido/02-crusible/99-annexes/annex-b/cr-001" text:style-name="Internet_20_link" text:visited-style-name="Visited_20_Internet_20_Link">[C1]</text:a></text:p>
          </table:table-cell>
        </table:table-row>
      </table:table>
      <text:h text:style-name="Heading_20_2" text:outline-level="2"><text:bookmark-start text:name="__RefHeading___assessment_of_original_requirement_3"/><text:bookmark-start text:name="assessment_of_original_requirement"/>Assessment of Original Requirement<text:bookmark-end text:name="__RefHeading___assessment_of_original_requirement_3"/><text:bookmark-end text:name="assessment_of_original_requirement"/></text:h>
      <text:p text:style-name="Text_20_body">The Original Requirement identifies the intended range of deployment platforms, infrastructure categories, and operating conditions but does not define independently testable behavior.</text:p>
      <text:p text:style-name="Text_20_body">The following findings apply:</text:p>
      <text:p text:style-name="Text_20_body"><text:span text:style-name="Strong_20_Emphasis">The system</text:span> does not use the defined system name <text:a xlink:type="simple" xlink:href="https://wiki.didosolutions.com/dido/99_annexes/annex-b-terms-and-definitions/c/crucible" text:style-name="Internet_20_link" text:visited-style-name="Visited_20_Internet_20_Link">Crucible</text:a><text:span text:style-name="Strong_20_Emphasis">Support</text:span> is a weak verb that does not identify observable behavior<text:span text:style-name="Strong_20_Emphasis">Deployment into</text:span> does not identify the deployed resources or the selected destinationThe listed entries do not represent one architectural categoryThe Original Requirement does not identify how deployment success is assessedThe Original Requirement does not require preservation of the assessment resultThe decomposition separates:</text:p>
      <text:p text:style-name="Text_20_body">Deployment to a selected supported targetAssessment of the completed DeploymentRecording of the Deployment acceptance resultThe decomposition preserves <text:span text:style-name="Source_20_Text">OR-002</text:span> as the parent requirement identifier. Each proposed replacement requirement receives a lettered identifier and a separate leaf requirement page.</text:p>
      <text:h text:style-name="Heading_20_2" text:outline-level="2"><text:bookmark-start text:name="__RefHeading___proposed_statements_4"/><text:bookmark-start text:name="proposed_statements"/>Proposed Statements<text:bookmark-end text:name="__RefHeading___proposed_statements_4"/><text:bookmark-end text:name="proposed_statements"/></text:h>
      <text:p text:style-name="Text_20_body">The Original Requirement is decomposed into the following proposed replacement requirements:</text:p>
      <text:h text:style-name="Heading_20_2" text:outline-level="2"><text:bookmark-start text:name="__RefHeading___requirement_status_5"/><text:bookmark-start text:name="requirement_status"/>Requirement Status<text:bookmark-end text:name="__RefHeading___requirement_status_5"/><text:bookmark-end text:name="requirement_status"/></text:h>
      <text:p text:style-name="Horizontal_20_Line"/>
      <text:h text:style-name="Heading_20_2" text:outline-level="2"><text:bookmark-start text:name="__RefHeading___issues_6"/><text:bookmark-start text:name="issues"/>Issues<text:bookmark-end text:name="__RefHeading___issues_6"/><text:bookmark-end text:name="issues"/></text:h>
      <text:p text:style-name="Horizontal_20_Line"/>
      <text:h text:style-name="Heading_20_2" text:outline-level="2"><text:bookmark-start text:name="__RefHeading___notes_for_editors_7"/><text:bookmark-start text:name="notes_for_editors"/>Notes for Editors<text:bookmark-end text:name="__RefHeading___notes_for_editors_7"/><text:bookmark-end text:name="notes_for_editors"/></text:h>
      <text:p text:style-name="Text_20_body">This page should retain the stable parent requirement identifier <text:span text:style-name="Source_20_Text">OR-002</text:span>.</text:p>
      <text:p text:style-name="Text_20_body">This page is a non-leaf requirement page and retains a trailing <text:span text:style-name="Source_20_Text">:start</text:span> in its namespace.</text:p>
      <text:p text:style-name="Text_20_body">The child requirements are leaf requirement pages and omit a trailing <text:span text:style-name="Source_20_Text">:start</text:span> from their namespaces.</text:p>
      <text:p text:style-name="Text_20_body">The explicit child links may be removed after the child requirement pages have been finalized because the <text:span text:style-name="Source_20_Text">indexmenu</text:span> displays the pages within the OR-002 namespace.</text:p>
      <text:p text:style-name="Text_20_body">The proposed child Statements should preserve the following intent:</text:p>
      <text:p text:style-name="Text_20_body">OR-002a requires <text:a xlink:type="simple" xlink:href="https://wiki.didosolutions.com/dido/99_annexes/annex-b-terms-and-definitions/c/crucible" text:style-name="Internet_20_link" text:visited-style-name="Visited_20_Internet_20_Link">Crucible</text:a> to deploy the <text:a xlink:type="simple" xlink:href="https://wiki.didosolutions.com/dido/99_annexes/annex-b-terms-and-definitions/i/infrastructure_resource" text:style-name="Internet_20_link" text:visited-style-name="Visited_20_Internet_20_Link">Infrastructure Resources</text:a> specified by a <text:a xlink:type="simple" xlink:href="https://wiki.didosolutions.com/dido/99_annexes/annex-b-terms-and-definitions/d/deployment_description" text:style-name="Internet_20_link" text:visited-style-name="Visited_20_Internet_20_Link">Deployment Description</text:a> to the selected supported <text:a xlink:type="simple" xlink:href="https://wiki.didosolutions.com/dido/99_annexes/annex-b-terms-and-definitions/d/deployment_target" text:style-name="Internet_20_link" text:visited-style-name="Visited_20_Internet_20_Link">Deployment Target</text:a>OR-002b requires Crucible to assess each completed <text:a xlink:type="simple" xlink:href="https://wiki.didosolutions.com/dido/99_annexes/annex-b-terms-and-definitions/d/deployment" text:style-name="Internet_20_link" text:visited-style-name="Visited_20_Internet_20_Link">Deployment</text:a> against the Acceptance Criteria defined for the selected Deployment TargetOR-002c requires Crucible to record whether each completed Deployment satisfies those Acceptance CriteriaThe Original Requirement should not be marked as superseded until the requirement owner approves the three child requirements and confirms that they collectively preserve its complete inten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0::57:52</meta:creation-date>
    <dc:creator>Generated</dc:creator>
    <dc:date>2026-08-24T00::57:52</dc:date>
    <dc:language>en-US</dc:language>
    <meta:editing-cycles>1</meta:editing-cycles>
    <meta:editing-duration>PT0S</meta:editing-duration>
    <dc:title>dido:02-crusible:99-annexes:annex-c-requirements:02-operational-requirements:or-002:start</dc:title>
  </office:meta>
</office:document-meta>
</file>