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2:or-002a"/><text:bookmark-start text:name="__RefHeading___or-002a_deployment_to_a_supported_target_1"/><text:bookmark-start text:name="or-002a_deployment_to_a_supported_target"/>OR-002a — Deployment to a Supported Target<text:bookmark-end text:name="__RefHeading___or-002a_deployment_to_a_supported_target_1"/><text:bookmark-end text:name="or-002a_deployment_to_a_supported_target"/></text:h>
      <text:p text:style-name="Text_20_body"><text:a xlink:type="simple" xlink:href="https://wiki.didosolutions.com/dido/02-crusible/99-annexes/annex-c-requirements/02-operational-requirements/or-002/start" text:style-name="Internet_20_link" text:visited-style-name="Visited_20_Internet_20_Link">Go to OR-002 — Deployment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deploy the <text:a xlink:type="simple" xlink:href="https://wiki.didosolutions.com/dido/99_annexes/annex-b-terms-and-definitions/i/infrastructure_resource" text:style-name="Internet_20_link" text:visited-style-name="Visited_20_Internet_20_Link">Infrastructure Resources</text:a> specified by a <text:a xlink:type="simple" xlink:href="https://wiki.didosolutions.com/dido/99_annexes/annex-b-terms-and-definitions/d/deployment_description" text:style-name="Internet_20_link" text:visited-style-name="Visited_20_Internet_20_Link">Deployment Description</text:a> to the selected supported <text:a xlink:type="simple" xlink:href="https://wiki.didosolutions.com/dido/99_annexes/annex-b-terms-and-definitions/d/deployment_target" text:style-name="Internet_20_link" text:visited-style-name="Visited_20_Internet_20_Link">Deployment Targe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2/start" text:style-name="Internet_20_link" text:visited-style-name="Visited_20_Internet_20_Link">OR-002 — Deployment Environments</text:a>
      <text:p text:style-name="Text_20_body">Crucible System Requirements Specification, Version 1.1 Draft, Operational Requirements, OR-002The Original Requirement states:</text:p>
      <table:table table:style-name="Table_Quotation1">
        <table:table-column/>
        <table:table-row>
          <table:table-cell office:value-type="string" table:style-name="Cell_Quotation1">
            <text:p text:style-name="tablealignleft"> <text:span text:style-name="Emphasis">The system SHALL support deployment into:</text:span><text:line-break/><text:line-break/>   * <text:span text:style-name="Emphasis">AWS</text:span><text:line-break/>   * <text:span text:style-name="Emphasis">Azure</text:span><text:line-break/>   * <text:span text:style-name="Emphasis">Google Cloud Platform</text:span><text:line-break/>   * <text:span text:style-name="Emphasis">VMware</text:span><text:line-break/>   * <text:span text:style-name="Emphasis">OpenShift</text:span><text:line-break/>   * <text:span text:style-name="Emphasis">Kubernetes</text:span><text:line-break/>   * <text:span text:style-name="Emphasis">Bare Metal Infrastructure</text:span><text:line-break/>   * <text:span text:style-name="Emphasis">Air-Gapped Environments</text:span><text:a xlink:type="simple" xlink:href="https://wiki.didosolutions.com/dido/02-crusible/99-annexes/annex-b/cr-001" text:style-name="Internet_20_link" text:visited-style-name="Visited_20_Internet_20_Link">[C1]</text:a></text:p>
          </table:table-cell>
        </table:table-row>
      </table:table>
      <text:p text:style-name="Text_20_body">OR-002a replaces the weak phrase <text:span text:style-name="Strong_20_Emphasis">support deployment into</text:span> with the observable behavior <text:span text:style-name="Strong_20_Emphasis">deploy</text:span> and identifies the deployed resources and selected destinatio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d/deployment_platform" text:style-name="Internet_20_link" text:visited-style-name="Visited_20_Internet_20_Link">Deployment Platform</text:a> identifies a platform type or technology. A <text:a xlink:type="simple" xlink:href="https://wiki.didosolutions.com/dido/99_annexes/annex-b-terms-and-definitions/d/deployment_target" text:style-name="Internet_20_link" text:visited-style-name="Visited_20_Internet_20_Link">Deployment Target</text:a> identifies a specific configured destination that uses a Deployment Platform.</text:p>
      <text:p text:style-name="Text_20_body">A deployment therefore requires Crucible to act on a selected Deployment Target rather than on a general platform category.</text:p>
      <text:p text:style-name="Text_20_body">OR-002a requires Crucible to deploy the Infrastructure Resources identified by the Deployment Description only after the selected Deployment Target has been identified as supported.</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loyment_description" text:style-name="Internet_20_link" text:visited-style-name="Visited_20_Internet_20_Link">Deployment Descriptions</text:a>
      <text:a xlink:type="simple" xlink:href="https://wiki.didosolutions.com/dido/99_annexes/annex-b-terms-and-definitions/i/infrastructure_resource" text:style-name="Internet_20_link" text:visited-style-name="Visited_20_Internet_20_Link">Infrastructure Resources</text:a>
      <text:a xlink:type="simple" xlink:href="https://wiki.didosolutions.com/dido/99_annexes/annex-b-terms-and-definitions/d/deployment_target" text:style-name="Internet_20_link" text:visited-style-name="Visited_20_Internet_20_Link">Deployment Targets</text:a>
      <text:a xlink:type="simple" xlink:href="https://wiki.didosolutions.com/dido/99_annexes/annex-b-terms-and-definitions/d/deployment_target_catalog" text:style-name="Internet_20_link" text:visited-style-name="Visited_20_Internet_20_Link">Deployment Target Catalog</text:a>
      <text:a xlink:type="simple" xlink:href="https://wiki.didosolutions.com/dido/99_annexes/annex-b-terms-and-definitions/d/deployment_platform" text:style-name="Internet_20_link" text:visited-style-name="Visited_20_Internet_20_Link">Deployment Platforms</text:a>
      <text:a xlink:type="simple" xlink:href="https://wiki.didosolutions.com/dido/99_annexes/annex-b-terms-and-definitions/d/deployment" text:style-name="Internet_20_link" text:visited-style-name="Visited_20_Internet_20_Link">Deployment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sted <text:a xlink:type="simple" xlink:href="https://wiki.didosolutions.com/dido/99_annexes/annex-b-terms-and-definitions/d/deployment_description" text:style-name="Internet_20_link" text:visited-style-name="Visited_20_Internet_20_Link">Deployment Description</text:a> identifies the Infrastructure Resources selected for deploymentThe tested Deployment identifies a selected <text:a xlink:type="simple" xlink:href="https://wiki.didosolutions.com/dido/99_annexes/annex-b-terms-and-definitions/d/deployment_target" text:style-name="Internet_20_link" text:visited-style-name="Visited_20_Internet_20_Link">Deployment Target</text:a>The selected Deployment Target is identified as supported<text:a xlink:type="simple" xlink:href="https://wiki.didosolutions.com/dido/99_annexes/annex-b-terms-and-definitions/c/crucible" text:style-name="Internet_20_link" text:visited-style-name="Visited_20_Internet_20_Link">Crucible</text:a> deploys the specified Infrastructure Resources to the selected supported Deployment TargetCrucible does not deploy the specified Infrastructure Resources to a Deployment Target that is not identified as supportedThe Deployment record identifies the Deployment DescriptionThe Deployment record identifies the deployed Infrastructure ResourcesThe Deployment record identifies the selected Deployment TargetThe Deployment record identifies the Deployment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2a</text:span>.</text:p>
      <text:p text:style-name="Text_20_body">This page is a leaf requirement page and omits a trailing <text:span text:style-name="Source_20_Text">:start</text:span> from its namespace.</text:p>
      <text:p text:style-name="Text_20_body">OR-002a governs deployment to a selected supported Deployment Target.</text:p>
      <text:p text:style-name="Text_20_body">Separate requirements govern:</text:p>
      <text:p text:style-name="Text_20_body">Assessment of the completed Deployment against the Acceptance Criteria defined for the selected Deployment TargetRecording of the Deployment acceptance result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Deployment as the required behaviorThe Infrastructure Resources specified by a Deployment Description as the deployed subjectThe selected supported Deployment Target as the destination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2:or-002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52:09</meta:creation-date>
    <dc:creator>Generated</dc:creator>
    <dc:date>2026-08-24T15::52:09</dc:date>
    <dc:language>en-US</dc:language>
    <meta:editing-cycles>1</meta:editing-cycles>
    <meta:editing-duration>PT0S</meta:editing-duration>
    <dc:title>dido:02-crusible:99-annexes:annex-c-requirements:02-operational-requirements:or-002:or-002a</dc:title>
  </office:meta>
</office:document-meta>
</file>