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1:start"/><text:bookmark-start text:name="__RefHeading___or-001_operation_by_identified_user_categories_1"/><text:bookmark-start text:name="or-001_operation_by_identified_user_categories"/>OR-001 — Operation by Identified User Categories<text:bookmark-end text:name="__RefHeading___or-001_operation_by_identified_user_categories_1"/><text:bookmark-end text:name="or-001_operation_by_identified_user_categories"/></text:h>
      <text:p text:style-name="Text_20_body"><text:a xlink:type="simple" xlink:href="https://wiki.didosolutions.com/dido/02-crusible/99-annexes/annex-c-requirements/02-operational-requirements/start" text:style-name="Internet_20_link" text:visited-style-name="Visited_20_Internet_20_Link">Go to Operational Requirements</text:a></text:p>
      <text:h text:style-name="Heading_20_2" text:outline-level="2"><text:bookmark-start text:name="__RefHeading___original_requirement_2"/><text:bookmark-start text:name="original_requirement"/>Original Requirement<text:bookmark-end text:name="__RefHeading___original_requirement_2"/><text:bookmark-end text:name="original_requirement"/></text:h>
      <table:table table:style-name="Table_Quotation1">
        <table:table-column/>
        <table:table-row>
          <table:table-cell office:value-type="string" table:style-name="Cell_Quotation1">
            <text:p text:style-name="tablealignleft"> <text:span text:style-name="Emphasis">The system SHALL support operation by:</text:span></text:p>
            <table:table table:style-name="Table_Quotation2">
              <table:table-column/>
              <table:table-row>
                <table:table-cell office:value-type="string" table:style-name="Cell_Quotation2">
                  <text:p text:style-name="tablealignleft"> <text:span text:style-name="Emphasis">Developers</text:span><text:line-break/> <text:span text:style-name="Emphasis">DevSecOps Engineers</text:span><text:line-break/> <text:span text:style-name="Emphasis">Platform Engineers</text:span><text:line-break/> <text:span text:style-name="Emphasis">System Administrators</text:span><text:line-break/> <text:span text:style-name="Emphasis">Security Engineers</text:span><text:line-break/> <text:span text:style-name="Emphasis">Compliance Officers</text:span><text:a xlink:type="simple" xlink:href="https://wiki.didosolutions.com/dido/02-crusible/99-annexes/annex-b/cr-001" text:style-name="Internet_20_link" text:visited-style-name="Visited_20_Internet_20_Link">[C1]</text:a></text:p>
                </table:table-cell>
              </table:table-row>
            </table:table>
          </table:table-cell>
        </table:table-row>
      </table:table>
      <text:h text:style-name="Heading_20_2" text:outline-level="2"><text:bookmark-start text:name="__RefHeading___assessment_of_original_requirement_3"/><text:bookmark-start text:name="assessment_of_original_requirement"/>Assessment of Original Requirement<text:bookmark-end text:name="__RefHeading___assessment_of_original_requirement_3"/><text:bookmark-end text:name="assessment_of_original_requirement"/></text:h>
      <text:p text:style-name="Text_20_body">The Original Requirement preserves the approved intent that the identified categories participate in Crucible operation, but it does not express independently testable normative statements.</text:p>
      <text:p text:style-name="Text_20_body">The following Specification Discipline and Authoring findings apply:</text:p>
      <text:p text:style-name="Text_20_body"><text:span text:style-name="Strong_20_Emphasis">The system</text:span> does not use the defined system name <text:a xlink:type="simple" xlink:href="https://wiki.didosolutions.com/dido/99_annexes/annex-b-terms-and-definitions/c/crucible" text:style-name="Internet_20_link" text:visited-style-name="Visited_20_Internet_20_Link">Crucible</text:a><text:span text:style-name="Strong_20_Emphasis">Support</text:span> is a weak verb that does not identify an observable Crucible behavior<text:span text:style-name="Strong_20_Emphasis">Operation</text:span> does not identify the Crucible operations associated with the listed categories<text:span text:style-name="Strong_20_Emphasis">Operation by</text:span> does not identify the relationship between each listed category and each Crucible operationThe word <text:span text:style-name="Strong_20_Emphasis">operation</text:span> is grammatically valid as a mass noun describing the general act of operating Crucible. For requirements purposes, however, the word does not identify an observable Crucible behavior.</text:p>
      <text:p text:style-name="Text_20_body">Changing <text:span text:style-name="Strong_20_Emphasis">operation</text:span> to <text:span text:style-name="Strong_20_Emphasis">operations</text:span> would indicate that multiple actions exist, but pluralization alone would not identify those actions or associate them with the listed categories.</text:p>
      <text:p text:style-name="Text_20_body">The Original Requirement identifies:</text:p>
      <text:p text:style-name="Text_20_body">DevelopersDevSecOps EngineersPlatform EngineersSystem AdministratorsSecurity EngineersCompliance OfficersThe decomposition treats these categories as proposed Crucible roles so that Crucible operations can be allocated and verified separately for each role.</text:p>
      <text:p text:style-name="Text_20_body">The Original Requirement does not define these roles or identify the controlling source that allocates Crucible operations to them.</text:p>
      <text:p text:style-name="Text_20_body">The Original Requirement therefore requires:</text:p>
      <text:p text:style-name="Text_20_body">Replacement of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Replacement of <text:span text:style-name="Strong_20_Emphasis">support</text:span> with an observable Crucible behaviorClassification or definition of each listed categoryIdentification of the Crucible operations allocated to each proposed roleSeparation of the six independently testable rolesConfirmation that the derived requirements collectively preserve the complete intent of OR-001The decomposition preserves <text:span text:style-name="Source_20_Text">OR-001</text:span> as the stable parent requirement identifier. Each proposed replacement requirement receives a lettered identifier and a separate leaf requirement page.</text:p>
      <text:h text:style-name="Heading_20_2" text:outline-level="2"><text:bookmark-start text:name="__RefHeading___proposed_statements_4"/><text:bookmark-start text:name="proposed_statements"/>Proposed Statements<text:bookmark-end text:name="__RefHeading___proposed_statements_4"/><text:bookmark-end text:name="proposed_statements"/></text:h>
      <text:p text:style-name="Text_20_body">The Original Requirement is decomposed into the following proposed replacement requirements:</text:p>
      <text:a xlink:type="simple" xlink:href="https://wiki.didosolutions.com/dido/02-crusible/99-annexes/annex-c-requirements/02-operational-requirements/or-001/or-001a" text:style-name="Internet_20_link" text:visited-style-name="Visited_20_Internet_20_Link">OR-001a — Developer Operations</text:a>
      <text:a xlink:type="simple" xlink:href="https://wiki.didosolutions.com/dido/02-crusible/99-annexes/annex-c-requirements/02-operational-requirements/or-001/or-001b" text:style-name="Internet_20_link" text:visited-style-name="Visited_20_Internet_20_Link">OR-001b — DevSecOps Engineer Operations</text:a>
      <text:a xlink:type="simple" xlink:href="https://wiki.didosolutions.com/dido/02-crusible/99-annexes/annex-c-requirements/02-operational-requirements/or-001/or-001c" text:style-name="Internet_20_link" text:visited-style-name="Visited_20_Internet_20_Link">OR-001c — Platform Engineer Operations</text:a>
      <text:a xlink:type="simple" xlink:href="https://wiki.didosolutions.com/dido/02-crusible/99-annexes/annex-c-requirements/02-operational-requirements/or-001/or-001d" text:style-name="Internet_20_link" text:visited-style-name="Visited_20_Internet_20_Link">OR-001d — System Administrator Operations</text:a>
      <text:a xlink:type="simple" xlink:href="https://wiki.didosolutions.com/dido/02-crusible/99-annexes/annex-c-requirements/02-operational-requirements/or-001/or-001e" text:style-name="Internet_20_link" text:visited-style-name="Visited_20_Internet_20_Link">OR-001e — Security Engineer Operations</text:a>
      <text:a xlink:type="simple" xlink:href="https://wiki.didosolutions.com/dido/02-crusible/99-annexes/annex-c-requirements/02-operational-requirements/or-001/or-001f" text:style-name="Internet_20_link" text:visited-style-name="Visited_20_Internet_20_Link">OR-001f — Compliance Officer Operations</text:a>
      <text:h text:style-name="Heading_20_2" text:outline-level="2"><text:bookmark-start text:name="__RefHeading___requirement_status_5"/><text:bookmark-start text:name="requirement_status"/>Requirement Status<text:bookmark-end text:name="__RefHeading___requirement_status_5"/><text:bookmark-end text:name="requirement_status"/></text:h>
      <text:p text:style-name="Horizontal_20_Line"/>
      <text:h text:style-name="Heading_20_2" text:outline-level="2"><text:bookmark-start text:name="__RefHeading___issues_6"/><text:bookmark-start text:name="issues"/>Issues<text:bookmark-end text:name="__RefHeading___issues_6"/><text:bookmark-end text:name="issues"/></text:h>
      <text:p text:style-name="Text_20_body">The following unresolved issues affect the decomposition of OR-001:</text:p>
      <text:p text:style-name="Horizontal_20_Line"/>
      <text:h text:style-name="Heading_20_2" text:outline-level="2"><text:bookmark-start text:name="__RefHeading___notes_for_editors_7"/><text:bookmark-start text:name="notes_for_editors"/>Notes for Editors<text:bookmark-end text:name="__RefHeading___notes_for_editors_7"/><text:bookmark-end text:name="notes_for_editors"/></text:h>
      <text:p text:style-name="Text_20_body">This page should retain the stable parent requirement identifier <text:span text:style-name="Source_20_Text">OR-001</text:span>.</text:p>
      <text:p text:style-name="Text_20_body">This page is a non-leaf requirement page and retains a trailing <text:span text:style-name="Source_20_Text">:start</text:span> in its namespace.</text:p>
      <text:p text:style-name="Text_20_body">The child requirements are leaf requirement pages and omit a trailing <text:span text:style-name="Source_20_Text">:start</text:span> from their namespaces.</text:p>
      <text:p text:style-name="Text_20_body">This page preserves:</text:p>
      <text:p text:style-name="Text_20_body">The Original RequirementThe assessment of the Original RequirementThe reason for decompositionTraceability to the proposed replacement requirementsThe unresolved cross-cutting issues affecting the decompositionThe supersession decisionThe child requirements introduce proposed role names only to provide a precise allocation target for Crucible operations. The proposed role names do not establish:</text:p>
      <text:p text:style-name="Text_20_body">A role-assignment mechanismA role-based authorization modelAn access-control modelPermission allocationMultiple-role assignmentRole-assignment removalRecording of an authorizing roleThe Original Requirement should not be marked as superseded until the requirement owner:</text:p>
      <text:p text:style-name="Text_20_body">Approves the classification of the listed categories as Crucible rolesApproves the six child requirementsConfirms that the child requirements collectively preserve the complete approved intent of OR-001Confirms that no additional child requirements are requiredAfter supersession, this page should remain as the parent Traceability record and should continue to preserve the Original Requirement and its assessment.</text:p>
      <text:p text:style-name="Text_20_body">Material changes to the decomposition should update the child requirements, Requirement Status, Issues, and Traceability record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16:33</meta:creation-date>
    <dc:creator>Generated</dc:creator>
    <dc:date>2026-08-24T18::16:33</dc:date>
    <dc:language>en-US</dc:language>
    <meta:editing-cycles>1</meta:editing-cycles>
    <meta:editing-duration>PT0S</meta:editing-duration>
    <dc:title>dido:02-crusible:99-annexes:annex-c-requirements:02-operational-requirements:or-001:start</dc:title>
  </office:meta>
</office:document-meta>
</file>