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f"/><text:bookmark-start text:name="__RefHeading___or-001f_compliance_officer_operations_1"/><text:bookmark-start text:name="or-001f_compliance_officer_operations"/>OR-001f — Compliance Officer Operations<text:bookmark-end text:name="__RefHeading___or-001f_compliance_officer_operations_1"/><text:bookmark-end text:name="or-001f_compliance_office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allocated to the Compliance Officer Rol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f preserves the intent that Compliance Officers participate in Crucible operation by requiring Crucible to perform each operation allocated to the Compliance Officer Role.</text:p>
      <text:p text:style-name="Text_20_body">The separate requirements derived from OR-001 address:</text:p>
      <text:a xlink:type="simple" xlink:href="https://wiki.didosolutions.com/dido/02-crusible/99-annexes/annex-c-requirements/02-operational-requirements/or-001/or-001a" text:style-name="Internet_20_link" text:visited-style-name="Visited_20_Internet_20_Link">OR-001a — Developer Operations</text:a>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e" text:style-name="Internet_20_link" text:visited-style-name="Visited_20_Internet_20_Link">OR-001e — Security Engine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Compliance Officers require access to the Crucible operations allocated to the Compliance Officer Role.</text:p>
      <text:p text:style-name="Text_20_body">This requirement ensures that Crucible performs each operation allocated to the Compliance Officer Role.</text:p>
      <text:p text:style-name="Text_20_body">Separating Compliance Officer operations from operations allocated to other user categories supports independent verification, <text:a xlink:type="simple" xlink:href="https://wiki.didosolutions.com/dido/99_annexes/annex-b-terms-and-definitions/t/traceability" text:style-name="Internet_20_link" text:visited-style-name="Visited_20_Internet_20_Link">Traceability</text:a>, and determination of whether Crucible satisfies the operational needs assigned to Compliance Officers.</text:p>
      <text:p text:style-name="Text_20_body">Without this requirement, Crucible could perform operations allocated to other user categories while failing to perform the operations allocated to the Compliance Officer Ro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OfficersCompliance Officer RoleCrucible operations allocated to the Compliance Officer Role<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mpliance Officer Role is identifiedEach Crucible operation allocated to the Compliance Officer Role is identifiedCrucible performs each operation allocated to the Compliance Officer RoleThe performed operation corresponds to the allocated operationCrucible produces each status, result, failure indication, exception indication, <text:a xlink:type="simple" xlink:href="https://wiki.didosolutions.com/dido/99_annexes/annex-b-terms-and-definitions/a/artifact" text:style-name="Internet_20_link" text:visited-style-name="Visited_20_Internet_20_Link">Artifact</text:a>, <text:a xlink:type="simple" xlink:href="https://wiki.didosolutions.com/dido/99_annexes/annex-b-terms-and-definitions/e/evidence" text:style-name="Internet_20_link" text:visited-style-name="Visited_20_Internet_20_Link">Evidence</text:a> item, or other output specified for the operationThe verification record preserves <text:a xlink:type="simple" xlink:href="https://wiki.didosolutions.com/dido/99_annexes/annex-b-terms-and-definitions/t/traceability" text:style-name="Internet_20_link" text:visited-style-name="Visited_20_Internet_20_Link">Traceability</text:a> between the Compliance Officer Role, the allocated operation, and the performed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1f</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Compliance Officer Role as the recipient of the operation allocationAllocation of each Crucible operation to the Compliance Officer RolePerformance of each allocated operation by CrucibleThe unresolved meaning of Compliance Officer Role should remain recorded in the Issues section until an authoritative definition resolves the issue.</text:p>
      <text:p text:style-name="Text_20_body">The source of each operation allocation should remain recorded in the Issues section until a controlling source establishes the allocation.</text:p>
      <text:p text:style-name="Text_20_body">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f#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5::39:41</meta:creation-date>
    <dc:creator>Generated</dc:creator>
    <dc:date>2026-08-23T05::39:41</dc:date>
    <dc:language>en-US</dc:language>
    <meta:editing-cycles>1</meta:editing-cycles>
    <meta:editing-duration>PT0S</meta:editing-duration>
    <dc:title>dido:02-crusible:99-annexes:annex-c-requirements:02-operational-requirements:or-001:or-001f</dc:title>
  </office:meta>
</office:document-meta>
</file>