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e"/><text:bookmark-start text:name="__RefHeading___or-001e_security_engineer_operations_1"/><text:bookmark-start text:name="or-001e_security_engineer_operations"/>OR-001e — Security Engineer Operations<text:bookmark-end text:name="__RefHeading___or-001e_security_engineer_operations_1"/><text:bookmark-end text:name="or-001e_security_enginee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allocated to the Security Engineer Rol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e preserves the intent that Security Engineers participate in Crucible operation by requiring Crucible to perform each operation allocated to the Security Engineer Role.</text:p>
      <text:p text:style-name="Text_20_body">The separate requirements derived from OR-001 addres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Security Engineers require access to the Crucible operations allocated to the Security Engineer Role.</text:p>
      <text:p text:style-name="Text_20_body">This requirement ensures that Crucible performs each operation allocated to the Security Engineer Role.</text:p>
      <text:p text:style-name="Text_20_body">Separating Security Engineer operations from operations allocated to other user categories supports independent verification, <text:a xlink:type="simple" xlink:href="https://wiki.didosolutions.com/dido/99_annexes/annex-b-terms-and-definitions/t/traceability" text:style-name="Internet_20_link" text:visited-style-name="Visited_20_Internet_20_Link">Traceability</text:a>, and determination of whether Crucible satisfies the operational needs assigned to Security Engineers.</text:p>
      <text:p text:style-name="Text_20_body">Without this requirement, Crucible could perform operations allocated to other user categories while failing to perform the operations allocated to the Security Engineer Ro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Security EngineersSecurity Engineer RoleCrucible operations allocated to the Security Engineer Role<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curity Engineer Role is identifiedEach Crucible operation allocated to the Security Engineer Role is identifiedCrucible performs each operation allocated to the Security Engineer RoleThe performed operation corresponds to the allocated operationCrucible produces each status, result, failure indication, exception indication,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e/evidence" text:style-name="Internet_20_link" text:visited-style-name="Visited_20_Internet_20_Link">Evidence</text:a> item, or other output specified for the operationThe verification record preserves <text:a xlink:type="simple" xlink:href="https://wiki.didosolutions.com/dido/99_annexes/annex-b-terms-and-definitions/t/traceability" text:style-name="Internet_20_link" text:visited-style-name="Visited_20_Internet_20_Link">Traceability</text:a> between the Security Engineer Role, the allocated operation, and the performed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1e</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Security Engineer Role as the recipient of the operation allocationAllocation of each Crucible operation to the Security Engineer RolePerformance of each allocated operation by CrucibleThe unresolved meaning of Security Engineer Role should remain recorded in the Issues section until an authoritative definition resolves the issue.</text:p>
      <text:p text:style-name="Text_20_body">The source of each operation allocation should remain recorded in the Issues section until a controlling source establishes the allocation.</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e#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5:43</meta:creation-date>
    <dc:creator>Generated</dc:creator>
    <dc:date>2026-08-23T22::55:43</dc:date>
    <dc:language>en-US</dc:language>
    <meta:editing-cycles>1</meta:editing-cycles>
    <meta:editing-duration>PT0S</meta:editing-duration>
    <dc:title>dido:02-crusible:99-annexes:annex-c-requirements:02-operational-requirements:or-001:or-001e</dc:title>
  </office:meta>
</office:document-meta>
</file>