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d"/><text:bookmark-start text:name="__RefHeading___or-001d_system_administrator_operations_1"/><text:bookmark-start text:name="or-001d_system_administrator_operations"/>OR-001d — System Administrator Operations<text:bookmark-end text:name="__RefHeading___or-001d_system_administrator_operations_1"/><text:bookmark-end text:name="or-001d_system_administrato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allocated to the System Administrator Rol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d preserves the intent that System Administrators participate in Crucible operation by requiring Crucible to perform each operation allocated to the System Administrator Role.</text:p>
      <text:p text:style-name="Text_20_body">The separate requirements derived from OR-001 addres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e" text:style-name="Internet_20_link" text:visited-style-name="Visited_20_Internet_20_Link">OR-001e — Security Enginee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System Administrators require access to the Crucible operations allocated to the System Administrator Role.</text:p>
      <text:p text:style-name="Text_20_body">This requirement ensures that Crucible performs each operation allocated to the System Administrator Role.</text:p>
      <text:p text:style-name="Text_20_body">Separating System Administrator operations from operations allocated to other user categories supports independent verification, <text:a xlink:type="simple" xlink:href="https://wiki.didosolutions.com/dido/99_annexes/annex-b-terms-and-definitions/t/traceability" text:style-name="Internet_20_link" text:visited-style-name="Visited_20_Internet_20_Link">Traceability</text:a>, and determination of whether Crucible satisfies the operational needs assigned to System Administrators.</text:p>
      <text:p text:style-name="Text_20_body">Without this requirement, Crucible could perform operations allocated to other user categories while failing to perform the operations allocated to the System Administrator Ro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System AdministratorsSystem Administrator RoleCrucible operations allocated to the System Administrator Role<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ystem Administrator Role is identifiedEach Crucible operation allocated to the System Administrator Role is identifiedCrucible performs each operation allocated to the System Administrator RoleThe performed operation corresponds to the allocated operationCrucible produces each status, result, failure indication, exception indication,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e/evidence" text:style-name="Internet_20_link" text:visited-style-name="Visited_20_Internet_20_Link">Evidence</text:a> item, or other output specified for the operationThe verification record preserves <text:a xlink:type="simple" xlink:href="https://wiki.didosolutions.com/dido/99_annexes/annex-b-terms-and-definitions/t/traceability" text:style-name="Internet_20_link" text:visited-style-name="Visited_20_Internet_20_Link">Traceability</text:a> between the System Administrator Role, the allocated operation, and the performed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1d</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System Administrator Role as the recipient of the operation allocationAllocation of each Crucible operation to the System Administrator RolePerformance of each allocated operation by CrucibleThe unresolved meaning of System Administrator Role should remain recorded in the Issues section until an authoritative definition resolves the issue.</text:p>
      <text:p text:style-name="Text_20_body">The source of each operation allocation should remain recorded in the Issues section until a controlling source establishes the allocation.</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2:26</meta:creation-date>
    <dc:creator>Generated</dc:creator>
    <dc:date>2026-08-24T02::12:26</dc:date>
    <dc:language>en-US</dc:language>
    <meta:editing-cycles>1</meta:editing-cycles>
    <meta:editing-duration>PT0S</meta:editing-duration>
    <dc:title>dido:02-crusible:99-annexes:annex-c-requirements:02-operational-requirements:or-001:or-001d</dc:title>
  </office:meta>
</office:document-meta>
</file>