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1:or-001c"/><text:bookmark-start text:name="__RefHeading___or-001c_platform_engineer_operations_1"/><text:bookmark-start text:name="or-001c_platform_engineer_operations"/>OR-001c — Platform Engineer Operations<text:bookmark-end text:name="__RefHeading___or-001c_platform_engineer_operations_1"/><text:bookmark-end text:name="or-001c_platform_engineer_operations"/></text:h>
      <text:p text:style-name="Text_20_body"><text:a xlink:type="simple" xlink:href="https://wiki.didosolutions.com/dido/02-crusible/99-annexes/annex-c-requirements/02-operational-requirements/or-001/start" text:style-name="Internet_20_link" text:visited-style-name="Visited_20_Internet_20_Link">Go to OR-001 — Operation by Identified User Categori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each Crucible operation allocated to the Platform Engineer Rol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1/start" text:style-name="Internet_20_link" text:visited-style-name="Visited_20_Internet_20_Link">OR-001 — Operation by Identified User Categori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operation by:</text:span></text:p>
            <table:table table:style-name="Table_Quotation2">
              <table:table-column/>
              <table:table-row>
                <table:table-cell office:value-type="string" table:style-name="Cell_Quotation2">
                  <text:p text:style-name="tablealignleft"> <text:span text:style-name="Emphasis">Developers</text:span><text:line-break/> <text:span text:style-name="Emphasis">DevSecOps Engineers</text:span><text:line-break/> <text:span text:style-name="Emphasis">Platform Engineers</text:span><text:line-break/> <text:span text:style-name="Emphasis">System Administrators</text:span><text:line-break/> <text:span text:style-name="Emphasis">Security Engineers</text:span><text:line-break/> <text:span text:style-name="Emphasis">Compliance Officers</text:span><text:a xlink:type="simple" xlink:href="https://wiki.didosolutions.com/dido/02-crusible/99-annexes/annex-b/cr-001" text:style-name="Internet_20_link" text:visited-style-name="Visited_20_Internet_20_Link">[C1]</text:a></text:p>
                </table:table-cell>
              </table:table-row>
            </table:table>
          </table:table-cell>
        </table:table-row>
      </table:table>
      <text:p text:style-name="Text_20_body">OR-001c preserves the intent that Platform Engineers participate in Crucible operation by requiring Crucible to perform each operation allocated to the Platform Engineer Role.</text:p>
      <text:p text:style-name="Text_20_body">The separate requirements derived from OR-001 address:</text:p>
      <text:a xlink:type="simple" xlink:href="https://wiki.didosolutions.com/dido/02-crusible/99-annexes/annex-c-requirements/02-operational-requirements/or-001/or-001a" text:style-name="Internet_20_link" text:visited-style-name="Visited_20_Internet_20_Link">OR-001a — Developer Operations</text:a>
      <text:a xlink:type="simple" xlink:href="https://wiki.didosolutions.com/dido/02-crusible/99-annexes/annex-c-requirements/02-operational-requirements/or-001/or-001b" text:style-name="Internet_20_link" text:visited-style-name="Visited_20_Internet_20_Link">OR-001b — DevSecOps Engineer Operations</text:a>
      <text:a xlink:type="simple" xlink:href="https://wiki.didosolutions.com/dido/02-crusible/99-annexes/annex-c-requirements/02-operational-requirements/or-001/or-001d" text:style-name="Internet_20_link" text:visited-style-name="Visited_20_Internet_20_Link">OR-001d — System Administrator Operations</text:a>
      <text:a xlink:type="simple" xlink:href="https://wiki.didosolutions.com/dido/02-crusible/99-annexes/annex-c-requirements/02-operational-requirements/or-001/or-001e" text:style-name="Internet_20_link" text:visited-style-name="Visited_20_Internet_20_Link">OR-001e — Security Engineer Operations</text:a>
      <text:a xlink:type="simple" xlink:href="https://wiki.didosolutions.com/dido/02-crusible/99-annexes/annex-c-requirements/02-operational-requirements/or-001/or-001f" text:style-name="Internet_20_link" text:visited-style-name="Visited_20_Internet_20_Link">OR-001f — Compliance Officer Operations</text:a>
      <text:h text:style-name="Heading_20_2" text:outline-level="2"><text:bookmark-start text:name="__RefHeading___rationale_4"/><text:bookmark-start text:name="rationale"/>Rationale<text:bookmark-end text:name="__RefHeading___rationale_4"/><text:bookmark-end text:name="rationale"/></text:h>
      <text:p text:style-name="Text_20_body">Platform Engineers require access to the Crucible operations allocated to the Platform Engineer Role.</text:p>
      <text:p text:style-name="Text_20_body">This requirement ensures that Crucible performs each operation allocated to the Platform Engineer Role.</text:p>
      <text:p text:style-name="Text_20_body">Separating Platform Engineer operations from operations allocated to other user categories supports independent verification, <text:a xlink:type="simple" xlink:href="https://wiki.didosolutions.com/dido/99_annexes/annex-b-terms-and-definitions/t/traceability" text:style-name="Internet_20_link" text:visited-style-name="Visited_20_Internet_20_Link">Traceability</text:a>, and determination of whether Crucible satisfies the operational needs assigned to Platform Engineers.</text:p>
      <text:p text:style-name="Text_20_body">Without this requirement, Crucible could perform operations allocated to other user categories while failing to perform the operations allocated to the Platform Engineer Ro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Platform EngineersPlatform Engineer RoleCrucible operations allocated to the Platform Engineer Role<text:a xlink:type="simple" xlink:href="https://wiki.didosolutions.com/dido/99_annexes/annex-b-terms-and-definitions/c/controlled_input" text:style-name="Internet_20_link" text:visited-style-name="Visited_20_Internet_20_Link">Controlled Inputs</text:a>Operation statusOperation resultsOperation failuresOperation exception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Platform Engineer Role is identifiedEach Crucible operation allocated to the Platform Engineer Role is identifiedCrucible performs each operation allocated to the Platform Engineer RoleThe performed operation corresponds to the allocated operationCrucible produces each status, result, failure indication, exception indication, <text:a xlink:type="simple" xlink:href="https://wiki.didosolutions.com/dido/99_annexes/annex-b-terms-and-definitions/a/artifact" text:style-name="Internet_20_link" text:visited-style-name="Visited_20_Internet_20_Link">Artifact</text:a>, <text:a xlink:type="simple" xlink:href="https://wiki.didosolutions.com/dido/99_annexes/annex-b-terms-and-definitions/e/evidence" text:style-name="Internet_20_link" text:visited-style-name="Visited_20_Internet_20_Link">Evidence</text:a> item, or other output specified for the operationThe verification record preserves <text:a xlink:type="simple" xlink:href="https://wiki.didosolutions.com/dido/99_annexes/annex-b-terms-and-definitions/t/traceability" text:style-name="Internet_20_link" text:visited-style-name="Visited_20_Internet_20_Link">Traceability</text:a> between the Platform Engineer Role, the allocated operation, and the performed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1c</text:span>.</text:p>
      <text:p text:style-name="Text_20_body">This page is a leaf requirement page and omits a trailing <text:span text:style-name="Source_20_Text">:start</text:span> from its namespace.</text:p>
      <text:p text:style-name="Text_20_body">The parent OR-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Platform Engineer Role as the recipient of the operation allocationAllocation of each Crucible operation to the Platform Engineer RolePerformance of each allocated operation by CrucibleThe unresolved meaning of Platform Engineer Role should remain recorded in the Issues section until an authoritative definition resolves the issue.</text:p>
      <text:p text:style-name="Text_20_body">The source of each operation allocation should remain recorded in the Issues section until a controlling source establishes the allocation.</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2-crusible:99-annexes:annex-c-requirements:02-operational-requirements:or-001:or-001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40:10</meta:creation-date>
    <dc:creator>Generated</dc:creator>
    <dc:date>2026-08-25T10::40:10</dc:date>
    <dc:language>en-US</dc:language>
    <meta:editing-cycles>1</meta:editing-cycles>
    <meta:editing-duration>PT0S</meta:editing-duration>
    <dc:title>dido:02-crusible:99-annexes:annex-c-requirements:02-operational-requirements:or-001:or-001c</dc:title>
  </office:meta>
</office:document-meta>
</file>