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1:or-001b"/><text:bookmark-start text:name="__RefHeading___or-001b_devsecops_engineer_operations_1"/><text:bookmark-start text:name="or-001b_devsecops_engineer_operations"/>OR-001b — DevSecOps Engineer Operations<text:bookmark-end text:name="__RefHeading___or-001b_devsecops_engineer_operations_1"/><text:bookmark-end text:name="or-001b_devsecops_engineer_operations"/></text:h>
      <text:p text:style-name="Text_20_body"><text:a xlink:type="simple" xlink:href="https://wiki.didosolutions.com/dido/02-crusible/99-annexes/annex-c-requirements/02-operational-requirements/or-001/start" text:style-name="Internet_20_link" text:visited-style-name="Visited_20_Internet_20_Link">Go to OR-001 — Operation by Identified User Categori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each Crucible operation allocated to the DevSecOps Engineer Rol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1/start" text:style-name="Internet_20_link" text:visited-style-name="Visited_20_Internet_20_Link">OR-001 — Operation by Identified User Categori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operation by:</text:span></text:p>
            <table:table table:style-name="Table_Quotation2">
              <table:table-column/>
              <table:table-row>
                <table:table-cell office:value-type="string" table:style-name="Cell_Quotation2">
                  <text:p text:style-name="tablealignleft"> <text:span text:style-name="Emphasis">Developers</text:span><text:line-break/> <text:span text:style-name="Emphasis">DevSecOps Engineers</text:span><text:line-break/> <text:span text:style-name="Emphasis">Platform Engineers</text:span><text:line-break/> <text:span text:style-name="Emphasis">System Administrators</text:span><text:line-break/> <text:span text:style-name="Emphasis">Security Engineers</text:span><text:line-break/> <text:span text:style-name="Emphasis">Compliance Officers</text:span><text:a xlink:type="simple" xlink:href="https://wiki.didosolutions.com/dido/02-crusible/99-annexes/annex-b/cr-001" text:style-name="Internet_20_link" text:visited-style-name="Visited_20_Internet_20_Link">[C1]</text:a></text:p>
                </table:table-cell>
              </table:table-row>
            </table:table>
          </table:table-cell>
        </table:table-row>
      </table:table>
      <text:p text:style-name="Text_20_body">OR-001b preserves the intent that DevSecOps Engineers participate in Crucible operation by requiring Crucible to perform each operation allocated to the DevSecOps Engineer Role.</text:p>
      <text:p text:style-name="Text_20_body">The separate requirements derived from OR-001 address:</text:p>
      <text:a xlink:type="simple" xlink:href="https://wiki.didosolutions.com/dido/02-crusible/99-annexes/annex-c-requirements/02-operational-requirements/or-001/or-001a" text:style-name="Internet_20_link" text:visited-style-name="Visited_20_Internet_20_Link">OR-001a — Developer Operations</text:a>
      <text:a xlink:type="simple" xlink:href="https://wiki.didosolutions.com/dido/02-crusible/99-annexes/annex-c-requirements/02-operational-requirements/or-001/or-001c" text:style-name="Internet_20_link" text:visited-style-name="Visited_20_Internet_20_Link">OR-001c — Platform Engineer Operations</text:a>
      <text:a xlink:type="simple" xlink:href="https://wiki.didosolutions.com/dido/02-crusible/99-annexes/annex-c-requirements/02-operational-requirements/or-001/or-001d" text:style-name="Internet_20_link" text:visited-style-name="Visited_20_Internet_20_Link">OR-001d — System Administrator Operations</text:a>
      <text:a xlink:type="simple" xlink:href="https://wiki.didosolutions.com/dido/02-crusible/99-annexes/annex-c-requirements/02-operational-requirements/or-001/or-001e" text:style-name="Internet_20_link" text:visited-style-name="Visited_20_Internet_20_Link">OR-001e — Security Engineer Operations</text:a>
      <text:a xlink:type="simple" xlink:href="https://wiki.didosolutions.com/dido/02-crusible/99-annexes/annex-c-requirements/02-operational-requirements/or-001/or-001f" text:style-name="Internet_20_link" text:visited-style-name="Visited_20_Internet_20_Link">OR-001f — Compliance Officer Operations</text:a>
      <text:h text:style-name="Heading_20_2" text:outline-level="2"><text:bookmark-start text:name="__RefHeading___rationale_4"/><text:bookmark-start text:name="rationale"/>Rationale<text:bookmark-end text:name="__RefHeading___rationale_4"/><text:bookmark-end text:name="rationale"/></text:h>
      <text:p text:style-name="Text_20_body">DevSecOps Engineers require access to the Crucible operations allocated to the DevSecOps Engineer Role.</text:p>
      <text:p text:style-name="Text_20_body">This requirement ensures that Crucible performs each operation allocated to the DevSecOps Engineer Role.</text:p>
      <text:p text:style-name="Text_20_body">Separating DevSecOps Engineer operations from operations allocated to other user categories supports independent verification, <text:a xlink:type="simple" xlink:href="https://wiki.didosolutions.com/dido/99_annexes/annex-b-terms-and-definitions/t/traceability" text:style-name="Internet_20_link" text:visited-style-name="Visited_20_Internet_20_Link">Traceability</text:a>, and determination of whether Crucible satisfies the operational needs assigned to DevSecOps Engineers.</text:p>
      <text:p text:style-name="Text_20_body">Without this requirement, Crucible could perform operations allocated to other user categories while failing to perform the operations allocated to the DevSecOps Engineer Ro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DevSecOps EngineersDevSecOps Engineer RoleCrucible operations allocated to the DevSecOps Engineer Role<text:a xlink:type="simple" xlink:href="https://wiki.didosolutions.com/dido/99_annexes/annex-b-terms-and-definitions/c/controlled_input" text:style-name="Internet_20_link" text:visited-style-name="Visited_20_Internet_20_Link">Controlled Inputs</text:a>Operation statusOperation resultsOperation failuresOperation exception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evSecOps Engineer Role is identifiedEach Crucible operation allocated to the DevSecOps Engineer Role is identifiedCrucible performs each operation allocated to the DevSecOps Engineer RoleThe performed operation corresponds to the allocated operationCrucible produces each status, result, failure indication, exception indication, <text:a xlink:type="simple" xlink:href="https://wiki.didosolutions.com/dido/99_annexes/annex-b-terms-and-definitions/a/artifact" text:style-name="Internet_20_link" text:visited-style-name="Visited_20_Internet_20_Link">Artifact</text:a>, <text:a xlink:type="simple" xlink:href="https://wiki.didosolutions.com/dido/99_annexes/annex-b-terms-and-definitions/e/evidence" text:style-name="Internet_20_link" text:visited-style-name="Visited_20_Internet_20_Link">Evidence</text:a> item, or other output specified for the operationThe verification record preserves <text:a xlink:type="simple" xlink:href="https://wiki.didosolutions.com/dido/99_annexes/annex-b-terms-and-definitions/t/traceability" text:style-name="Internet_20_link" text:visited-style-name="Visited_20_Internet_20_Link">Traceability</text:a> between the DevSecOps Engineer Role, the allocated operation, and the performed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1b</text:span>.</text:p>
      <text:p text:style-name="Text_20_body">This page is a leaf requirement page and omits a trailing <text:span text:style-name="Source_20_Text">:start</text:span> from its namespace.</text:p>
      <text:p text:style-name="Text_20_body">The parent OR-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DevSecOps Engineer Role as the recipient of the operation allocationAllocation of each Crucible operation to the DevSecOps Engineer RolePerformance of each allocated operation by CrucibleThe unresolved meaning of DevSecOps Engineer Role should remain recorded in the Issues section until an authoritative definition resolves the issue.</text:p>
      <text:p text:style-name="Text_20_body">The source of each operation allocation should remain recorded in the Issues section until a controlling source establishes the allocation.</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2-crusible:99-annexes:annex-c-requirements:02-operational-requirements:or-001:or-001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33:09</meta:creation-date>
    <dc:creator>Generated</dc:creator>
    <dc:date>2026-08-22T23::33:09</dc:date>
    <dc:language>en-US</dc:language>
    <meta:editing-cycles>1</meta:editing-cycles>
    <meta:editing-duration>PT0S</meta:editing-duration>
    <dc:title>dido:02-crusible:99-annexes:annex-c-requirements:02-operational-requirements:or-001:or-001b</dc:title>
  </office:meta>
</office:document-meta>
</file>