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1:or-001a"/><text:bookmark-start text:name="__RefHeading___or-001a_developer_operations_1"/><text:bookmark-start text:name="or-001a_developer_operations"/>OR-001a — Developer Operations<text:bookmark-end text:name="__RefHeading___or-001a_developer_operations_1"/><text:bookmark-end text:name="or-001a_developer_operations"/></text:h>
      <text:p text:style-name="Text_20_body"><text:a xlink:type="simple" xlink:href="https://wiki.didosolutions.com/dido/02-crusible/99-annexes/annex-c-requirements/02-operational-requirements/or-001/start" text:style-name="Internet_20_link" text:visited-style-name="Visited_20_Internet_20_Link">Go to OR-001 — Operation by Identified User Categori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each Crucible operation invoked by a Developer in accordance with the applicable operational scenario.</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2-operational-requirements/or-001/start" text:style-name="Internet_20_link" text:visited-style-name="Visited_20_Internet_20_Link">OR-001 — Operation by Identified User Categori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support operation by:</text:span></text:p>
            <table:table table:style-name="Table_Quotation2">
              <table:table-column/>
              <table:table-row>
                <table:table-cell office:value-type="string" table:style-name="Cell_Quotation2">
                  <text:p text:style-name="tablealignleft"> <text:span text:style-name="Emphasis">Developers</text:span><text:line-break/> <text:span text:style-name="Emphasis">DevSecOps Engineers</text:span><text:line-break/> <text:span text:style-name="Emphasis">Platform Engineers</text:span><text:line-break/> <text:span text:style-name="Emphasis">System Administrators</text:span><text:line-break/> <text:span text:style-name="Emphasis">Security Engineers</text:span><text:line-break/> <text:span text:style-name="Emphasis">Compliance Officers</text:span><text:a xlink:type="simple" xlink:href="https://wiki.didosolutions.com/dido/02-crusible/99-annexes/annex-b/cr-001" text:style-name="Internet_20_link" text:visited-style-name="Visited_20_Internet_20_Link">[C1]</text:a></text:p>
                </table:table-cell>
              </table:table-row>
            </table:table>
          </table:table-cell>
        </table:table-row>
      </table:table>
      <text:p text:style-name="Text_20_body">OR-001a preserves the intent that Developers participate in Crucible operation by requiring Crucible to perform each operation invoked by a Developer in accordance with the applicable operational scenario.</text:p>
      <text:p text:style-name="Text_20_body">The separate requirements derived from OR-001 address:</text:p>
      <text:a xlink:type="simple" xlink:href="https://wiki.didosolutions.com/dido/02-crusible/99-annexes/annex-c-requirements/02-operational-requirements/or-001/or-001b" text:style-name="Internet_20_link" text:visited-style-name="Visited_20_Internet_20_Link">OR-001b — DevSecOps Engineer Operations</text:a>
      <text:a xlink:type="simple" xlink:href="https://wiki.didosolutions.com/dido/02-crusible/99-annexes/annex-c-requirements/02-operational-requirements/or-001/or-001c" text:style-name="Internet_20_link" text:visited-style-name="Visited_20_Internet_20_Link">OR-001c — Platform Engineer Operations</text:a>
      <text:a xlink:type="simple" xlink:href="https://wiki.didosolutions.com/dido/02-crusible/99-annexes/annex-c-requirements/02-operational-requirements/or-001/or-001d" text:style-name="Internet_20_link" text:visited-style-name="Visited_20_Internet_20_Link">OR-001d — System Administrator Operations</text:a>
      <text:a xlink:type="simple" xlink:href="https://wiki.didosolutions.com/dido/02-crusible/99-annexes/annex-c-requirements/02-operational-requirements/or-001/or-001e" text:style-name="Internet_20_link" text:visited-style-name="Visited_20_Internet_20_Link">OR-001e — Security Engineer Operations</text:a>
      <text:a xlink:type="simple" xlink:href="https://wiki.didosolutions.com/dido/02-crusible/99-annexes/annex-c-requirements/02-operational-requirements/or-001/or-001f" text:style-name="Internet_20_link" text:visited-style-name="Visited_20_Internet_20_Link">OR-001f — Compliance Officer Operations</text:a>
      <text:h text:style-name="Heading_20_2" text:outline-level="2"><text:bookmark-start text:name="__RefHeading___rationale_4"/><text:bookmark-start text:name="rationale"/>Rationale<text:bookmark-end text:name="__RefHeading___rationale_4"/><text:bookmark-end text:name="rationale"/></text:h>
      <text:p text:style-name="Text_20_body">The Original Requirement combines six independently testable user categories within one normative statement.</text:p>
      <text:p text:style-name="Text_20_body">OR-001a separates Developer operations from operations associated with the other identified user categories. The separate requirement provides a stable identifier for verification and <text:a xlink:type="simple" xlink:href="https://wiki.didosolutions.com/dido/99_annexes/annex-b-terms-and-definitions/t/traceability" text:style-name="Internet_20_link" text:visited-style-name="Visited_20_Internet_20_Link">Traceability</text:a>.</text:p>
      <text:p text:style-name="Text_20_body">The applicable operational scenario identifies:</text:p>
      <text:p text:style-name="Text_20_body">The Crucible operations available to a DeveloperThe conditions under which a Developer invokes each operationThe <text:a xlink:type="simple" xlink:href="https://wiki.didosolutions.com/dido/99_annexes/annex-b-terms-and-definitions/c/controlled_input" text:style-name="Internet_20_link" text:visited-style-name="Visited_20_Internet_20_Link">Controlled Inputs</text:a> provided by a DeveloperThe status and results presented to a DeveloperThe completion conditions applicable to each operationThe failure and exception conditions applicable to each operationThe <text:a xlink:type="simple" xlink:href="https://wiki.didosolutions.com/dido/99_annexes/annex-b-terms-and-definitions/a/artifact" text:style-name="Internet_20_link" text:visited-style-name="Visited_20_Internet_20_Link">Artifacts</text:a> and <text:a xlink:type="simple" xlink:href="https://wiki.didosolutions.com/dido/99_annexes/annex-b-terms-and-definitions/e/evidence" text:style-name="Internet_20_link" text:visited-style-name="Visited_20_Internet_20_Link">Evidence</text:a> produced by each operationThe <text:a xlink:type="simple" xlink:href="https://wiki.didosolutions.com/dido/02-crusible/99-annexes/annex-b/cr-002" text:style-name="Internet_20_link" text:visited-style-name="Visited_20_Internet_20_Link">Crucible Concept of Operations [C2]</text:a> identifies Build, Capture, and Deploy as high-level Crucible operations.</text:p>
      <text:p text:style-name="Text_20_body">OR-001a does not establish that:</text:p>
      <text:p text:style-name="Text_20_body">Every Crucible operation applies to a DeveloperEvery Developer invokes the same Crucible operationsEvery operational scenario identifies the same Developer operationsDeveloper constitutes an Operational RoleA particular role-assignment mechanism appliesA particular authorization or access-control model appliesA particular interface supports Developer operationsSeparate operational and functional requirements define the detailed behavior, inputs, outputs, completion conditions, failures, exceptions, Artifacts, and Evidence associated with each Crucible opera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DevelopersOperational scenarios applicable to DevelopersCrucible operations identified for DevelopersDeveloper invocation of Crucible operations<text:a xlink:type="simple" xlink:href="https://wiki.didosolutions.com/dido/99_annexes/annex-b-terms-and-definitions/c/controlled_input" text:style-name="Internet_20_link" text:visited-style-name="Visited_20_Internet_20_Link">Controlled Inputs</text:a>Operation statusOperation resultsOperation failuresOperation exceptions<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a xlink:type="simple" xlink:href="https://wiki.didosolutions.com/dido/99_annexes/annex-b-terms-and-definitions/c/connected_environment" text:style-name="Internet_20_link" text:visited-style-name="Visited_20_Internet_20_Link">Connected Environments</text:a><text:a xlink:type="simple" xlink:href="https://wiki.didosolutions.com/dido/99_annexes/annex-b-terms-and-definitions/d/disconnected_environment" text:style-name="Internet_20_link" text:visited-style-name="Visited_20_Internet_20_Link">Disconnected Environments</text:a><text:a xlink:type="simple" xlink:href="https://wiki.didosolutions.com/dido/99_annexes/annex-b-terms-and-definitions/a/air-gapped_environment" text:style-name="Internet_20_link" text:visited-style-name="Visited_20_Internet_20_Link">Air-Gapped Environment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operational scenario identifies each Crucible operation that a Developer can invokeThe applicable operational scenario identifies the conditions under which the Developer can invoke each operationThe Developer can invoke each identified Crucible operation under the specified conditionsCrucible performs each operation invoked by the DeveloperThe performed operation corresponds to the operation invoked by the DeveloperCrucible produces each status, result, failure indication, exception indication, Artifact, Evidence item, or other output specified for the operationThe verification record preserves Traceability among the applicable operational scenario, the Developer invocation, and the performed Crucible operationVerification includes:</text:p>
      <text:p text:style-name="Text_20_body">Inspection of the applicable operational scenarioInspection of the Crucible operations identified for the DeveloperInspection of the invocation conditionsInvocation of each identified Crucible operationObservation of Crucible performance of each invoked operationComparison of each invoked operation with the corresponding performed operationInspection of operation status and resultsFailure-condition testingException-condition testingArtifact inspectionEvidence inspectionProvenance inspectionTraceability inspectionThe verification record identifies:</text:p>
      <text:p text:style-name="Text_20_body">The applicable operational scenarioThe DeveloperThe invoked Crucible operationThe invocation conditionsThe Controlled Inputs provided by the DeveloperThe performed Crucible operationThe operation completion conditionEach generated status or resultEach observed failure or exceptionEach generated <text:a xlink:type="simple" xlink:href="https://wiki.didosolutions.com/dido/99_annexes/annex-b-terms-and-definitions/a/artifact" text:style-name="Internet_20_link" text:visited-style-name="Visited_20_Internet_20_Link">Artifact</text:a>The generated <text:a xlink:type="simple" xlink:href="https://wiki.didosolutions.com/dido/99_annexes/annex-b-terms-and-definitions/e/evidence" text:style-name="Internet_20_link" text:visited-style-name="Visited_20_Internet_20_Link">Evidence</text:a>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related_architecture_sections_7"/><text:bookmark-start text:name="related_architecture_sections"/>Related Architecture Sections<text:bookmark-end text:name="__RefHeading___related_architecture_sections_7"/><text:bookmark-end text:name="related_architecture_sections"/></text:h>
      <text:p text:style-name="Text_20_body">No related architecture sections have been identified.</text:p>
      <text:h text:style-name="Heading_20_2" text:outline-level="2"><text:bookmark-start text:name="__RefHeading___referenced_by_8"/><text:bookmark-start text:name="referenced_by"/>Referenced By<text:bookmark-end text:name="__RefHeading___referenced_by_8"/><text:bookmark-end text:name="referenced_by"/></text:h>
      <text:p text:style-name="Text_20_body">The following pages reference this requirement:</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o Be Determined</text:p>
      <text:h text:style-name="Heading_20_2" text:outline-level="2"><text:bookmark-start text:name="__RefHeading___implementation_status_10"/><text:bookmark-start text:name="implementation_status"/>Implementation Status<text:bookmark-end text:name="__RefHeading___implementation_status_10"/><text:bookmark-end text:name="implementation_status"/></text:h>
      <text:p text:style-name="Text_20_body">Not Assessed</text:p>
      <text:p text:style-name="Text_20_body">Implementation status requires verification that the current <text:a xlink:type="simple" xlink:href="https://wiki.didosolutions.com/dido/99_annexes/annex-b-terms-and-definitions/c/crucible" text:style-name="Internet_20_link" text:visited-style-name="Visited_20_Internet_20_Link">Crucible</text:a> implementation performs each Crucible operation invoked by a Developer in accordance with the applicable operational scenario.</text:p>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Text_20_body">Draft</text:p>
      <text:p text:style-name="Text_20_body">This requirement derives from OR-001 in the Crucible System Requirements Specification, Version 1.1 Draft.</text:p>
      <text:p text:style-name="Horizontal_20_Line"/>
      <text:h text:style-name="Heading_20_2" text:outline-level="2"><text:bookmark-start text:name="__RefHeading___issues_12"/><text:bookmark-start text:name="issues"/>Issues<text:bookmark-end text:name="__RefHeading___issues_12"/><text:bookmark-end text:name="issues"/></text:h>
      <text:p text:style-name="Text_20_body">The following unresolved issues affect this requirement:</text:p>
      <text:p text:style-name="Horizontal_20_Line"/>
      <text:h text:style-name="Heading_20_2" text:outline-level="2"><text:bookmark-start text:name="__RefHeading___notes_for_editors_13"/><text:bookmark-start text:name="notes_for_editors"/>Notes for Editors<text:bookmark-end text:name="__RefHeading___notes_for_editors_13"/><text:bookmark-end text:name="notes_for_editors"/></text:h>
      <text:p text:style-name="Text_20_body">This requirement page should retain the stable requirement identifier <text:span text:style-name="Source_20_Text">OR-001a</text:span>.</text:p>
      <text:p text:style-name="Text_20_body">This page is a leaf requirement page and omits a trailing <text:span text:style-name="Source_20_Text">:start</text:span> from its namespace.</text:p>
      <text:p text:style-name="Text_20_body">The parent OR-001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Developer as the applicable user categoryThe applicable operational scenario as the source of the operational contextInvocation of the operation by the DeveloperPerformance of the invoked operation by CrucibleThe unresolved meaning of Developer should remain recorded in the Issues section until an authoritative definition or classification resolves the issue.</text:p>
      <text:p text:style-name="Text_20_body">Material changes should receive review and should update the verification criteria, related architecture sections, source records,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2-crusible:99-annexes:annex-c-requirements:02-operational-requirements:or-001:or-001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46:59</meta:creation-date>
    <dc:creator>Generated</dc:creator>
    <dc:date>2026-08-25T09::46:59</dc:date>
    <dc:language>en-US</dc:language>
    <meta:editing-cycles>1</meta:editing-cycles>
    <meta:editing-duration>PT0S</meta:editing-duration>
    <dc:title>dido:02-crusible:99-annexes:annex-c-requirements:02-operational-requirements:or-001:or-001a</dc:title>
  </office:meta>
</office:document-meta>
</file>