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2-crusible:99-annexes:annex-c-requirements:01-mission-objectives:start"/><text:bookmark-start text:name="__RefHeading___c.1_mission_objectives_1"/><text:bookmark-start text:name="c.1_mission_objectives"/>C.1 Mission Objectives<text:bookmark-end text:name="__RefHeading___c.1_mission_objectives_1"/><text:bookmark-end text:name="c.1_mission_objectives"/></text:h>
      <text:p text:style-name="Text_20_body"><text:a xlink:type="simple" xlink:href="https://wiki.didosolutions.com/dido/02-crusible/99-annexes/annex-c-requirements/start" text:style-name="Internet_20_link" text:visited-style-name="Visited_20_Internet_20_Link">Go to Requirements</text:a></text:p>
      <text:p text:style-name="Text_20_body">The Crucible Mission Objectives identify the high-level outcomes that guide the system requirements, architecture, implementation, operation, and lifecycle.</text:p>
      <text:p text:style-name="Text_20_body">The Mission Objectives address:</text:p>
      <text:p text:style-name="Text_20_body">Rapid creation of repeatable, compliant, and secure infrastructure environmentsReduction of platform-deployment timelines through automationCloud-agnostic deploymentConnected and disconnected operationsReusable and version-controlled infrastructureInfrastructure lifecycle management</text:p>
      <text:h text:style-name="Heading_20_2" text:outline-level="2"><text:bookmark-start text:name="__RefHeading___mission_objectives_2"/><text:bookmark-start text:name="mission_objectives"/>Mission Objectives<text:bookmark-end text:name="__RefHeading___mission_objectives_2"/><text:bookmark-end text:name="mission_objectives"/></text:h>
      <text:p text:style-name="Horizontal_20_Line"/>
      <text:h text:style-name="Heading_20_2" text:outline-level="2"><text:bookmark-start text:name="__RefHeading___notes_for_editors_3"/><text:bookmark-start text:name="notes_for_editors"/>Notes for Editors<text:bookmark-end text:name="__RefHeading___notes_for_editors_3"/><text:bookmark-end text:name="notes_for_editors"/></text:h>
      <text:p text:style-name="Text_20_body">This document should be maintained as a set of linked wiki pages rather than a single monolithic page. Each major section should have its own stable URI so it can be referenced from other wiki pages, exported documents, presentations, AI-assisted tools, and semantic models.</text:p>
      <text:p text:style-name="Text_20_body">Do not rename pages once they have been cited externally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2::39:16</meta:creation-date>
    <dc:creator>Generated</dc:creator>
    <dc:date>2026-08-24T12::39:16</dc:date>
    <dc:language>en-US</dc:language>
    <meta:editing-cycles>1</meta:editing-cycles>
    <meta:editing-duration>PT0S</meta:editing-duration>
    <dc:title>dido:02-crusible:99-annexes:annex-c-requirements:01-mission-objectives:start</dc:title>
  </office:meta>
</office:document-meta>
</file>