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1-mission-objectives:mo-006:start"/><text:bookmark-start text:name="__RefHeading___mo-006_infrastructure_lifecycle_management_1"/><text:bookmark-start text:name="mo-006_infrastructure_lifecycle_management"/>MO-006 — Infrastructure Lifecycle Management<text:bookmark-end text:name="__RefHeading___mo-006_infrastructure_lifecycle_management_1"/><text:bookmark-end text:name="mo-006_infrastructure_lifecycle_management"/></text:h>
      <text:p text:style-name="Text_20_body"><text:a xlink:type="simple" xlink:href="https://wiki.didosolutions.com/dido/02-crusible/99-annexes/annex-c-requirements/01-mission-objectives/start" text:style-name="Internet_20_link" text:visited-style-name="Visited_20_Internet_20_Link">Go to Mission Objectives</text:a></text:p>
      <text:h text:style-name="Heading_20_2" text:outline-level="2"><text:bookmark-start text:name="__RefHeading___original_requirement_2"/><text:bookmark-start text:name="original_requirement"/>Original Requirement<text:bookmark-end text:name="__RefHeading___original_requirement_2"/><text:bookmark-end text:name="original_requirement"/></text:h>
      <table:table table:style-name="Table_Quotation1">
        <table:table-column/>
        <table:table-row>
          <table:table-cell office:value-type="string" table:style-name="Cell_Quotation1">
            <text:p text:style-name="tablealignleft"> <text:span text:style-name="Emphasis">The system SHALL support infrastructure lifecycle management from initial deployment through retirement.</text:span><text:a xlink:type="simple" xlink:href="https://wiki.didosolutions.com/dido/02-crusible/99-annexes/annex-b/cr-001" text:style-name="Internet_20_link" text:visited-style-name="Visited_20_Internet_20_Link">[C1]</text:a></text:p>
          </table:table-cell>
        </table:table-row>
      </table:table>
      <text:h text:style-name="Heading_20_2" text:outline-level="2"><text:bookmark-start text:name="__RefHeading___assessment_of_original_requirement_3"/><text:bookmark-start text:name="assessment_of_original_requirement"/>Assessment of Original Requirement<text:bookmark-end text:name="__RefHeading___assessment_of_original_requirement_3"/><text:bookmark-end text:name="assessment_of_original_requirement"/></text:h>
      <text:p text:style-name="Text_20_body">The Original Requirement preserves the approved mission objective but does not express independently testable normative statements.</text:p>
      <text:p text:style-name="Text_20_body">The following Specification Discipline and Authoring findings apply:</text:p>
      <text:p text:style-name="Text_20_body"><text:span text:style-name="Strong_20_Emphasis">The system</text:span> does not use the defined system name <text:a xlink:type="simple" xlink:href="https://wiki.didosolutions.com/dido/99_annexes/annex-b-terms-and-definitions/c/crucible" text:style-name="Internet_20_link" text:visited-style-name="Visited_20_Internet_20_Link">Crucible</text:a><text:span text:style-name="Strong_20_Emphasis">Support</text:span> is a weak verb that does not identify an observable behavior performed by Crucible<text:span text:style-name="Strong_20_Emphasis">Infrastructure</text:span> does not identify the lifecycle subject as an <text:a xlink:type="simple" xlink:href="https://wiki.didosolutions.com/dido/99_annexes/annex-b-terms-and-definitions/i/infrastructure_environment" text:style-name="Internet_20_link" text:visited-style-name="Visited_20_Internet_20_Link">Infrastructure Environment</text:a><text:span text:style-name="Strong_20_Emphasis">Infrastructure lifecycle management</text:span> combines multiple independently testable behaviors<text:span text:style-name="Strong_20_Emphasis">Initial deployment</text:span> introduces a separate lifecycle-initiation obligation<text:span text:style-name="Strong_20_Emphasis">Through retirement</text:span> introduces a separate terminal lifecycle obligationThe Original Requirement does not identify:</text:p>
      <text:p text:style-name="Text_20_body">The <text:a xlink:type="simple" xlink:href="https://wiki.didosolutions.com/dido/99_annexes/annex-b-terms-and-definitions/o/operational_lifecycle" text:style-name="Internet_20_link" text:visited-style-name="Visited_20_Internet_20_Link">Operational Lifecycle</text:a> associated with each Infrastructure EnvironmentThe Operational Lifecycle revision associated with each Infrastructure EnvironmentThe lifecycle state assigned when the Infrastructure Environment is createdThe current lifecycle state of the Infrastructure EnvironmentThe lifecycle transitions that Crucible performsThe conditions that permit each lifecycle transitionThe conditions that permit <text:a xlink:type="simple" xlink:href="https://wiki.didosolutions.com/dido/99_annexes/annex-b-terms-and-definitions/r/retirement" text:style-name="Internet_20_link" text:visited-style-name="Visited_20_Internet_20_Link">Retirement</text:a>The lifecycle records preserved for verification and TraceabilityThe Original Requirement therefore requires:</text:p>
      <text:p text:style-name="Text_20_body">Replacement of <text:span text:style-name="Strong_20_Emphasis">the system</text:span> with the defined system name <text:a xlink:type="simple" xlink:href="https://wiki.didosolutions.com/dido/99_annexes/annex-b-terms-and-definitions/c/crucible" text:style-name="Internet_20_link" text:visited-style-name="Visited_20_Internet_20_Link">Crucible</text:a>Replacement of <text:span text:style-name="Strong_20_Emphasis">support</text:span> with observable Crucible behaviorIdentification of the lifecycle subject as an Infrastructure EnvironmentAssociation of each Infrastructure Environment with an identified Operational Lifecycle revisionIdentification of the initial lifecycle stateRecording of the current lifecycle stateExecution of permitted lifecycle transitionsRetirement of the Infrastructure Environment when the Retirement conditions are satisfiedConfirmation that the derived requirements collectively preserve the complete intent of MO-006The decomposition preserves <text:span text:style-name="Source_20_Text">MO-006</text:span> as the stable parent requirement identifier. Each proposed replacement requirement receives a lettered identifier and a separate leaf requirement page.</text:p>
      <text:h text:style-name="Heading_20_2" text:outline-level="2"><text:bookmark-start text:name="__RefHeading___proposed_statements_4"/><text:bookmark-start text:name="proposed_statements"/>Proposed Statements<text:bookmark-end text:name="__RefHeading___proposed_statements_4"/><text:bookmark-end text:name="proposed_statements"/></text:h>
      <text:p text:style-name="Text_20_body">The Original Requirement is decomposed into the following proposed replacement requirements:</text:p>
      <text:h text:style-name="Heading_20_2" text:outline-level="2"><text:bookmark-start text:name="__RefHeading___requirement_status_5"/><text:bookmark-start text:name="requirement_status"/>Requirement Status<text:bookmark-end text:name="__RefHeading___requirement_status_5"/><text:bookmark-end text:name="requirement_status"/></text:h>
      <text:p text:style-name="Horizontal_20_Line"/>
      <text:h text:style-name="Heading_20_2" text:outline-level="2"><text:bookmark-start text:name="__RefHeading___issues_6"/><text:bookmark-start text:name="issues"/>Issues<text:bookmark-end text:name="__RefHeading___issues_6"/><text:bookmark-end text:name="issues"/></text:h>
      <text:p text:style-name="Text_20_body">The following unresolved issues affect the decomposition of MO-006:</text:p>
      <text:p text:style-name="Horizontal_20_Line"/>
      <text:h text:style-name="Heading_20_2" text:outline-level="2"><text:bookmark-start text:name="__RefHeading___notes_for_editors_7"/><text:bookmark-start text:name="notes_for_editors"/>Notes for Editors<text:bookmark-end text:name="__RefHeading___notes_for_editors_7"/><text:bookmark-end text:name="notes_for_editors"/></text:h>
      <text:p text:style-name="Text_20_body">This page should retain the stable parent requirement identifier <text:span text:style-name="Source_20_Text">MO-006</text:span>.</text:p>
      <text:p text:style-name="Text_20_body">This page is a non-leaf requirement page and retains a trailing <text:span text:style-name="Source_20_Text">:start</text:span> in its namespace.</text:p>
      <text:p text:style-name="Text_20_body">The child requirements are leaf requirement pages and omit a trailing <text:span text:style-name="Source_20_Text">:start</text:span> from their namespaces.</text:p>
      <text:p text:style-name="Text_20_body">The explicit child-page links should remain while the proposed decomposition is being developed. After the child pages have been created and finalized, the explicit links may be removed because the <text:span text:style-name="Source_20_Text">indexmenu</text:span> displays the child requirement pages contained within the MO-006 namespace.</text:p>
      <text:p text:style-name="Text_20_body">This page preserves:</text:p>
      <text:p text:style-name="Text_20_body">The Original RequirementThe assessment of the Original RequirementThe reason for decomposition<text:a xlink:type="simple" xlink:href="https://wiki.didosolutions.com/dido/99_annexes/annex-b-terms-and-definitions/t/traceability" text:style-name="Internet_20_link" text:visited-style-name="Visited_20_Internet_20_Link">Traceability</text:a> to the proposed replacement requirementsThe unresolved cross-cutting issues affecting the decompositionThe supersession decisionThe derived requirements should distinguish:</text:p>
      <text:p text:style-name="Text_20_body">Association of an Infrastructure Environment with an Operational Lifecycle revisionAssignment of the initial lifecycle stateRecording of the current lifecycle stateExecution of lifecycle transitionsRetirement of the Infrastructure EnvironmentLifecycle association identifies the lifecycle model governing an Infrastructure Environment.</text:p>
      <text:p text:style-name="Text_20_body">Lifecycle initiation identifies the first lifecycle state assigned to the Infrastructure Environment.</text:p>
      <text:p text:style-name="Text_20_body">Lifecycle state recording identifies the current state of the Infrastructure Environment.</text:p>
      <text:p text:style-name="Text_20_body">Lifecycle transition execution changes the Infrastructure Environment from one permitted lifecycle state to another.</text:p>
      <text:p text:style-name="Text_20_body">Retirement places the Infrastructure Environment into its terminal lifecycle state after the defined Retirement conditions are satisfied.</text:p>
      <text:p text:style-name="Text_20_body">The Original Requirement should not be marked as superseded until the requirement owner:</text:p>
      <text:p text:style-name="Text_20_body">Approves the proposed decompositionApproves the child requirementsDefines the Operational Lifecycle association and revision rulesDefines the initial lifecycle stateDefines the lifecycle states and permitted transitionsDefines the Retirement conditionsDefines the required lifecycle recordsConfirms that the child requirements collectively preserve the complete approved intent of MO-006Confirms that no additional child requirements are requiredAfter supersession, this page should remain as the parent Traceability record and should continue to preserve the Original Requirement and its assessment.</text:p>
      <text:p text:style-name="Text_20_body">Material changes to the decomposition should update the child requirements, Requirement Status, Issues, and Traceability record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33:13</meta:creation-date>
    <dc:creator>Generated</dc:creator>
    <dc:date>2026-08-24T04::33:13</dc:date>
    <dc:language>en-US</dc:language>
    <meta:editing-cycles>1</meta:editing-cycles>
    <meta:editing-duration>PT0S</meta:editing-duration>
    <dc:title>dido:02-crusible:99-annexes:annex-c-requirements:01-mission-objectives:mo-006:start</dc:title>
  </office:meta>
</office:document-meta>
</file>