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1-mission-objectives:mo-006:mo-006e"/><text:bookmark-start text:name="__RefHeading___mo-006e_infrastructure_environment_retirement_1"/><text:bookmark-start text:name="mo-006e_infrastructure_environment_retirement"/>MO-006e — Infrastructure Environment Retirement<text:bookmark-end text:name="__RefHeading___mo-006e_infrastructure_environment_retirement_1"/><text:bookmark-end text:name="mo-006e_infrastructure_environment_retirement"/></text:h>
      <text:p text:style-name="Text_20_body"><text:a xlink:type="simple" xlink:href="https://wiki.didosolutions.com/dido/02-crusible/99-annexes/annex-c-requirements/01-mission-objectives/mo-006/start" text:style-name="Internet_20_link" text:visited-style-name="Visited_20_Internet_20_Link">Go to MO-006 — Infrastructure Lifecycle Management</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transition an <text:a xlink:type="simple" xlink:href="https://wiki.didosolutions.com/dido/99_annexes/annex-b-terms-and-definitions/i/infrastructure_environment" text:style-name="Internet_20_link" text:visited-style-name="Visited_20_Internet_20_Link">Infrastructure Environment</text:a> to <text:a xlink:type="simple" xlink:href="https://wiki.didosolutions.com/dido/99_annexes/annex-b-terms-and-definitions/r/retirement" text:style-name="Internet_20_link" text:visited-style-name="Visited_20_Internet_20_Link">Retirement</text:a> when its Retirement conditions are satisfied.</text:p>
      <text:h text:style-name="Heading_20_2" text:outline-level="2"><text:bookmark-start text:name="__RefHeading___derived_from_3"/><text:bookmark-start text:name="derived_from"/>Derived From<text:bookmark-end text:name="__RefHeading___derived_from_3"/><text:bookmark-end text:name="derived_from"/></text:h>
      <text:p text:style-name="Text_20_body">This requirement derives from:</text:p>
      <text:a xlink:type="simple" xlink:href="https://wiki.didosolutions.com/dido/02-crusible/99-annexes/annex-c-requirements/01-mission-objectives/mo-006/start" text:style-name="Internet_20_link" text:visited-style-name="Visited_20_Internet_20_Link">MO-006 — Infrastructure Lifecycle Management</text:a>
      <text:p text:style-name="Text_20_body">The Original Requirement states:</text:p>
      <table:table table:style-name="Table_Quotation1">
        <table:table-column/>
        <table:table-row>
          <table:table-cell office:value-type="string" table:style-name="Cell_Quotation1">
            <text:p text:style-name="tablealignleft"> <text:span text:style-name="Emphasis">The system SHALL support infrastructure lifecycle management from initial deployment through retirement.</text:span><text:a xlink:type="simple" xlink:href="https://wiki.didosolutions.com/dido/02-crusible/99-annexes/annex-b/cr-001" text:style-name="Internet_20_link" text:visited-style-name="Visited_20_Internet_20_Link">[C1]</text:a></text:p>
          </table:table-cell>
        </table:table-row>
      </table:table>
      <text:p text:style-name="Text_20_body">MO-006e preserves the terminal lifecycle intent expressed by <text:span text:style-name="Strong_20_Emphasis">through retirement</text:span> in the Original Requirement by requiring Crucible to transition an Infrastructure Environment to Retirement after its Retirement conditions are satisfied.</text:p>
      <text:p text:style-name="Text_20_body">The separate requirements derived from MO-006 address:</text:p>
      <text:a xlink:type="simple" xlink:href="https://wiki.didosolutions.com/dido/02-crusible/99-annexes/annex-c-requirements/01-mission-objectives/mo-006/mo-006a" text:style-name="Internet_20_link" text:visited-style-name="Visited_20_Internet_20_Link">MO-006a — Operational Lifecycle Association</text:a>
      <text:a xlink:type="simple" xlink:href="https://wiki.didosolutions.com/dido/02-crusible/99-annexes/annex-c-requirements/01-mission-objectives/mo-006/mo-006b" text:style-name="Internet_20_link" text:visited-style-name="Visited_20_Internet_20_Link">MO-006b — Infrastructure Lifecycle Initiation</text:a>
      <text:a xlink:type="simple" xlink:href="https://wiki.didosolutions.com/dido/02-crusible/99-annexes/annex-c-requirements/01-mission-objectives/mo-006/mo-006c" text:style-name="Internet_20_link" text:visited-style-name="Visited_20_Internet_20_Link">MO-006c — Infrastructure Lifecycle State Recording</text:a>
      <text:a xlink:type="simple" xlink:href="https://wiki.didosolutions.com/dido/02-crusible/99-annexes/annex-c-requirements/01-mission-objectives/mo-006/mo-006d" text:style-name="Internet_20_link" text:visited-style-name="Visited_20_Internet_20_Link">MO-006d — Infrastructure Lifecycle Transition Execution</text:a>
      <text:h text:style-name="Heading_20_2" text:outline-level="2"><text:bookmark-start text:name="__RefHeading___rationale_4"/><text:bookmark-start text:name="rationale"/>Rationale<text:bookmark-end text:name="__RefHeading___rationale_4"/><text:bookmark-end text:name="rationale"/></text:h>
      <text:p text:style-name="Text_20_body"><text:a xlink:type="simple" xlink:href="https://wiki.didosolutions.com/dido/99_annexes/annex-b-terms-and-definitions/r/retirement" text:style-name="Internet_20_link" text:visited-style-name="Visited_20_Internet_20_Link">Retirement</text:a> represents the terminal lifecycle state of an <text:a xlink:type="simple" xlink:href="https://wiki.didosolutions.com/dido/99_annexes/annex-b-terms-and-definitions/i/infrastructure_environment" text:style-name="Internet_20_link" text:visited-style-name="Visited_20_Internet_20_Link">Infrastructure Environment</text:a> when its associated <text:a xlink:type="simple" xlink:href="https://wiki.didosolutions.com/dido/99_annexes/annex-b-terms-and-definitions/o/operational_lifecycle" text:style-name="Internet_20_link" text:visited-style-name="Visited_20_Internet_20_Link">Operational Lifecycle</text:a> revision defines Retirement as a terminal state.</text:p>
      <text:p text:style-name="Text_20_body">Retirement conditions can include:</text:p>
      <text:p text:style-name="Text_20_body">Authorization by the responsible authorityCompletion of required operational activitiesResolution or disposition of outstanding failures and exceptionsPreservation of required configuration recordsPreservation of required deployment recordsPreservation of required security recordsPreservation of required compliance recordsPreservation of required <text:a xlink:type="simple" xlink:href="https://wiki.didosolutions.com/dido/99_annexes/annex-b-terms-and-definitions/e/evidence" text:style-name="Internet_20_link" text:visited-style-name="Visited_20_Internet_20_Link">Evidence</text:a>Preservation of required <text:a xlink:type="simple" xlink:href="https://wiki.didosolutions.com/dido/99_annexes/annex-b-terms-and-definitions/p/provenance" text:style-name="Internet_20_link" text:visited-style-name="Visited_20_Internet_20_Link">Provenance</text:a>Preservation of required <text:a xlink:type="simple" xlink:href="https://wiki.didosolutions.com/dido/99_annexes/annex-b-terms-and-definitions/t/traceability" text:style-name="Internet_20_link" text:visited-style-name="Visited_20_Internet_20_Link">Traceability</text:a>Completion of required data dispositionCompletion of required Artifact dispositionCompletion of required resource dispositionRevocation of credentials and accessTermination of servicesCompletion of archival activitiesThe associated Operational Lifecycle revision defines the Retirement conditions for the Infrastructure Environment.</text:p>
      <text:p text:style-name="Text_20_body">Infrastructure Environment Retirement supports:</text:p>
      <text:p text:style-name="Text_20_body">Controlled termination of infrastructure usePrevention of premature RetirementCompletion of required preservation and disposition activitiesRevocation of obsolete accessRelease or disposition of infrastructure resourcesPreservation of lifecycle historyConfirmation of the terminal lifecycle stateSatisfaction of the Retirement conditions permits Crucible to execute the Retirement transition. Satisfaction of those conditions does not establish successful completion of Retirement.</text:p>
      <text:p text:style-name="Text_20_body">A failed or incomplete Retirement transition does not establish that the Infrastructure Environment entered the Retirement state. MO-006c addresses recording of the current lifecycle state after the transition attempt.</text:p>
      <text:p text:style-name="Text_20_body">This requirement does not associate or initiate the Operational Lifecycle. MO-006a and MO-006b address those outcomes.</text:p>
      <text:p text:style-name="Text_20_body">This requirement represents the specific Retirement transition derived from the broader lifecycle-transition behavior in MO-006d.</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a xlink:type="simple" xlink:href="https://wiki.didosolutions.com/dido/99_annexes/annex-b-terms-and-definitions/i/infrastructure_environment" text:style-name="Internet_20_link" text:visited-style-name="Visited_20_Internet_20_Link">Infrastructure Environments</text:a>
      <text:a xlink:type="simple" xlink:href="https://wiki.didosolutions.com/dido/99_annexes/annex-b-terms-and-definitions/o/operational_lifecycle" text:style-name="Internet_20_link" text:visited-style-name="Visited_20_Internet_20_Link">Operational Lifecycles</text:a>
      <text:p text:style-name="Text_20_body">Operational Lifecycle revisions<text:a xlink:type="simple" xlink:href="https://wiki.didosolutions.com/dido/99_annexes/annex-b-terms-and-definitions/r/retirement" text:style-name="Internet_20_link" text:visited-style-name="Visited_20_Internet_20_Link">Retirement</text:a>Retirement transitionsRetirement conditionsRetirement approvalsRetirement authorizationsRetirement requestsRetirement resultsRetirement recordsInfrastructure Environment recordsInfrastructure Deployment recordsConfiguration recordsSecurity recordsCompliance recordsFailure recordsException recordsData-disposition recordsArtifact-disposition recordsResource-disposition recordsCredential-revocation recordsService-termination recordsArchival records<text:a xlink:type="simple" xlink:href="https://wiki.didosolutions.com/dido/99_annexes/annex-b-terms-and-definitions/e/evidence" text:style-name="Internet_20_link" text:visited-style-name="Visited_20_Internet_20_Link">Evidence</text:a><text:a xlink:type="simple" xlink:href="https://wiki.didosolutions.com/dido/99_annexes/annex-b-terms-and-definitions/p/provenance" text:style-name="Internet_20_link" text:visited-style-name="Visited_20_Internet_20_Link">Provenance</text:a><text:a xlink:type="simple" xlink:href="https://wiki.didosolutions.com/dido/99_annexes/annex-b-terms-and-definitions/t/traceability" text:style-name="Internet_20_link" text:visited-style-name="Visited_20_Internet_20_Link">Traceability</text:a></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text:a xlink:type="simple" xlink:href="https://wiki.didosolutions.com/dido/99_annexes/annex-b-terms-and-definitions/i/infrastructure_environment" text:style-name="Internet_20_link" text:visited-style-name="Visited_20_Internet_20_Link">Infrastructure Environment</text:a> is identifiedThe associated <text:a xlink:type="simple" xlink:href="https://wiki.didosolutions.com/dido/99_annexes/annex-b-terms-and-definitions/o/operational_lifecycle" text:style-name="Internet_20_link" text:visited-style-name="Visited_20_Internet_20_Link">Operational Lifecycle</text:a> identifier and revision are identifiedThe current lifecycle state is identified<text:a xlink:type="simple" xlink:href="https://wiki.didosolutions.com/dido/99_annexes/annex-b-terms-and-definitions/r/retirement" text:style-name="Internet_20_link" text:visited-style-name="Visited_20_Internet_20_Link">Retirement</text:a> is a permitted target state of the associated Operational Lifecycle revisionThe Retirement conditions are identifiedEach Retirement condition is satisfied before the transition begins<text:a xlink:type="simple" xlink:href="https://wiki.didosolutions.com/dido/99_annexes/annex-b-terms-and-definitions/c/crucible" text:style-name="Internet_20_link" text:visited-style-name="Visited_20_Internet_20_Link">Crucible</text:a> executes the Retirement transitionA Retirement transition with one or more unsatisfied conditions is not executedThe Retirement transition produces an identified resultThe Retirement result supports recording of the resulting lifecycle stateA failed or incomplete Retirement transition does not produce an unsupported Retirement-state recordThe Retirement record preserves <text:a xlink:type="simple" xlink:href="https://wiki.didosolutions.com/dido/99_annexes/annex-b-terms-and-definitions/t/traceability" text:style-name="Internet_20_link" text:visited-style-name="Visited_20_Internet_20_Link">Traceability</text:a> among the Infrastructure Environment, Operational Lifecycle revision, preceding lifecycle state, Retirement conditions, approvals, transition result, disposition activities, and resulting lifecycle state</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delivery_phase_8"/><text:bookmark-start text:name="delivery_phase"/>Delivery Phase<text:bookmark-end text:name="__RefHeading___delivery_phase_8"/><text:bookmark-end text:name="delivery_phase"/></text:h>
      <text:h text:style-name="Heading_20_2" text:outline-level="2"><text:bookmark-start text:name="__RefHeading___implementation_status_9"/><text:bookmark-start text:name="implementation_status"/>Implementation Status<text:bookmark-end text:name="__RefHeading___implementation_status_9"/><text:bookmark-end text:name="implementation_status"/></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Horizontal_20_Line"/>
      <text:h text:style-name="Heading_20_2" text:outline-level="2"><text:bookmark-start text:name="__RefHeading___issues_11"/><text:bookmark-start text:name="issues"/>Issues<text:bookmark-end text:name="__RefHeading___issues_11"/><text:bookmark-end text:name="issues"/></text:h>
      <text:p text:style-name="Text_20_body">The following unresolved issues affect this requirement:</text:p>
      <text:p text:style-name="Horizontal_20_Line"/>
      <text:h text:style-name="Heading_20_2" text:outline-level="2"><text:bookmark-start text:name="__RefHeading___notes_for_editors_12"/><text:bookmark-start text:name="notes_for_editors"/>Notes for Editors<text:bookmark-end text:name="__RefHeading___notes_for_editors_12"/><text:bookmark-end text:name="notes_for_editors"/></text:h>
      <text:p text:style-name="Text_20_body">This requirement page should retain the stable requirement identifier <text:span text:style-name="Source_20_Text">MO-006e</text:span>.</text:p>
      <text:p text:style-name="Text_20_body">This page is a leaf requirement page and omits a trailing <text:span text:style-name="Source_20_Text">:start</text:span> from its namespace.</text:p>
      <text:p text:style-name="Text_20_body">The parent MO-006 page is a non-leaf page and retains a trailing <text:span text:style-name="Source_20_Text">:start</text:span> in its namespace.</text:p>
      <text:p text:style-name="Text_20_body">Changes to the Statement should preserve:</text:p>
      <text:a xlink:type="simple" xlink:href="https://wiki.didosolutions.com/dido/99_annexes/annex-b-terms-and-definitions/c/crucible" text:style-name="Internet_20_link" text:visited-style-name="Visited_20_Internet_20_Link">Crucible</text:a>
      <text:p text:style-name="Text_20_body"> as the responsible actorThe <text:a xlink:type="simple" xlink:href="https://wiki.didosolutions.com/dido/99_annexes/annex-b-terms-and-definitions/i/infrastructure_environment" text:style-name="Internet_20_link" text:visited-style-name="Visited_20_Internet_20_Link">Infrastructure Environment</text:a> as the lifecycle subject<text:a xlink:type="simple" xlink:href="https://wiki.didosolutions.com/dido/99_annexes/annex-b-terms-and-definitions/r/retirement" text:style-name="Internet_20_link" text:visited-style-name="Visited_20_Internet_20_Link">Retirement</text:a> as the target lifecycle stateSatisfaction of the Retirement conditions before transition executionAn identified Retirement resultThe Retirement definition should identify:</text:p>
      <text:p text:style-name="Text_20_body">The Operational Lifecycle identifierThe Operational Lifecycle revisionThe Retirement transition identifierThe lifecycle state preceding RetirementThe Retirement target stateThe Retirement conditionsThe responsible approval or authorization authorityThe Retirement completion criteriaThe Retirement failure criteriaThe required data dispositionThe required Artifact dispositionThe required resource dispositionThe required credential revocationThe required service terminationThe required archival activitiesThe associated <text:a xlink:type="simple" xlink:href="https://wiki.didosolutions.com/dido/99_annexes/annex-b-terms-and-definitions/p/provenance" text:style-name="Internet_20_link" text:visited-style-name="Visited_20_Internet_20_Link">Provenance</text:a>The associated <text:a xlink:type="simple" xlink:href="https://wiki.didosolutions.com/dido/99_annexes/annex-b-terms-and-definitions/t/traceability" text:style-name="Internet_20_link" text:visited-style-name="Visited_20_Internet_20_Link">Traceability</text:a>Material changes should receive review and should update the verification criteria, source records, and Issues section.</text:p>
      <text:p text:style-name="Text_20_body">To reference this requirement Statement from another wiki page, insert:</text:p>
      <table:table table:style-name="Table">
        <table:table-column table:style-name="odt_auto_style_table_column_2_1"/>
        <table:table-row>
          <table:table-cell office:value-type="string" table:style-name="tablecell">
            <text:p text:style-name="Preformatted_20_Text">{{section&gt;dido:02-crusible:99-annexes:annex-c-requirements:01-mission-objectives:mo-006:mo-006e#Statement&amp;noheader&amp;nofooter&amp;noeditbtn}}</text:p>
          </table:table-cell>
        </table:table-row>
      </table:table>
      <text:p text:style-name="Text_20_body">Do not rename this page after an external citation unless a redirect or move plan is in pla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2::33:41</meta:creation-date>
    <dc:creator>Generated</dc:creator>
    <dc:date>2026-08-23T02::33:41</dc:date>
    <dc:language>en-US</dc:language>
    <meta:editing-cycles>1</meta:editing-cycles>
    <meta:editing-duration>PT0S</meta:editing-duration>
    <dc:title>dido:02-crusible:99-annexes:annex-c-requirements:01-mission-objectives:mo-006:mo-006e</dc:title>
  </office:meta>
</office:document-meta>
</file>