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6:mo-006d"/><text:bookmark-start text:name="__RefHeading___mo-006d_lifecycle_transition_execution_1"/><text:bookmark-start text:name="mo-006d_lifecycle_transition_execution"/>MO-006d — Lifecycle Transition Execution<text:bookmark-end text:name="__RefHeading___mo-006d_lifecycle_transition_execution_1"/><text:bookmark-end text:name="mo-006d_lifecycle_transition_execution"/></text:h>
      <text:p text:style-name="Text_20_body"><text:a xlink:type="simple" xlink:href="https://wiki.didosolutions.com/dido/02-crusible/99-annexes/annex-c-requirements/01-mission-objectives/mo-006/start" text:style-name="Internet_20_link" text:visited-style-name="Visited_20_Internet_20_Link">Go to MO-006 — Infrastructure Lifecycle Manage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execute each <text:a xlink:type="simple" xlink:href="https://wiki.didosolutions.com/dido/99_annexes/annex-b-terms-and-definitions/o/operational_lifecycle" text:style-name="Internet_20_link" text:visited-style-name="Visited_20_Internet_20_Link">Operational Lifecycle</text:a> transition allocated to Crucible when the applicable transition conditions are satisfied.</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6/start" text:style-name="Internet_20_link" text:visited-style-name="Visited_20_Internet_20_Link">MO-006 — Infrastructure Lifecycle Management</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support infrastructure lifecycle management from initial deployment through retirement.</text:span><text:a xlink:type="simple" xlink:href="https://wiki.didosolutions.com/dido/02-crusible/99-annexes/annex-b/cr-001" text:style-name="Internet_20_link" text:visited-style-name="Visited_20_Internet_20_Link">[C1]</text:a></text:p>
          </table:table-cell>
        </table:table-row>
      </table:table>
      <text:p text:style-name="Text_20_body">MO-006d preserves the lifecycle-management intent of the Original Requirement by requiring Crucible to execute the Operational Lifecycle transitions allocated to it.</text:p>
      <text:p text:style-name="Text_20_body">The separate requirements derived from MO-006 address:</text:p>
      <text:a xlink:type="simple" xlink:href="https://wiki.didosolutions.com/dido/02-crusible/99-annexes/annex-c-requirements/01-mission-objectives/mo-006/mo-006a" text:style-name="Internet_20_link" text:visited-style-name="Visited_20_Internet_20_Link">MO-006a — Operational Lifecycle Assignment</text:a>
      <text:a xlink:type="simple" xlink:href="https://wiki.didosolutions.com/dido/02-crusible/99-annexes/annex-c-requirements/01-mission-objectives/mo-006/mo-006b" text:style-name="Internet_20_link" text:visited-style-name="Visited_20_Internet_20_Link">MO-006b — Operational Lifecycle Initiation</text:a>
      <text:a xlink:type="simple" xlink:href="https://wiki.didosolutions.com/dido/02-crusible/99-annexes/annex-c-requirements/01-mission-objectives/mo-006/mo-006c" text:style-name="Internet_20_link" text:visited-style-name="Visited_20_Internet_20_Link">MO-006c — Current Lifecycle State Determination</text:a>
      <text:a xlink:type="simple" xlink:href="https://wiki.didosolutions.com/dido/02-crusible/99-annexes/annex-c-requirements/01-mission-objectives/mo-006/mo-006e" text:style-name="Internet_20_link" text:visited-style-name="Visited_20_Internet_20_Link">MO-006e — Infrastructure Environment Retirement</text:a>
      <text:h text:style-name="Heading_20_2" text:outline-level="2"><text:bookmark-start text:name="__RefHeading___assessment_4"/><text:bookmark-start text:name="assessment"/>Assessment<text:bookmark-end text:name="__RefHeading___assessment_4"/><text:bookmark-end text:name="assessment"/></text:h>
      <text:p text:style-name="Text_20_body">The Original Requirement refers to infrastructure lifecycle management but does not identify the lifecycle-transition behavior performed by Crucible.</text:p>
      <text:p text:style-name="Text_20_body">Without an explicit lifecycle-transition requirement, an evaluator cannot reliably determine:</text:p>
      <text:p text:style-name="Text_20_body">Which transitions Crucible executesWhich transitions an external actor or system executesThe source state applicable to a transitionThe target state applicable to a transitionThe conditions that permit transition executionThe behavior required when transition conditions are not satisfiedThe behavior required when transition execution failsThe Evidence required to demonstrate transition executionThe phrase <text:span text:style-name="Strong_20_Emphasis">lifecycle management</text:span> does not identify:</text:p>
      <text:p text:style-name="Text_20_body">The transition allocated to CrucibleThe Infrastructure Environment subject to the transitionThe current lifecycle stateThe intended target lifecycle stateThe applicable transition conditionsThe transition resultThe completion criteriaThe failure criteriaMO-006d:</text:p>
      <text:p text:style-name="Text_20_body">Identifies <text:a xlink:type="simple" xlink:href="https://wiki.didosolutions.com/dido/99_annexes/annex-b-terms-and-definitions/c/crucible" text:style-name="Internet_20_link" text:visited-style-name="Visited_20_Internet_20_Link">Crucible</text:a> as the responsible actorLimits the requirement to transitions allocated to CrucibleRequires satisfaction of the applicable transition conditions before executionSeparates transition execution from lifecycle assignment, lifecycle initiation, current-state determination, and RetirementAvoids the ambiguous alternative <text:span text:style-name="Strong_20_Emphasis">performs or coordinates</text:span>Leaves transitions allocated to other actors or systems outside the scope of this requirement</text:p>
      <text:h text:style-name="Heading_20_2" text:outline-level="2"><text:bookmark-start text:name="__RefHeading___rationale_5"/><text:bookmark-start text:name="rationale"/>Rationale<text:bookmark-end text:name="__RefHeading___rationale_5"/><text:bookmark-end text:name="rationale"/></text:h>
      <text:p text:style-name="Text_20_body">An Operational Lifecycle transition changes an <text:a xlink:type="simple" xlink:href="https://wiki.didosolutions.com/dido/99_annexes/annex-b-terms-and-definitions/i/infrastructure_environment" text:style-name="Internet_20_link" text:visited-style-name="Visited_20_Internet_20_Link">Infrastructure Environment</text:a> from one lifecycle state to another lifecycle state.</text:p>
      <text:p text:style-name="Text_20_body">A lifecycle transition can include:</text:p>
      <text:p text:style-name="Text_20_body">ValidationActivationEntry into operationEntry into maintenanceConfiguration changeUpgradeRecoveryRestorationRollbackCompliance reassessmentEntry into Retirement PendingRetirementThe assigned Operational Lifecycle defines:</text:p>
      <text:p text:style-name="Text_20_body">The available lifecycle statesThe permitted transitionsThe source state for each transitionThe target state for each transitionThe transition conditionsThe transition completion criteriaThe transition failure criteriaThe actor or system responsible for each transitionTransition allocation prevents this requirement from implying that Crucible executes every transition in every Operational Lifecycle. An external operator, approval authority, orchestration service, security authority, or other system can remain responsible for transitions not allocated to Crucible.</text:p>
      <text:p text:style-name="Text_20_body">Transition conditions can include:</text:p>
      <text:p text:style-name="Text_20_body">Current lifecycle stateApproval statusInfrastructure Environment statusInfrastructure Baseline statusValidation resultsSecurity assessment resultsCompliance assessment resultsAvailability of required resourcesCompletion of preceding activitiesAbsence of unresolved blocking failuresAuthorization by the responsible authorityLifecycle Transition Execution supports:</text:p>
      <text:p text:style-name="Text_20_body">Controlled movement between lifecycle statesPrevention of invalid transitionsConsistent enforcement of transition conditionsIdentification of transition completionIdentification of transition failureRecovery from failed transitionsPreservation of <text:a xlink:type="simple" xlink:href="https://wiki.didosolutions.com/dido/99_annexes/annex-b-terms-and-definitions/p/provenance" text:style-name="Internet_20_link" text:visited-style-name="Visited_20_Internet_20_Link">Provenance</text:a>Maintenance of <text:a xlink:type="simple" xlink:href="https://wiki.didosolutions.com/dido/99_annexes/annex-b-terms-and-definitions/t/traceability" text:style-name="Internet_20_link" text:visited-style-name="Visited_20_Internet_20_Link">Traceability</text:a>Generation of auditable <text:a xlink:type="simple" xlink:href="https://wiki.didosolutions.com/dido/99_annexes/annex-b-terms-and-definitions/e/evidence" text:style-name="Internet_20_link" text:visited-style-name="Visited_20_Internet_20_Link">Evidence</text:a>Satisfaction of the transition conditions permits Crucible to execute the transition. Satisfaction of the transition conditions does not establish successful completion of the transition. The transition result determines whether the Infrastructure Environment enters the intended target state.</text:p>
      <text:p text:style-name="Text_20_body">A failed or incomplete transition does not establish successful entry into the intended target state. MO-006c governs determination of the current lifecycle state following transition execution.</text:p>
      <text:p text:style-name="Text_20_body">This requirement does not assign the Operational Lifecycle. MO-006a establishes lifecycle assignment.</text:p>
      <text:p text:style-name="Text_20_body">This requirement does not establish the first lifecycle stage. MO-006b establishes lifecycle initiation.</text:p>
      <text:p text:style-name="Text_20_body">This requirement does not determine the current lifecycle state. MO-006c establishes current lifecycle state determination.</text:p>
      <text:p text:style-name="Text_20_body">This requirement does not establish the specific Retirement transition. MO-006e establishes Infrastructure Environment Retirement.</text:p>
      <text:h text:style-name="Heading_20_2" text:outline-level="2"><text:bookmark-start text:name="__RefHeading___applies_to_6"/><text:bookmark-start text:name="applies_to"/>Applies To<text:bookmark-end text:name="__RefHeading___applies_to_6"/><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environment" text:style-name="Internet_20_link" text:visited-style-name="Visited_20_Internet_20_Link">Infrastructure Environments</text:a>
      <text:a xlink:type="simple" xlink:href="https://wiki.didosolutions.com/dido/99_annexes/annex-b-terms-and-definitions/o/operational_lifecycle" text:style-name="Internet_20_link" text:visited-style-name="Visited_20_Internet_20_Link">Operational Lifecycles</text:a>
      <text:p text:style-name="Text_20_body">Operational Lifecycle statesOperational Lifecycle transitionsTransition allocationsTransition conditionsTransition completion criteriaTransition failure criteriaTransition requestsTransition resultsTransition recordsInfrastructure BaselinesInfrastructure Deployment recordsConfiguration recordsValidation resultsSecurity assessment resultsCompliance assessment resultsApproval recordsFailure recordsException records<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7"/><text:bookmark-start text:name="verification"/>Verification<text:bookmark-end text:name="__RefHeading___verification_7"/><text:bookmark-end text:name="verification"/></text:h>
      <text:p text:style-name="Text_20_body">Verification confirms that:</text:p>
      <text:p text:style-name="Text_20_body">The Infrastructure Environment is identifiedThe assigned Operational Lifecycle is identifiedThe current lifecycle state is identifiedThe requested lifecycle transition is identifiedThe requested transition belongs to the assigned Operational LifecycleThe requested transition is allocated to CrucibleThe applicable transition conditions are identifiedThe applicable transition conditions are satisfied before execution beginsCrucible executes the requested transitionThe transition produces an identified resultThe transition result supports determination of the resulting lifecycle stateThe transition record preserves the required Evidence, Provenance, and TraceabilityVerification includes:</text:p>
      <text:p text:style-name="Text_20_body">Infrastructure Environment inspectionOperational Lifecycle assignment inspectionCurrent lifecycle-state inspectionLifecycle-transition inspectionTransition-allocation inspectionTransition-condition inspectionTransition-request inspectionValid-transition testingInvalid-transition testingUnsatisfied-condition testingTransition-execution testingTransition-completion testingTransition-failure testingTransition-result inspectionResulting lifecycle-state inspectionEvidence inspectionProvenance inspectionTraceability inspectionThe verification record identifies:</text:p>
      <text:p text:style-name="Text_20_body">The Infrastructure EnvironmentThe assigned Operational LifecycleThe Operational Lifecycle identifierThe Operational Lifecycle revisionThe current lifecycle stateThe requested lifecycle transitionThe source lifecycle stateThe intended target lifecycle stateThe transition allocationThe applicable transition conditionsThe result of each transition-condition evaluationThe transition start date and timeThe transition completion date and timeThe transition resultThe resulting lifecycle-state determinationEach identified failure or exceptionThe observed result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requirements_realized_by_8"/><text:bookmark-start text:name="requirements_realized_by"/>Requirements Realized By<text:bookmark-end text:name="__RefHeading___requirements_realized_by_8"/><text:bookmark-end text:name="requirements_realized_by"/></text:h>
      <text:p text:style-name="Text_20_body">This requirement is realized by:</text:p>
      <text:a xlink:type="simple" xlink:href="https://wiki.didosolutions.com/dido/02-crusible/99-annexes/annex-c-requirements/02-operational-requirements/or-001" text:style-name="Internet_20_link" text:visited-style-name="Visited_20_Internet_20_Link">OR-001 — Operational Roles</text:a>
      <text:a xlink:type="simple" xlink:href="https://wiki.didosolutions.com/dido/02-crusible/99-annexes/annex-c-requirements/02-operational-requirements/or-002" text:style-name="Internet_20_link" text:visited-style-name="Visited_20_Internet_20_Link">OR-002 — Deployment Environments</text:a>
      <text:a xlink:type="simple" xlink:href="https://wiki.didosolutions.com/dido/02-crusible/99-annexes/annex-c-requirements/02-operational-requirements/or-004" text:style-name="Internet_20_link" text:visited-style-name="Visited_20_Internet_20_Link">OR-004 — Concurrent Environment Management</text:a>
      <text:a xlink:type="simple" xlink:href="https://wiki.didosolutions.com/dido/02-crusible/99-annexes/annex-c-requirements/02-operational-requirements/or-005" text:style-name="Internet_20_link" text:visited-style-name="Visited_20_Internet_20_Link">OR-005 — Distributed Environment Management</text:a>
      <text:a xlink:type="simple" xlink:href="https://wiki.didosolutions.com/dido/02-crusible/99-annexes/annex-c-requirements/03-functional-requirements/03-01-configuration-management/start" text:style-name="Internet_20_link" text:visited-style-name="Visited_20_Internet_20_Link">FR-CFG-001 through FR-CFG-005</text:a>
      <text:a xlink:type="simple" xlink:href="https://wiki.didosolutions.com/dido/02-crusible/99-annexes/annex-c-requirements/03-functional-requirements/03-03-deployment-orchestration/start" text:style-name="Internet_20_link" text:visited-style-name="Visited_20_Internet_20_Link">FR-DEP-001 through FR-DEP-007</text:a>
      <text:a xlink:type="simple" xlink:href="https://wiki.didosolutions.com/dido/02-crusible/99-annexes/annex-c-requirements/03-functional-requirements/03-04-metadata-catalog-and-provenance/start" text:style-name="Internet_20_link" text:visited-style-name="Visited_20_Internet_20_Link">FR-MC-001 through FR-MC-005</text:a>
      <text:a xlink:type="simple" xlink:href="https://wiki.didosolutions.com/dido/02-crusible/99-annexes/annex-c-requirements/03-functional-requirements/03-06-compliance-management/start" text:style-name="Internet_20_link" text:visited-style-name="Visited_20_Internet_20_Link">FR-COMP-001 through FR-COMP-010</text:a>
      <text:a xlink:type="simple" xlink:href="https://wiki.didosolutions.com/dido/02-crusible/99-annexes/annex-c-requirements/03-functional-requirements/03-08-devsecops-integration/start" text:style-name="Internet_20_link" text:visited-style-name="Visited_20_Internet_20_Link">FR-DSO-001 through FR-DSO-006</text:a>
      <text:h text:style-name="Heading_20_2" text:outline-level="2"><text:bookmark-start text:name="__RefHeading___related_architecture_sections_9"/><text:bookmark-start text:name="related_architecture_sections"/>Related Architecture Sections<text:bookmark-end text:name="__RefHeading___related_architecture_sections_9"/><text:bookmark-end text:name="related_architecture_sections"/></text:h>
      <text:a xlink:type="simple" xlink:href="https://wiki.didosolutions.com/dido/02-crusible/05-descriptions-composition-and-baselines/start" text:style-name="Internet_20_link" text:visited-style-name="Visited_20_Internet_20_Link">5. Descriptions, Composition, and Baselines</text:a>
      <text:a xlink:type="simple" xlink:href="https://wiki.didosolutions.com/dido/02-crusible/07-infrastructure-and-deployment/start" text:style-name="Internet_20_link" text:visited-style-name="Visited_20_Internet_20_Link">7. Infrastructure and Deployment</text:a>
      <text:a xlink:type="simple" xlink:href="https://wiki.didosolutions.com/dido/02-crusible/09-compliance-and-security/start" text:style-name="Internet_20_link" text:visited-style-name="Visited_20_Internet_20_Link">9. Compliance and Security</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following pages reference this requirement:</text:p>
      <text:h text:style-name="Heading_20_2" text:outline-level="2"><text:bookmark-start text:name="__RefHeading___delivery_phase_11"/><text:bookmark-start text:name="delivery_phase"/>Delivery Phase<text:bookmark-end text:name="__RefHeading___delivery_phase_11"/><text:bookmark-end text:name="delivery_phase"/></text:h>
      <text:p text:style-name="Text_20_body">Phase 1 and subsequent phases</text:p>
      <text:h text:style-name="Heading_20_2" text:outline-level="2"><text:bookmark-start text:name="__RefHeading___implementation_status_12"/><text:bookmark-start text:name="implementation_status"/>Implementation Status<text:bookmark-end text:name="__RefHeading___implementation_status_12"/><text:bookmark-end text:name="implementation_status"/></text:h>
      <text:p text:style-name="Text_20_body">Not Assessed</text:p>
      <text:p text:style-name="Text_20_body">Implementation status requires verification that the current <text:a xlink:type="simple" xlink:href="https://wiki.didosolutions.com/dido/99_annexes/annex-b-terms-and-definitions/c/crucible" text:style-name="Internet_20_link" text:visited-style-name="Visited_20_Internet_20_Link">Crucible</text:a> implementation executes each Operational Lifecycle transition allocated to Crucible when the applicable transition conditions are satisfied.</text:p>
      <text:h text:style-name="Heading_20_2" text:outline-level="2"><text:bookmark-start text:name="__RefHeading___requirement_status_13"/><text:bookmark-start text:name="requirement_status"/>Requirement Status<text:bookmark-end text:name="__RefHeading___requirement_status_13"/><text:bookmark-end text:name="requirement_status"/></text:h>
      <text:p text:style-name="Text_20_body">Draft</text:p>
      <text:p text:style-name="Text_20_body">This requirement derives from MO-006 in the Crucible System Requirements Specification, Version 1.1 Draft.</text:p>
      <text:p text:style-name="Horizontal_20_Line"/>
      <text:h text:style-name="Heading_20_2" text:outline-level="2"><text:bookmark-start text:name="__RefHeading___notes_for_editors_14"/><text:bookmark-start text:name="notes_for_editors"/>Notes for Editors<text:bookmark-end text:name="__RefHeading___notes_for_editors_14"/><text:bookmark-end text:name="notes_for_editors"/></text:h>
      <text:p text:style-name="Text_20_body">This requirement page should retain the stable requirement identifier <text:span text:style-name="Source_20_Text">MO-006d</text:span>.</text:p>
      <text:p text:style-name="Text_20_body">This page is a leaf requirement page and omits a trailing <text:span text:style-name="Source_20_Text">:start</text:span> from its namespace.</text:p>
      <text:p text:style-name="Text_20_body">Changes to the Statement should preserve execution of Operational Lifecycle transitions allocated to Crucible after satisfaction of the applicable transition conditions.</text:p>
      <text:p text:style-name="Text_20_body">The transition definition should identify:</text:p>
      <text:p text:style-name="Text_20_body">The Operational Lifecycle identifierThe Operational Lifecycle revisionThe transition identifierThe source lifecycle stateThe intended target lifecycle stateThe actor or system allocated responsibility for the transitionThe applicable transition conditionsThe transition completion criteriaThe transition failure criteriaThe applicable recovery or rollback behaviorThe associated ProvenanceThe associated TraceabilityThe supporting EvidenceMaterial changes should receive review and should update the related verification criteria, requirements realization, related architecture sections, and source record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6:mo-006d#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2::34:00</meta:creation-date>
    <dc:creator>Generated</dc:creator>
    <dc:date>2026-08-23T02::34:00</dc:date>
    <dc:language>en-US</dc:language>
    <meta:editing-cycles>1</meta:editing-cycles>
    <meta:editing-duration>PT0S</meta:editing-duration>
    <dc:title>dido:02-crusible:99-annexes:annex-c-requirements:01-mission-objectives:mo-006:mo-006d</dc:title>
  </office:meta>
</office:document-meta>
</file>