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mo-006b"/><text:bookmark-start text:name="__RefHeading___mo-006b_infrastructure_lifecycle_initiation_1"/><text:bookmark-start text:name="mo-006b_infrastructure_lifecycle_initiation"/>MO-006b — Infrastructure Lifecycle Initiation<text:bookmark-end text:name="__RefHeading___mo-006b_infrastructure_lifecycle_initiation_1"/><text:bookmark-end text:name="mo-006b_infrastructure_lifecycle_initiation"/></text:h>
      <text:p text:style-name="Text_20_body"><text:a xlink:type="simple" xlink:href="https://wiki.didosolutions.com/dido/02-crusible/99-annexes/annex-c-requirements/01-mission-objectives/mo-006/start" text:style-name="Internet_20_link" text:visited-style-name="Visited_20_Internet_20_Link">Go to MO-006 — Infrastructure Lifecycle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designate the initial <text:a xlink:type="simple" xlink:href="https://wiki.didosolutions.com/dido/99_annexes/annex-b-terms-and-definitions/i/infrastructure_deployment" text:style-name="Internet_20_link" text:visited-style-name="Visited_20_Internet_20_Link">Infrastructure Deployment</text:a> of an <text:a xlink:type="simple" xlink:href="https://wiki.didosolutions.com/dido/99_annexes/annex-b-terms-and-definitions/i/infrastructure_environment" text:style-name="Internet_20_link" text:visited-style-name="Visited_20_Internet_20_Link">Infrastructure Environment</text:a> as the first stage of its associated <text:a xlink:type="simple" xlink:href="https://wiki.didosolutions.com/dido/99_annexes/annex-b-terms-and-definitions/o/operational_lifecycle" text:style-name="Internet_20_link" text:visited-style-name="Visited_20_Internet_20_Link">Operational Lifecycle</text:a> revision.</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p text:style-name="Text_20_body">MO-006b preserves the lifecycle-initiation boundary expressed by <text:span text:style-name="Strong_20_Emphasis">from initial deployment</text:span> in the Original Requirement by identifying the initial Infrastructure Deployment as the first stage of the associated Operational Lifecycle revision.</text:p>
      <text:p text:style-name="Text_20_body">The separate requirements derived from MO-006 address:</text:p>
      <text:a xlink:type="simple" xlink:href="https://wiki.didosolutions.com/dido/02-crusible/99-annexes/annex-c-requirements/01-mission-objectives/mo-006/mo-006a" text:style-name="Internet_20_link" text:visited-style-name="Visited_20_Internet_20_Link">MO-006a — Operational Lifecycle Association</text:a>
      <text:a xlink:type="simple" xlink:href="https://wiki.didosolutions.com/dido/02-crusible/99-annexes/annex-c-requirements/01-mission-objectives/mo-006/mo-006c" text:style-name="Internet_20_link" text:visited-style-name="Visited_20_Internet_20_Link">MO-006c — Infrastructure Lifecycle State Recording</text:a>
      <text:a xlink:type="simple" xlink:href="https://wiki.didosolutions.com/dido/02-crusible/99-annexes/annex-c-requirements/01-mission-objectives/mo-006/mo-006d" text:style-name="Internet_20_link" text:visited-style-name="Visited_20_Internet_20_Link">MO-006d — Infrastructure Lifecycle Transition Execution</text:a>
      <text:a xlink:type="simple" xlink:href="https://wiki.didosolutions.com/dido/02-crusible/99-annexes/annex-c-requirements/01-mission-objectives/mo-006/mo-006e" text:style-name="Internet_20_link" text:visited-style-name="Visited_20_Internet_20_Link">MO-006e — Infrastructure Environment Retirement</text:a>
      <text:h text:style-name="Heading_20_2" text:outline-level="2"><text:bookmark-start text:name="__RefHeading___rationale_4"/><text:bookmark-start text:name="rationale"/>Rationale<text:bookmark-end text:name="__RefHeading___rationale_4"/><text:bookmark-end text:name="rationale"/></text:h>
      <text:p text:style-name="Text_20_body">The initial <text:a xlink:type="simple" xlink:href="https://wiki.didosolutions.com/dido/99_annexes/annex-b-terms-and-definitions/i/infrastructure_deployment" text:style-name="Internet_20_link" text:visited-style-name="Visited_20_Internet_20_Link">Infrastructure Deployment</text:a> first realizes an <text:a xlink:type="simple" xlink:href="https://wiki.didosolutions.com/dido/99_annexes/annex-b-terms-and-definitions/i/infrastructure_environment" text:style-name="Internet_20_link" text:visited-style-name="Visited_20_Internet_20_Link">Infrastructure Environment</text:a>.</text:p>
      <text:p text:style-name="Text_20_body">Designating the initial Infrastructure Deployment as the first stage of the associated Operational Lifecycle revision establishes the point at which management of the realized Infrastructure Environment begins.</text:p>
      <text:p text:style-name="Text_20_body">The initial Infrastructure Deployment can include:</text:p>
      <text:p text:style-name="Text_20_body">Selection of the Infrastructure BaselinePreparation of deployment inputsProvisioning of infrastructure resourcesConfiguration of infrastructure componentsApplication of security controlsApplication of compliance controlsDeployment ValidationEvidence generationEstablishment of the initial lifecycle stateLifecycle initiation supports:</text:p>
      <text:p text:style-name="Text_20_body">Identification of the first lifecycle stageAssociation of deployment records with the Operational Lifecycle revisionDetermination of subsequent lifecycle statesControlled execution of lifecycle transitionsReproducibility of lifecycle actions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Pre-deployment planning, design, approval, and preparation may precede the Operational Lifecycle of the realized Infrastructure Environment.</text:p>
      <text:p text:style-name="Text_20_body">A subsequent deployment does not automatically initiate a new Operational Lifecycle. The governing Operational Lifecycle revision determines whether the deployment represents maintenance, restoration, replacement, recreation, or creation of a new Infrastructure Environment.</text:p>
      <text:p text:style-name="Text_20_body">This requirement does not associate the Operational Lifecycle revision with the Infrastructure Environment. MO-006a addresses that association.</text:p>
      <text:p text:style-name="Text_20_body">This requirement does not record the current lifecycle state after initiation. MO-006c addresses lifecycle-state recording.</text:p>
      <text:p text:style-name="Text_20_body">This requirement does not execute lifecycle transitions following initiation. MO-006d addresses transition execution.</text:p>
      <text:p text:style-name="Text_20_body">This requirement does not retire the Infrastructure Environment. MO-006e addresses Retir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i/infrastructure_deployment" text:style-name="Internet_20_link" text:visited-style-name="Visited_20_Internet_20_Link">Infrastructure Deployments</text:a>
      <text:p text:style-name="Text_20_body">Initial Infrastructure Deployments<text:a xlink:type="simple" xlink:href="https://wiki.didosolutions.com/dido/99_annexes/annex-b-terms-and-definitions/o/operational_lifecycle" text:style-name="Internet_20_link" text:visited-style-name="Visited_20_Internet_20_Link">Operational Lifecycles</text:a>Operational Lifecycle revisionsOperational Lifecycle stagesLifecycle-initiation recordsInfrastructure BaselinesDeployment recordsDeployment PlatformsOperational environment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text:a xlink:type="simple" xlink:href="https://wiki.didosolutions.com/dido/99_annexes/annex-b-terms-and-definitions/i/infrastructure_environment" text:style-name="Internet_20_link" text:visited-style-name="Visited_20_Internet_20_Link">Infrastructure Environment</text:a> is identifiedThe associated <text:a xlink:type="simple" xlink:href="https://wiki.didosolutions.com/dido/99_annexes/annex-b-terms-and-definitions/o/operational_lifecycle" text:style-name="Internet_20_link" text:visited-style-name="Visited_20_Internet_20_Link">Operational Lifecycle</text:a> identifier and revision are identifiedThe initial <text:a xlink:type="simple" xlink:href="https://wiki.didosolutions.com/dido/99_annexes/annex-b-terms-and-definitions/i/infrastructure_deployment" text:style-name="Internet_20_link" text:visited-style-name="Visited_20_Internet_20_Link">Infrastructure Deployment</text:a> is identifiedThe identified Infrastructure Deployment first realizes the Infrastructure Environment<text:a xlink:type="simple" xlink:href="https://wiki.didosolutions.com/dido/99_annexes/annex-b-terms-and-definitions/c/crucible" text:style-name="Internet_20_link" text:visited-style-name="Visited_20_Internet_20_Link">Crucible</text:a> designates the initial Infrastructure Deployment as the first stage of the associated Operational Lifecycle revisionThe lifecycle-initiation relationship remains associated with the Infrastructure EnvironmentA subsequent deployment does not initiate a new Operational Lifecycle unless the governing Operational Lifecycle revision requires creation of a new Infrastructure EnvironmentThe verification record preserves <text:a xlink:type="simple" xlink:href="https://wiki.didosolutions.com/dido/99_annexes/annex-b-terms-and-definitions/t/traceability" text:style-name="Internet_20_link" text:visited-style-name="Visited_20_Internet_20_Link">Traceability</text:a> among the Infrastructure Environment, initial Infrastructure Deployment, Operational Lifecycle revision, first lifecycle stage, and initiation recor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6b</text:span>.</text:p>
      <text:p text:style-name="Text_20_body">This page is a leaf requirement page and omits a trailing <text:span text:style-name="Source_20_Text">:start</text:span> from its namespace.</text:p>
      <text:p text:style-name="Text_20_body">The parent MO-006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initial <text:a xlink:type="simple" xlink:href="https://wiki.didosolutions.com/dido/99_annexes/annex-b-terms-and-definitions/i/infrastructure_deployment" text:style-name="Internet_20_link" text:visited-style-name="Visited_20_Internet_20_Link">Infrastructure Deployment</text:a> as the lifecycle-initiation eventThe <text:a xlink:type="simple" xlink:href="https://wiki.didosolutions.com/dido/99_annexes/annex-b-terms-and-definitions/i/infrastructure_environment" text:style-name="Internet_20_link" text:visited-style-name="Visited_20_Internet_20_Link">Infrastructure Environment</text:a> as the lifecycle subjectThe associated <text:a xlink:type="simple" xlink:href="https://wiki.didosolutions.com/dido/99_annexes/annex-b-terms-and-definitions/o/operational_lifecycle" text:style-name="Internet_20_link" text:visited-style-name="Visited_20_Internet_20_Link">Operational Lifecycle</text:a> revision as the governing lifecycle modelThe first lifecycle stage as the result of initiationThe lifecycle-initiation record should identify:</text:p>
      <text:p text:style-name="Text_20_body">The Infrastructure Environment identifierThe Operational Lifecycle identifierThe Operational Lifecycle revisionThe initial Infrastructure Deployment identifierThe first lifecycle stageThe initiation date and timeThe authority or process responsible for the designationThe Infrastructure BaselineThe Deployment PlatformThe operational environment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6:mo-006b#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1::48:30</meta:creation-date>
    <dc:creator>Generated</dc:creator>
    <dc:date>2026-08-25T01::48:30</dc:date>
    <dc:language>en-US</dc:language>
    <meta:editing-cycles>1</meta:editing-cycles>
    <meta:editing-duration>PT0S</meta:editing-duration>
    <dc:title>dido:02-crusible:99-annexes:annex-c-requirements:01-mission-objectives:mo-006:mo-006b</dc:title>
  </office:meta>
</office:document-meta>
</file>