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5:start"/><text:bookmark-start text:name="__RefHeading___mo-005_reusable_and_version-controlled_infrastructure_baselines_1"/><text:bookmark-start text:name="mo-005_reusable_and_version-controlled_infrastructure_baselines"/>MO-005 — Reusable and Version-Controlled Infrastructure Baselines<text:bookmark-end text:name="__RefHeading___mo-005_reusable_and_version-controlled_infrastructure_baselines_1"/><text:bookmark-end text:name="mo-005_reusable_and_version-controlled_infrastructure_baselines"/></text:h>
      <text:p text:style-name="Text_20_body"><text:a xlink:type="simple" xlink:href="https://wiki.didosolutions.com/dido/02-crusible/99-annexes/annex-c-requirements/01-mission-objectives/start" text:style-name="Internet_20_link" text:visited-style-name="Visited_20_Internet_20_Link">Go to Mission Objective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he system SHALL establish infrastructure as a reusable and version-controlled asset.</text:span><text:a xlink:type="simple" xlink:href="https://wiki.didosolutions.com/dido/02-crusible/99-annexes/annex-b/cr-001" text:style-name="Internet_20_link" text:visited-style-name="Visited_20_Internet_20_Link">[C1]</text:a></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The Original Requirement preserves the approved mission objective but does not express independently testable normative statements.</text:p>
      <text:p text:style-name="Text_20_body">The following Specification Discipline and Authoring findings apply:</text:p>
      <text:p text:style-name="Text_20_body"><text:span text:style-name="Strong_20_Emphasis">The system</text:span> does not use the defined system name <text:a xlink:type="simple" xlink:href="https://wiki.didosolutions.com/dido/99_annexes/annex-b-terms-and-definitions/c/crucible" text:style-name="Internet_20_link" text:visited-style-name="Visited_20_Internet_20_Link">Crucible</text:a><text:span text:style-name="Strong_20_Emphasis">Establish</text:span> is a weak verb that does not identify the behavior Crucible performs<text:span text:style-name="Strong_20_Emphasis">Infrastructure</text:span> does not identify the managed subject as an <text:a xlink:type="simple" xlink:href="https://wiki.didosolutions.com/dido/99_annexes/annex-b-terms-and-definitions/i/infrastructure_baseline" text:style-name="Internet_20_link" text:visited-style-name="Visited_20_Internet_20_Link">Infrastructure Baseline</text:a><text:span text:style-name="Strong_20_Emphasis">Asset</text:span> does not use the defined concept <text:a xlink:type="simple" xlink:href="https://wiki.didosolutions.com/dido/99_annexes/annex-b-terms-and-definitions/a/artifact" text:style-name="Internet_20_link" text:visited-style-name="Visited_20_Internet_20_Link">Artifact</text:a><text:span text:style-name="Strong_20_Emphasis">Reusable</text:span> does not identify the selection, application, or minimum reuse conditions<text:span text:style-name="Strong_20_Emphasis">Version-controlled</text:span> combines identification, revision management, preservation, retrieval, and change control without identifying the required behaviorsThe Original Requirement does not identify how each Infrastructure Baseline is uniquely identifiedThe Original Requirement does not identify how revisions of an Infrastructure Baseline are distinguishedThe Original Requirement does not require selection of an approved Infrastructure Baseline for an Infrastructure DeploymentThe Original Requirement does not identify the minimum number of Infrastructure Deployments required to demonstrate reuseThe Original Requirement does not prohibit modification of approved Infrastructure Baseline content during reuseThe Original Requirement does not require each Infrastructure Deployment to identify the Infrastructure Baseline revision usedThe Original Requirement combines Artifact management, identification, Version Control, selection, reuse, immutability, and deployment traceability within one compound normative statementThese obligations can pass or fail independentlyThe Original Requirement does not provide independently identifiable statements for verification and traceabilityThe previously normalized Statement also combined:</text:p>
      <text:p text:style-name="Text_20_body">Management of each Infrastructure Baseline as an ArtifactUnique identificationVersion ControlSelection for Infrastructure DeploymentReuse across multiple Infrastructure DeploymentsPreservation of approved baseline contentTraceability from each Infrastructure Deployment to the applied Infrastructure Baseline revisionThese obligations can pass or fail independently.</text:p>
      <text:p text:style-name="Text_20_body">The Original Requirement therefore requires decomposition into independently identifiable normative requirements.</text:p>
      <text:p text:style-name="Text_20_body">The decomposition preserves <text:span text:style-name="Source_20_Text">MO-005</text:span> as the stable parent requirement identifier. Each replacement requirement receives a lettered identifier and a separate requirement page.</text:p>
      <text:h text:style-name="Heading_20_2" text:outline-level="2"><text:bookmark-start text:name="__RefHeading___proposed_statements_4"/><text:bookmark-start text:name="proposed_statements"/>Proposed Statements<text:bookmark-end text:name="__RefHeading___proposed_statements_4"/><text:bookmark-end text:name="proposed_statements"/></text:h>
      <text:p text:style-name="Text_20_body">The Original Requirement is replaced by the following independently identifiable normative requirements:</text:p>
      <text:a xlink:type="simple" xlink:href="https://wiki.didosolutions.com/dido/02-crusible/99-annexes/annex-c-requirements/01-mission-objectives/mo-005/mo-005a" text:style-name="Internet_20_link" text:visited-style-name="Visited_20_Internet_20_Link">MO-005a — Infrastructure Baseline Artifact Management</text:a>
      <text:a xlink:type="simple" xlink:href="https://wiki.didosolutions.com/dido/02-crusible/99-annexes/annex-c-requirements/01-mission-objectives/mo-005/mo-005b" text:style-name="Internet_20_link" text:visited-style-name="Visited_20_Internet_20_Link">MO-005b — Infrastructure Baseline Identification</text:a>
      <text:a xlink:type="simple" xlink:href="https://wiki.didosolutions.com/dido/02-crusible/99-annexes/annex-c-requirements/01-mission-objectives/mo-005/mo-005c" text:style-name="Internet_20_link" text:visited-style-name="Visited_20_Internet_20_Link">MO-005c — Infrastructure Baseline Version Control</text:a>
      <text:a xlink:type="simple" xlink:href="https://wiki.didosolutions.com/dido/02-crusible/99-annexes/annex-c-requirements/01-mission-objectives/mo-005/mo-005d" text:style-name="Internet_20_link" text:visited-style-name="Visited_20_Internet_20_Link">MO-005d — Infrastructure Baseline Selection</text:a>
      <text:a xlink:type="simple" xlink:href="https://wiki.didosolutions.com/dido/02-crusible/99-annexes/annex-c-requirements/01-mission-objectives/mo-005/mo-005e" text:style-name="Internet_20_link" text:visited-style-name="Visited_20_Internet_20_Link">MO-005e — Infrastructure Baseline Reuse</text:a>
      <text:a xlink:type="simple" xlink:href="https://wiki.didosolutions.com/dido/02-crusible/99-annexes/annex-c-requirements/01-mission-objectives/mo-005/mo-005f" text:style-name="Internet_20_link" text:visited-style-name="Visited_20_Internet_20_Link">MO-005f — Approved Baseline Immutability</text:a>
      <text:a xlink:type="simple" xlink:href="https://wiki.didosolutions.com/dido/02-crusible/99-annexes/annex-c-requirements/01-mission-objectives/mo-005/mo-005g" text:style-name="Internet_20_link" text:visited-style-name="Visited_20_Internet_20_Link">MO-005g — Baseline Revision Deployment Traceability</text:a>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5::51:12</meta:creation-date>
    <dc:creator>Generated</dc:creator>
    <dc:date>2026-08-24T15::51:12</dc:date>
    <dc:language>en-US</dc:language>
    <meta:editing-cycles>1</meta:editing-cycles>
    <meta:editing-duration>PT0S</meta:editing-duration>
    <dc:title>dido:02-crusible:99-annexes:annex-c-requirements:01-mission-objectives:mo-005:start</dc:title>
  </office:meta>
</office:document-meta>
</file>