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5:mo-005g"/><text:bookmark-start text:name="__RefHeading___mo-005g_infrastructure_deployment_baseline_traceability_1"/><text:bookmark-start text:name="mo-005g_infrastructure_deployment_baseline_traceability"/>MO-005g — Infrastructure Deployment Baseline Traceability<text:bookmark-end text:name="__RefHeading___mo-005g_infrastructure_deployment_baseline_traceability_1"/><text:bookmark-end text:name="mo-005g_infrastructure_deployment_baseline_traceability"/></text:h>
      <text:p text:style-name="Text_20_body"><text:a xlink:type="simple" xlink:href="https://wiki.didosolutions.com/dido/02-crusible/99-annexes/annex-c-requirements/01-mission-objectives/mo-005/start" text:style-name="Internet_20_link" text:visited-style-name="Visited_20_Internet_20_Link">Go to MO-005 — Reusable and Version-Controlled Infrastructure Baselin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record the <text:a xlink:type="simple" xlink:href="https://wiki.didosolutions.com/dido/99_annexes/annex-b-terms-and-definitions/a/artifact" text:style-name="Internet_20_link" text:visited-style-name="Visited_20_Internet_20_Link">Artifact</text:a> identifier and revision identifier of the <text:a xlink:type="simple" xlink:href="https://wiki.didosolutions.com/dido/99_annexes/annex-b-terms-and-definitions/i/infrastructure_baseline" text:style-name="Internet_20_link" text:visited-style-name="Visited_20_Internet_20_Link">Infrastructure Baseline</text:a> used by each <text:a xlink:type="simple" xlink:href="https://wiki.didosolutions.com/dido/99_annexes/annex-b-terms-and-definitions/i/infrastructure_deployment" text:style-name="Internet_20_link" text:visited-style-name="Visited_20_Internet_20_Link">Infrastructure Deployment</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5/start" text:style-name="Internet_20_link" text:visited-style-name="Visited_20_Internet_20_Link">MO-005 — Reusable and Version-Controlled Infrastructure Baseline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establish infrastructure as a reusable and version-controlled asset.</text:span><text:a xlink:type="simple" xlink:href="https://wiki.didosolutions.com/dido/02-crusible/99-annexes/annex-b/cr-001" text:style-name="Internet_20_link" text:visited-style-name="Visited_20_Internet_20_Link">[C1]</text:a></text:p>
          </table:table-cell>
        </table:table-row>
      </table:table>
      <text:p text:style-name="Text_20_body">MO-005g preserves the Traceability needed to demonstrate reuse of a version-controlled Infrastructure Baseline by requiring each Infrastructure Deployment to identify the specific Infrastructure Baseline revision used.</text:p>
      <text:p text:style-name="Text_20_body">The separate requirements derived from MO-005 address:</text:p>
      <text:a xlink:type="simple" xlink:href="https://wiki.didosolutions.com/dido/02-crusible/99-annexes/annex-c-requirements/01-mission-objectives/mo-005/mo-005a" text:style-name="Internet_20_link" text:visited-style-name="Visited_20_Internet_20_Link">MO-005a — Infrastructure Baseline Artifact Management</text:a>
      <text:a xlink:type="simple" xlink:href="https://wiki.didosolutions.com/dido/02-crusible/99-annexes/annex-c-requirements/01-mission-objectives/mo-005/mo-005b" text:style-name="Internet_20_link" text:visited-style-name="Visited_20_Internet_20_Link">MO-005b — Infrastructure Baseline Identification</text:a>
      <text:a xlink:type="simple" xlink:href="https://wiki.didosolutions.com/dido/02-crusible/99-annexes/annex-c-requirements/01-mission-objectives/mo-005/mo-005c" text:style-name="Internet_20_link" text:visited-style-name="Visited_20_Internet_20_Link">MO-005c — Infrastructure Baseline Revision Control</text:a>
      <text:a xlink:type="simple" xlink:href="https://wiki.didosolutions.com/dido/02-crusible/99-annexes/annex-c-requirements/01-mission-objectives/mo-005/mo-005d" text:style-name="Internet_20_link" text:visited-style-name="Visited_20_Internet_20_Link">MO-005d — Approved Infrastructure Baseline Selection</text:a>
      <text:a xlink:type="simple" xlink:href="https://wiki.didosolutions.com/dido/02-crusible/99-annexes/annex-c-requirements/01-mission-objectives/mo-005/mo-005e" text:style-name="Internet_20_link" text:visited-style-name="Visited_20_Internet_20_Link">MO-005e — Infrastructure Baseline Reuse</text:a>
      <text:a xlink:type="simple" xlink:href="https://wiki.didosolutions.com/dido/02-crusible/99-annexes/annex-c-requirements/01-mission-objectives/mo-005/mo-005f" text:style-name="Internet_20_link" text:visited-style-name="Visited_20_Internet_20_Link">MO-005f — Approved Infrastructure Baseline Preservation</text:a>
      <text:h text:style-name="Heading_20_2" text:outline-level="2"><text:bookmark-start text:name="__RefHeading___rationale_4"/><text:bookmark-start text:name="rationale"/>Rationale<text:bookmark-end text:name="__RefHeading___rationale_4"/><text:bookmark-end text:name="rationale"/></text:h>
      <text:p text:style-name="Text_20_body">An Infrastructure Deployment represents a realized infrastructure instance produced from a selected Infrastructure Baseline revision.</text:p>
      <text:p text:style-name="Text_20_body">Recording the stable Artifact identifier and revision identifier enables an evaluator to determine the controlled Infrastructure Baseline state used for the deployment.</text:p>
      <text:p text:style-name="Text_20_body">Infrastructure Deployment Baseline Traceability supports:</text:p>
      <text:p text:style-name="Text_20_body">Identification of the source Infrastructure Baseline for each Infrastructure DeploymentConfirmation that multiple Infrastructure Deployments reused the same revisionReproduction of an Infrastructure DeploymentComparison of deployments created from the same revisionComparison of deployments created from different revisionsDetection of deployments created from superseded or unapproved revisionsEvaluation of Infrastructure Baseline changes across deployment historyPreservation of <text:a xlink:type="simple" xlink:href="https://wiki.didosolutions.com/dido/99_annexes/annex-b-terms-and-definitions/p/provenance" text:style-name="Internet_20_link" text:visited-style-name="Visited_20_Internet_20_Link">Provenance</text:a>Maintenance of <text:a xlink:type="simple" xlink:href="https://wiki.didosolutions.com/dido/99_annexes/annex-b-terms-and-definitions/t/traceability" text:style-name="Internet_20_link" text:visited-style-name="Visited_20_Internet_20_Link">Traceability</text:a>The stable Artifact identifier identifies the Infrastructure Baseline across its revision history. The revision identifier identifies the controlled Infrastructure Baseline state used for the Infrastructure Deployment.</text:p>
      <text:p text:style-name="Text_20_body">Deployment-specific parameters may produce permitted differences between Infrastructure Deployments. The Infrastructure Baseline reference identifies the controlled revision, while the deployment record separately identifies the deployment-specific parameters.</text:p>
      <text:p text:style-name="Text_20_body">This requirement does not assign the stable Artifact identifier. MO-005b addresses Infrastructure Baseline identification.</text:p>
      <text:p text:style-name="Text_20_body">This requirement does not establish Revision Control for Infrastructure Baseline revisions. MO-005c addresses Revision Control.</text:p>
      <text:p text:style-name="Text_20_body">This requirement does not require reuse of the same revision across multiple Infrastructure Deployments. MO-005e addresses Infrastructure Baseline reus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baseline" text:style-name="Internet_20_link" text:visited-style-name="Visited_20_Internet_20_Link">Infrastructure Baselines</text:a>
      <text:p text:style-name="Text_20_body">Infrastructure Baseline revisions<text:a xlink:type="simple" xlink:href="https://wiki.didosolutions.com/dido/99_annexes/annex-b-terms-and-definitions/i/infrastructure_deployment" text:style-name="Internet_20_link" text:visited-style-name="Visited_20_Internet_20_Link">Infrastructure Deployments</text:a><text:a xlink:type="simple" xlink:href="https://wiki.didosolutions.com/dido/99_annexes/annex-b-terms-and-definitions/a/artifact" text:style-name="Internet_20_link" text:visited-style-name="Visited_20_Internet_20_Link">Artifact</text:a> identifiersRevision identifiersDeployment recordsSelection recordsApproval recordsReuse recordsDeployment-specific parametersArtifact catalog recordsArtifact repository recordsRevision-control records<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xt:a xlink:type="simple" xlink:href="https://wiki.didosolutions.com/dido/99_annexes/annex-b-terms-and-definitions/i/infrastructure_deployment" text:style-name="Internet_20_link" text:visited-style-name="Visited_20_Internet_20_Link">Infrastructure Deployment</text:a> has an associated deployment recordThe deployment record identifies the <text:a xlink:type="simple" xlink:href="https://wiki.didosolutions.com/dido/99_annexes/annex-b-terms-and-definitions/i/infrastructure_baseline" text:style-name="Internet_20_link" text:visited-style-name="Visited_20_Internet_20_Link">Infrastructure Baseline</text:a> usedThe deployment record contains the stable <text:a xlink:type="simple" xlink:href="https://wiki.didosolutions.com/dido/99_annexes/annex-b-terms-and-definitions/a/artifact" text:style-name="Internet_20_link" text:visited-style-name="Visited_20_Internet_20_Link">Artifact</text:a> identifier of the Infrastructure BaselineThe deployment record contains the revision identifier of the Infrastructure Baseline revision usedThe recorded Artifact identifier resolves to the identified Infrastructure BaselineThe recorded revision identifier resolves to the controlled revision used for the Infrastructure DeploymentThe recorded relationship remains associated with the Infrastructure DeploymentFailed or incomplete Infrastructure Deployments retain the Infrastructure Baseline Artifact identifier and revision identifier selected for executionThe verification record preserves <text:a xlink:type="simple" xlink:href="https://wiki.didosolutions.com/dido/99_annexes/annex-b-terms-and-definitions/t/traceability" text:style-name="Internet_20_link" text:visited-style-name="Visited_20_Internet_20_Link">Traceability</text:a> among the Infrastructure Deployment, deployment record, Infrastructure Baseline, revision, selection record, deployment-specific parameters, and deployment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5g</text:span>.</text:p>
      <text:p text:style-name="Text_20_body">This page is a leaf requirement page and omits a trailing <text:span text:style-name="Source_20_Text">:start</text:span> from its namespace.</text:p>
      <text:p text:style-name="Text_20_body">The parent MO-005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Each <text:a xlink:type="simple" xlink:href="https://wiki.didosolutions.com/dido/99_annexes/annex-b-terms-and-definitions/i/infrastructure_deployment" text:style-name="Internet_20_link" text:visited-style-name="Visited_20_Internet_20_Link">Infrastructure Deployment</text:a> as the Traceability subjectThe stable Infrastructure Baseline Artifact identifierThe Infrastructure Baseline revision identifierThe relationship between the Infrastructure Deployment and the specific Infrastructure Baseline revision usedThe deployment record should identify:</text:p>
      <text:p text:style-name="Text_20_body">The Infrastructure Deployment identifierThe stable Infrastructure Baseline Artifact identifierThe applied revision identifierThe approval status of the applied revisionThe baseline-selection recordThe deployment date and timeThe operational environmentThe Deployment PlatformThe deployment-specific parametersThe deployment result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5:mo-005g#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39:14</meta:creation-date>
    <dc:creator>Generated</dc:creator>
    <dc:date>2026-08-23T00::39:14</dc:date>
    <dc:language>en-US</dc:language>
    <meta:editing-cycles>1</meta:editing-cycles>
    <meta:editing-duration>PT0S</meta:editing-duration>
    <dc:title>dido:02-crusible:99-annexes:annex-c-requirements:01-mission-objectives:mo-005:mo-005g</dc:title>
  </office:meta>
</office:document-meta>
</file>