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1-mission-objectives:mo-005:mo-005f"/><text:bookmark-start text:name="__RefHeading___mo-005f_approved_infrastructure_baseline_preservation_1"/><text:bookmark-start text:name="mo-005f_approved_infrastructure_baseline_preservation"/>MO-005f — Approved Infrastructure Baseline Preservation<text:bookmark-end text:name="__RefHeading___mo-005f_approved_infrastructure_baseline_preservation_1"/><text:bookmark-end text:name="mo-005f_approved_infrastructure_baseline_preservation"/></text:h>
      <text:p text:style-name="Text_20_body"><text:a xlink:type="simple" xlink:href="https://wiki.didosolutions.com/dido/02-crusible/99-annexes/annex-c-requirements/01-mission-objectives/mo-005/start" text:style-name="Internet_20_link" text:visited-style-name="Visited_20_Internet_20_Link">Go to MO-005 — Reusable and Version-Controlled Infrastructure Baseline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NOT modify the content of an approved <text:a xlink:type="simple" xlink:href="https://wiki.didosolutions.com/dido/99_annexes/annex-b-terms-and-definitions/i/infrastructure_baseline" text:style-name="Internet_20_link" text:visited-style-name="Visited_20_Internet_20_Link">Infrastructure Baseline</text:a> revision during reuse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p text:style-name="Text_20_body">This requirement derives from:</text:p>
      <text:a xlink:type="simple" xlink:href="https://wiki.didosolutions.com/dido/02-crusible/99-annexes/annex-c-requirements/01-mission-objectives/mo-005/start" text:style-name="Internet_20_link" text:visited-style-name="Visited_20_Internet_20_Link">MO-005 — Reusable and Version-Controlled Infrastructure Baselines</text:a>
      <text:p text:style-name="Text_20_body">The Original Requirement states: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The system SHALL establish infrastructure as a reusable and version-controlled asset.</text:span><text:a xlink:type="simple" xlink:href="https://wiki.didosolutions.com/dido/02-crusible/99-annexes/annex-b/cr-001" text:style-name="Internet_20_link" text:visited-style-name="Visited_20_Internet_20_Link">[C1]</text:a></text:p>
          </table:table-cell>
        </table:table-row>
      </table:table>
      <text:p text:style-name="Text_20_body">MO-005f preserves the controlled-reuse intent of the Original Requirement by prohibiting modification of approved Infrastructure Baseline content during reuse.</text:p>
      <text:p text:style-name="Text_20_body">The separate requirements derived from MO-005 address:</text:p>
      <text:a xlink:type="simple" xlink:href="https://wiki.didosolutions.com/dido/02-crusible/99-annexes/annex-c-requirements/01-mission-objectives/mo-005/mo-005a" text:style-name="Internet_20_link" text:visited-style-name="Visited_20_Internet_20_Link">MO-005a — Infrastructure Baseline Artifact Management</text:a>
      <text:a xlink:type="simple" xlink:href="https://wiki.didosolutions.com/dido/02-crusible/99-annexes/annex-c-requirements/01-mission-objectives/mo-005/mo-005b" text:style-name="Internet_20_link" text:visited-style-name="Visited_20_Internet_20_Link">MO-005b — Infrastructure Baseline Identification</text:a>
      <text:a xlink:type="simple" xlink:href="https://wiki.didosolutions.com/dido/02-crusible/99-annexes/annex-c-requirements/01-mission-objectives/mo-005/mo-005c" text:style-name="Internet_20_link" text:visited-style-name="Visited_20_Internet_20_Link">MO-005c — Infrastructure Baseline Revision Control</text:a>
      <text:a xlink:type="simple" xlink:href="https://wiki.didosolutions.com/dido/02-crusible/99-annexes/annex-c-requirements/01-mission-objectives/mo-005/mo-005d" text:style-name="Internet_20_link" text:visited-style-name="Visited_20_Internet_20_Link">MO-005d — Approved Infrastructure Baseline Selection</text:a>
      <text:a xlink:type="simple" xlink:href="https://wiki.didosolutions.com/dido/02-crusible/99-annexes/annex-c-requirements/01-mission-objectives/mo-005/mo-005e" text:style-name="Internet_20_link" text:visited-style-name="Visited_20_Internet_20_Link">MO-005e — Infrastructure Baseline Reuse</text:a>
      <text:a xlink:type="simple" xlink:href="https://wiki.didosolutions.com/dido/02-crusible/99-annexes/annex-c-requirements/01-mission-objectives/mo-005/mo-005g" text:style-name="Internet_20_link" text:visited-style-name="Visited_20_Internet_20_Link">MO-005g — Infrastructure Deployment Baseline Traceability</text:a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n approved <text:a xlink:type="simple" xlink:href="https://wiki.didosolutions.com/dido/99_annexes/annex-b-terms-and-definitions/i/infrastructure_baseline" text:style-name="Internet_20_link" text:visited-style-name="Visited_20_Internet_20_Link">Infrastructure Baseline</text:a> revision represents a controlled configuration accepted for use.</text:p>
      <text:p text:style-name="Text_20_body">Modification of the approved revision during reuse would prevent an evaluator from determining whether multiple Infrastructure Deployments used the same controlled baseline.</text:p>
      <text:p text:style-name="Text_20_body">Preserving approved Infrastructure Baseline content supports:</text:p>
      <text:p text:style-name="Text_20_body">Preservation of the approved configurationReproducibility across Infrastructure DeploymentsReliable comparison of deployment resultsAccurate approval recordsControlled change managementRecovery of previously approved configurationsPreservation of <text:a xlink:type="simple" xlink:href="https://wiki.didosolutions.com/dido/99_annexes/annex-b-terms-and-definitions/p/provenance" text:style-name="Internet_20_link" text:visited-style-name="Visited_20_Internet_20_Link">Provenance</text:a>Maintenance of <text:a xlink:type="simple" xlink:href="https://wiki.didosolutions.com/dido/99_annexes/annex-b-terms-and-definitions/t/traceability" text:style-name="Internet_20_link" text:visited-style-name="Visited_20_Internet_20_Link">Traceability</text:a>A required change to approved Infrastructure Baseline content creates a new revision through the Version Control process. The new revision remains distinct from the approved revision from which it derives.</text:p>
      <text:p text:style-name="Text_20_body">This requirement does not prohibit deployment-specific parameters when those parameters remain external to the approved Infrastructure Baseline revision and do not alter its controlled content.</text:p>
      <text:p text:style-name="Text_20_body">This requirement does not define the Version Control process used to create a new revision. MO-005c addresses Revision Control.</text:p>
      <text:p text:style-name="Text_20_body">This requirement does not establish the minimum reuse threshold. MO-005e addresses Infrastructure Baseline reuse.</text:p>
      <text:p text:style-name="Text_20_body">This requirement does not define the Infrastructure Deployment record that identifies the revision used. MO-005g addresses that Traceabilit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a xlink:type="simple" xlink:href="https://wiki.didosolutions.com/dido/99_annexes/annex-b-terms-and-definitions/i/infrastructure_baseline" text:style-name="Internet_20_link" text:visited-style-name="Visited_20_Internet_20_Link">Infrastructure Baselines</text:a>
      <text:p text:style-name="Text_20_body">Approved Infrastructure Baseline revisionsInfrastructure Baseline content<text:a xlink:type="simple" xlink:href="https://wiki.didosolutions.com/dido/99_annexes/annex-b-terms-and-definitions/a/artifact" text:style-name="Internet_20_link" text:visited-style-name="Visited_20_Internet_20_Link">Artifacts</text:a>Artifact identifiersRevision identifiersApproval recordsRevision-control recordsChange recordsSelection recordsReuse recordsDeployment-specific parameters<text:a xlink:type="simple" xlink:href="https://wiki.didosolutions.com/dido/99_annexes/annex-b-terms-and-definitions/i/infrastructure_deployment" text:style-name="Internet_20_link" text:visited-style-name="Visited_20_Internet_20_Link">Infrastructure Deployments</text:a>Artifact repositoriesArtifact catalog records<text:a xlink:type="simple" xlink:href="https://wiki.didosolutions.com/dido/99_annexes/annex-b-terms-and-definitions/e/evidence" text:style-name="Internet_20_link" text:visited-style-name="Visited_20_Internet_20_Link">Evidence</text:a><text:a xlink:type="simple" xlink:href="https://wiki.didosolutions.com/dido/99_annexes/annex-b-terms-and-definitions/p/provenance" text:style-name="Internet_20_link" text:visited-style-name="Visited_20_Internet_20_Link">Provenance</text:a><text:a xlink:type="simple" xlink:href="https://wiki.didosolutions.com/dido/99_annexes/annex-b-terms-and-definitions/t/traceability" text:style-name="Internet_20_link" text:visited-style-name="Visited_20_Internet_20_Link">Traceability</text:a>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The approved <text:a xlink:type="simple" xlink:href="https://wiki.didosolutions.com/dido/99_annexes/annex-b-terms-and-definitions/i/infrastructure_baseline" text:style-name="Internet_20_link" text:visited-style-name="Visited_20_Internet_20_Link">Infrastructure Baseline</text:a> revision is identifiedThe content associated with the approved revision is identifiedThe approval record identifies the approved revisionThe approved revision content remains unchanged during reuseEach detected content change produces a distinct revisionThe original approved revision remains retrievable after creation of a subsequent revisionDeployment-specific parameters remain external to the approved revision contentDeployment-specific parameters do not alter the approved revision contentThe verification record preserves <text:a xlink:type="simple" xlink:href="https://wiki.didosolutions.com/dido/99_annexes/annex-b-terms-and-definitions/t/traceability" text:style-name="Internet_20_link" text:visited-style-name="Visited_20_Internet_20_Link">Traceability</text:a> among the approved revision, approval record, reuse events, deployment-specific parameters, subsequent revisions, and preservation result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delivery_phase_8"/><text:bookmark-start text:name="delivery_phase"/>Delivery Phase<text:bookmark-end text:name="__RefHeading___delivery_phase_8"/><text:bookmark-end text:name="delivery_phase"/></text:h>
      <text:p text:style-name="Text_20_body">Implemented and Verified.</text:p>
      <text:h text:style-name="Heading_20_2" text:outline-level="2"><text:bookmark-start text:name="__RefHeading___implementation_status_9"/><text:bookmark-start text:name="implementation_status"/>Implementation Status<text:bookmark-end text:name="__RefHeading___implementation_status_9"/><text:bookmark-end text:name="implementation_status"/></text:h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Horizontal_20_Line"/>
      <text:h text:style-name="Heading_20_2" text:outline-level="2"><text:bookmark-start text:name="__RefHeading___issues_11"/><text:bookmark-start text:name="issues"/>Issues<text:bookmark-end text:name="__RefHeading___issues_11"/><text:bookmark-end text:name="issues"/></text:h>
      <text:p text:style-name="Text_20_body">The following unresolved issues affect this requirement:</text:p>
      <text:p text:style-name="Horizontal_20_Line"/>
      <text:h text:style-name="Heading_20_2" text:outline-level="2"><text:bookmark-start text:name="__RefHeading___notes_for_editors_12"/><text:bookmark-start text:name="notes_for_editors"/>Notes for Editors<text:bookmark-end text:name="__RefHeading___notes_for_editors_12"/><text:bookmark-end text:name="notes_for_editors"/></text:h>
      <text:p text:style-name="Text_20_body">This requirement page should retain the stable requirement identifier <text:span text:style-name="Source_20_Text">MO-005f</text:span>.</text:p>
      <text:p text:style-name="Text_20_body">This page is a leaf requirement page and omits a trailing <text:span text:style-name="Source_20_Text">:start</text:span> from its namespace.</text:p>
      <text:p text:style-name="Text_20_body">The parent MO-005 page is a non-leaf page and retains a trailing <text:span text:style-name="Source_20_Text">:start</text:span> in its namespace.</text:p>
      <text:p text:style-name="Text_20_body">Changes to the Statement should preserve:</text:p>
      <text:a xlink:type="simple" xlink:href="https://wiki.didosolutions.com/dido/99_annexes/annex-b-terms-and-definitions/c/crucible" text:style-name="Internet_20_link" text:visited-style-name="Visited_20_Internet_20_Link">Crucible</text:a>
      <text:p text:style-name="Text_20_body"> as the responsible actorAn approved <text:a xlink:type="simple" xlink:href="https://wiki.didosolutions.com/dido/99_annexes/annex-b-terms-and-definitions/i/infrastructure_baseline" text:style-name="Internet_20_link" text:visited-style-name="Visited_20_Internet_20_Link">Infrastructure Baseline</text:a> revision as the protected subjectProhibition of modification to approved revision content during reuseCreation of a distinct revision when controlled content changesSeparation of deployment-specific parameters from approved Infrastructure Baseline contentThe preservation record should identify:</text:p>
      <text:p text:style-name="Text_20_body">The stable Infrastructure Baseline Artifact identifierThe approved revision identifierThe approval statusThe approved content or content referenceThe content-integrity valueEach Infrastructure Deployment involved in reuseThe deployment-specific parametersEach subsequent revision derived from the approved revisionThe associated <text:a xlink:type="simple" xlink:href="https://wiki.didosolutions.com/dido/99_annexes/annex-b-terms-and-definitions/p/provenance" text:style-name="Internet_20_link" text:visited-style-name="Visited_20_Internet_20_Link">Provenance</text:a>The associated <text:a xlink:type="simple" xlink:href="https://wiki.didosolutions.com/dido/99_annexes/annex-b-terms-and-definitions/t/traceability" text:style-name="Internet_20_link" text:visited-style-name="Visited_20_Internet_20_Link">Traceability</text:a>Material changes should receive review and should update the verification criteria, source records, and Issues section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1-mission-objectives:mo-005:mo-005f#Statement&amp;noheader&amp;nofooter&amp;noeditbtn}}</text:p>
          </table:table-cell>
        </table:table-row>
      </table:table>
      <text:p text:style-name="Text_20_body">Do not rename this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04:25</meta:creation-date>
    <dc:creator>Generated</dc:creator>
    <dc:date>2026-08-24T06::04:25</dc:date>
    <dc:language>en-US</dc:language>
    <meta:editing-cycles>1</meta:editing-cycles>
    <meta:editing-duration>PT0S</meta:editing-duration>
    <dc:title>dido:02-crusible:99-annexes:annex-c-requirements:01-mission-objectives:mo-005:mo-005f</dc:title>
  </office:meta>
</office:document-meta>
</file>