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5:mo-005e"/><text:bookmark-start text:name="__RefHeading___mo-005e_infrastructure_baseline_reuse_1"/><text:bookmark-start text:name="mo-005e_infrastructure_baseline_reuse"/>MO-005e — Infrastructure Baseline Reuse<text:bookmark-end text:name="__RefHeading___mo-005e_infrastructure_baseline_reuse_1"/><text:bookmark-end text:name="mo-005e_infrastructure_baseline_reuse"/></text:h>
      <text:p text:style-name="Text_20_body"><text:a xlink:type="simple" xlink:href="https://wiki.didosolutions.com/dido/02-crusible/99-annexes/annex-c-requirements/01-mission-objectives/mo-005/start" text:style-name="Internet_20_link" text:visited-style-name="Visited_20_Internet_20_Link">Go to MO-005 — Reusable and Version-Controlled Infrastructure Bas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apply the same approved <text:a xlink:type="simple" xlink:href="https://wiki.didosolutions.com/dido/99_annexes/annex-b-terms-and-definitions/i/infrastructure_baseline" text:style-name="Internet_20_link" text:visited-style-name="Visited_20_Internet_20_Link">Infrastructure Baseline</text:a> revision to two or more <text:a xlink:type="simple" xlink:href="https://wiki.didosolutions.com/dido/99_annexes/annex-b-terms-and-definitions/i/infrastructure_deployment" text:style-name="Internet_20_link" text:visited-style-name="Visited_20_Internet_20_Link">Infrastructure Deployment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5/start" text:style-name="Internet_20_link" text:visited-style-name="Visited_20_Internet_20_Link">MO-005 — Reusable and Version-Controlled Infrastructure Bas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establish infrastructure as a reusable and version-controlled asset.</text:span><text:a xlink:type="simple" xlink:href="https://wiki.didosolutions.com/dido/02-crusible/99-annexes/annex-b/cr-001" text:style-name="Internet_20_link" text:visited-style-name="Visited_20_Internet_20_Link">[C1]</text:a></text:p>
          </table:table-cell>
        </table:table-row>
      </table:table>
      <text:p text:style-name="Text_20_body">MO-005e preserves the reuse intent of the Original Requirement by requiring <text:a xlink:type="simple" xlink:href="https://wiki.didosolutions.com/dido/99_annexes/annex-b-terms-and-definitions/c/crucible" text:style-name="Internet_20_link" text:visited-style-name="Visited_20_Internet_20_Link">Crucible</text:a> to apply the same approved Infrastructure Baseline revision to multiple Infrastructure Deployments.</text:p>
      <text:p text:style-name="Text_20_body">The separate requirements derived from MO-005 address:</text:p>
      <text:a xlink:type="simple" xlink:href="https://wiki.didosolutions.com/dido/02-crusible/99-annexes/annex-c-requirements/01-mission-objectives/mo-005/mo-005a" text:style-name="Internet_20_link" text:visited-style-name="Visited_20_Internet_20_Link">MO-005a — Infrastructure Baseline Artifact Management</text:a>
      <text:a xlink:type="simple" xlink:href="https://wiki.didosolutions.com/dido/02-crusible/99-annexes/annex-c-requirements/01-mission-objectives/mo-005/mo-005b" text:style-name="Internet_20_link" text:visited-style-name="Visited_20_Internet_20_Link">MO-005b — Infrastructure Baseline Identification</text:a>
      <text:a xlink:type="simple" xlink:href="https://wiki.didosolutions.com/dido/02-crusible/99-annexes/annex-c-requirements/01-mission-objectives/mo-005/mo-005c" text:style-name="Internet_20_link" text:visited-style-name="Visited_20_Internet_20_Link">MO-005c — Infrastructure Baseline Revision Control</text:a>
      <text:a xlink:type="simple" xlink:href="https://wiki.didosolutions.com/dido/02-crusible/99-annexes/annex-c-requirements/01-mission-objectives/mo-005/mo-005d" text:style-name="Internet_20_link" text:visited-style-name="Visited_20_Internet_20_Link">MO-005d — Approved Infrastructure Baseline Selection</text:a>
      <text:a xlink:type="simple" xlink:href="https://wiki.didosolutions.com/dido/02-crusible/99-annexes/annex-c-requirements/01-mission-objectives/mo-005/mo-005f" text:style-name="Internet_20_link" text:visited-style-name="Visited_20_Internet_20_Link">MO-005f — Approved Infrastructure Baseline Preservation</text:a>
      <text:a xlink:type="simple" xlink:href="https://wiki.didosolutions.com/dido/02-crusible/99-annexes/annex-c-requirements/01-mission-objectives/mo-005/mo-005g" text:style-name="Internet_20_link" text:visited-style-name="Visited_20_Internet_20_Link">MO-005g — Infrastructure Deployment Baseline Traceability</text:a>
      <text:h text:style-name="Heading_20_2" text:outline-level="2"><text:bookmark-start text:name="__RefHeading___rationale_4"/><text:bookmark-start text:name="rationale"/>Rationale<text:bookmark-end text:name="__RefHeading___rationale_4"/><text:bookmark-end text:name="rationale"/></text:h>
      <text:p text:style-name="Text_20_body">Reuse occurs when <text:a xlink:type="simple" xlink:href="https://wiki.didosolutions.com/dido/99_annexes/annex-b-terms-and-definitions/c/crucible" text:style-name="Internet_20_link" text:visited-style-name="Visited_20_Internet_20_Link">Crucible</text:a> applies the same approved Infrastructure Baseline revision to more than one Infrastructure Deployment.</text:p>
      <text:p text:style-name="Text_20_body">The minimum threshold of two Infrastructure Deployments distinguishes demonstrated reuse from a single application of an Infrastructure Baseline revision.</text:p>
      <text:p text:style-name="Text_20_body">Reuse supports:</text:p>
      <text:p text:style-name="Text_20_body">Consistent infrastructure compositionReduction of duplicated configuration effortRepeatable deployment processesComparison of Infrastructure Deployments created from the same Infrastructure Baseline revisionReproduction of previously deployed infrastructureControlled deployment across multiple operational environmentsControlled deployment across multiple Deployment PlatformsPreservation of approved infrastructure configurationsPreservation of <text:a xlink:type="simple" xlink:href="https://wiki.didosolutions.com/dido/99_annexes/annex-b-terms-and-definitions/p/provenance" text:style-name="Internet_20_link" text:visited-style-name="Visited_20_Internet_20_Link">Provenance</text:a>Maintenance of <text:a xlink:type="simple" xlink:href="https://wiki.didosolutions.com/dido/99_annexes/annex-b-terms-and-definitions/t/traceability" text:style-name="Internet_20_link" text:visited-style-name="Visited_20_Internet_20_Link">Traceability</text:a>The Infrastructure Deployments may differ in deployment instance, location, operational environment, Deployment Platform, execution time, or intended use, provided that Crucible applies the same approved Infrastructure Baseline revision.</text:p>
      <text:p text:style-name="Text_20_body">The resulting Infrastructure Environments need not be identical when permitted deployment-specific parameters or Provider Implementations produce controlled differences.</text:p>
      <text:p text:style-name="Text_20_body">This requirement does not permit modification of the approved Infrastructure Baseline revision during reuse. MO-005f addresses preservation of approved revisions.</text:p>
      <text:p text:style-name="Text_20_body">This requirement does not define the deployment record that identifies the applied Infrastructure Baseline revision. MO-005g addresses that Trace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baseline" text:style-name="Internet_20_link" text:visited-style-name="Visited_20_Internet_20_Link">Infrastructure Baselines</text:a>
      <text:p text:style-name="Text_20_body">Approved Infrastructure Baseline revisions<text:a xlink:type="simple" xlink:href="https://wiki.didosolutions.com/dido/99_annexes/annex-b-terms-and-definitions/i/infrastructure_deployment" text:style-name="Internet_20_link" text:visited-style-name="Visited_20_Internet_20_Link">Infrastructure Deployments</text:a>Artifact identifiersRevision identifiersApproval recordsSelection recordsDeployment recordsDeployment PlatformsOperational environmentsDeployment-specific parametersProvider Implementation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roved <text:a xlink:type="simple" xlink:href="https://wiki.didosolutions.com/dido/99_annexes/annex-b-terms-and-definitions/i/infrastructure_baseline" text:style-name="Internet_20_link" text:visited-style-name="Visited_20_Internet_20_Link">Infrastructure Baseline</text:a> revision is identifiedTwo or more <text:a xlink:type="simple" xlink:href="https://wiki.didosolutions.com/dido/99_annexes/annex-b-terms-and-definitions/i/infrastructure_deployment" text:style-name="Internet_20_link" text:visited-style-name="Visited_20_Internet_20_Link">Infrastructure Deployments</text:a> are identified<text:a xlink:type="simple" xlink:href="https://wiki.didosolutions.com/dido/99_annexes/annex-b-terms-and-definitions/c/crucible" text:style-name="Internet_20_link" text:visited-style-name="Visited_20_Internet_20_Link">Crucible</text:a> applies the same approved Infrastructure Baseline revision to each identified Infrastructure DeploymentThe Infrastructure Baseline Artifact identifier is the same for each identified Infrastructure DeploymentThe Infrastructure Baseline revision identifier is the same for each identified Infrastructure DeploymentThe approved Infrastructure Baseline content remains unchanged across the identified Infrastructure DeploymentsEach Infrastructure Deployment completes with an identified resultEach permitted difference among the Infrastructure Deployments is attributable to identified deployment-specific parameters or Provider ImplementationsThe verification record preserves <text:a xlink:type="simple" xlink:href="https://wiki.didosolutions.com/dido/99_annexes/annex-b-terms-and-definitions/t/traceability" text:style-name="Internet_20_link" text:visited-style-name="Visited_20_Internet_20_Link">Traceability</text:a> among the approved Infrastructure Baseline revision, each Infrastructure Deployment, the deployment-specific parameters, the Provider Implementation, and the deployment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5e</text:span>.</text:p>
      <text:p text:style-name="Text_20_body">This page is a leaf requirement page and omits a trailing <text:span text:style-name="Source_20_Text">:start</text:span> from its namespace.</text:p>
      <text:p text:style-name="Text_20_body">The parent MO-005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An approved <text:a xlink:type="simple" xlink:href="https://wiki.didosolutions.com/dido/99_annexes/annex-b-terms-and-definitions/i/infrastructure_baseline" text:style-name="Internet_20_link" text:visited-style-name="Visited_20_Internet_20_Link">Infrastructure Baseline</text:a> revision as the reused subjectApplication of the same revision to two or more Infrastructure DeploymentsTwo Infrastructure Deployments as the minimum demonstrated reuse thresholdThe reuse record should identify:</text:p>
      <text:p text:style-name="Text_20_body">The stable Infrastructure Baseline Artifact identifierThe applied revision identifierThe approval status of the applied revisionEach Infrastructure DeploymentThe application date and timeThe operational environmentThe Deployment PlatformThe deployment-specific parametersThe Provider ImplementationThe application result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5:mo-005e#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49:21</meta:creation-date>
    <dc:creator>Generated</dc:creator>
    <dc:date>2026-08-24T08::49:21</dc:date>
    <dc:language>en-US</dc:language>
    <meta:editing-cycles>1</meta:editing-cycles>
    <meta:editing-duration>PT0S</meta:editing-duration>
    <dc:title>dido:02-crusible:99-annexes:annex-c-requirements:01-mission-objectives:mo-005:mo-005e</dc:title>
  </office:meta>
</office:document-meta>
</file>