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5:mo-005d"/><text:bookmark-start text:name="__RefHeading___mo-005d_infrastructure_baseline_selection_1"/><text:bookmark-start text:name="mo-005d_infrastructure_baseline_selection"/>MO-005d — Infrastructure Baseline Selection<text:bookmark-end text:name="__RefHeading___mo-005d_infrastructure_baseline_selection_1"/><text:bookmark-end text:name="mo-005d_infrastructure_baseline_selection"/></text:h>
      <text:p text:style-name="Text_20_body"><text:a xlink:type="simple" xlink:href="https://wiki.didosolutions.com/dido/02-crusible/99-annexes/annex-c-requirements/01-mission-objectives/mo-005/start" text:style-name="Internet_20_link" text:visited-style-name="Visited_20_Internet_20_Link">Go to MO-005 — Reusable and Version-Controlled Infrastructure Baseline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ermit selection of an approved <text:a xlink:type="simple" xlink:href="https://wiki.didosolutions.com/dido/99_annexes/annex-b-terms-and-definitions/i/infrastructure_baseline" text:style-name="Internet_20_link" text:visited-style-name="Visited_20_Internet_20_Link">Infrastructure Baseline</text:a> revision for an <text:a xlink:type="simple" xlink:href="https://wiki.didosolutions.com/dido/99_annexes/annex-b-terms-and-definitions/i/infrastructure_deployment" text:style-name="Internet_20_link" text:visited-style-name="Visited_20_Internet_20_Link">Infrastructure Deployment</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1-mission-objectives/mo-005/start" text:style-name="Internet_20_link" text:visited-style-name="Visited_20_Internet_20_Link">MO-005 — Reusable and Version-Controlled Infrastructure Baselines</text:a>
      <text:p text:style-name="Text_20_body">The Original Requirement states:</text:p>
      <table:table table:style-name="Table_Quotation1">
        <table:table-column/>
        <table:table-row>
          <table:table-cell office:value-type="string" table:style-name="Cell_Quotation1">
            <text:p text:style-name="tablealignleft"> <text:span text:style-name="Emphasis">The system SHALL establish infrastructure as a reusable and version-controlled asset.</text:span><text:a xlink:type="simple" xlink:href="https://wiki.didosolutions.com/dido/02-crusible/99-annexes/annex-b/cr-001" text:style-name="Internet_20_link" text:visited-style-name="Visited_20_Internet_20_Link">[C1]</text:a></text:p>
          </table:table-cell>
        </table:table-row>
      </table:table>
      <text:p text:style-name="Text_20_body">MO-005d preserves the selection behavior required to reuse a controlled Infrastructure Baseline by requiring Crucible to permit selection of an approved Infrastructure Baseline revision for an Infrastructure Deployment.</text:p>
      <text:p text:style-name="Text_20_body">The separate requirements derived from MO-005 address:</text:p>
      <text:a xlink:type="simple" xlink:href="https://wiki.didosolutions.com/dido/02-crusible/99-annexes/annex-c-requirements/01-mission-objectives/mo-005/mo-005a" text:style-name="Internet_20_link" text:visited-style-name="Visited_20_Internet_20_Link">MO-005a — Infrastructure Baseline Artifact Management</text:a>
      <text:a xlink:type="simple" xlink:href="https://wiki.didosolutions.com/dido/02-crusible/99-annexes/annex-c-requirements/01-mission-objectives/mo-005/mo-005b" text:style-name="Internet_20_link" text:visited-style-name="Visited_20_Internet_20_Link">MO-005b — Infrastructure Baseline Identification</text:a>
      <text:a xlink:type="simple" xlink:href="https://wiki.didosolutions.com/dido/02-crusible/99-annexes/annex-c-requirements/01-mission-objectives/mo-005/mo-005c" text:style-name="Internet_20_link" text:visited-style-name="Visited_20_Internet_20_Link">MO-005c — Infrastructure Baseline Version Control</text:a>
      <text:a xlink:type="simple" xlink:href="https://wiki.didosolutions.com/dido/02-crusible/99-annexes/annex-c-requirements/01-mission-objectives/mo-005/mo-005e" text:style-name="Internet_20_link" text:visited-style-name="Visited_20_Internet_20_Link">MO-005e — Infrastructure Baseline Reuse</text:a>
      <text:a xlink:type="simple" xlink:href="https://wiki.didosolutions.com/dido/02-crusible/99-annexes/annex-c-requirements/01-mission-objectives/mo-005/mo-005f" text:style-name="Internet_20_link" text:visited-style-name="Visited_20_Internet_20_Link">MO-005f — Approved Baseline Immutability</text:a>
      <text:a xlink:type="simple" xlink:href="https://wiki.didosolutions.com/dido/02-crusible/99-annexes/annex-c-requirements/01-mission-objectives/mo-005/mo-005g" text:style-name="Internet_20_link" text:visited-style-name="Visited_20_Internet_20_Link">MO-005g — Baseline Revision Deployment Traceability</text:a>
      <text:h text:style-name="Heading_20_2" text:outline-level="2"><text:bookmark-start text:name="__RefHeading___assessment_4"/><text:bookmark-start text:name="assessment"/>Assessment<text:bookmark-end text:name="__RefHeading___assessment_4"/><text:bookmark-end text:name="assessment"/></text:h>
      <text:p text:style-name="Text_20_body">The Original Requirement describes infrastructure as reusable but does not identify the selection behavior required before reuse or deployment.</text:p>
      <text:p text:style-name="Text_20_body">The phrase <text:span text:style-name="Strong_20_Emphasis">reusable asset</text:span> does not identify:</text:p>
      <text:p text:style-name="Text_20_body">The object selectedThe revision selectedThe approval condition applicable to the selected revisionThe Infrastructure Deployment for which the revision is selectedThe actor or process initiating the selectionThe criteria used to determine whether the selected revision appliesThe behavior required when a revision is not approvedThe Evidence required to demonstrate selectionMO-005d:</text:p>
      <text:p text:style-name="Text_20_body">Identifies <text:a xlink:type="simple" xlink:href="https://wiki.didosolutions.com/dido/99_annexes/annex-b-terms-and-definitions/c/crucible" text:style-name="Internet_20_link" text:visited-style-name="Visited_20_Internet_20_Link">Crucible</text:a> as the responsible actorIdentifies an approved Infrastructure Baseline revision as the selected objectIdentifies an Infrastructure Deployment as the selection contextDistinguishes selection from application and reuseSeparates selection from Artifact management, identification, Version Control, immutability, and deployment traceability</text:p>
      <text:h text:style-name="Heading_20_2" text:outline-level="2"><text:bookmark-start text:name="__RefHeading___rationale_5"/><text:bookmark-start text:name="rationale"/>Rationale<text:bookmark-end text:name="__RefHeading___rationale_5"/><text:bookmark-end text:name="rationale"/></text:h>
      <text:p text:style-name="Text_20_body">Selection identifies the approved Infrastructure Baseline revision that applies to a specific Infrastructure Deployment.</text:p>
      <text:p text:style-name="Text_20_body">Selecting a revision before deployment supports:</text:p>
      <text:p text:style-name="Text_20_body">Deliberate use of an approved baselinePrevention of accidental use of a draft or superseded revisionReproducible Infrastructure DeploymentsComparison of Infrastructure Deployments created from different revisionsControlled promotion of Infrastructure Baseline revisionsAssociation of deployment inputs with an approved configurationPreservation of ProvenanceMaintenance of TraceabilityGeneration of auditable <text:a xlink:type="simple" xlink:href="https://wiki.didosolutions.com/dido/99_annexes/annex-b-terms-and-definitions/e/evidence" text:style-name="Internet_20_link" text:visited-style-name="Visited_20_Internet_20_Link">Evidence</text:a>The selection can depend on:</text:p>
      <text:p text:style-name="Text_20_body">Deployment purposeDeployment PlatformOperational environmentSecurity classificationCompliance profileApplicable policyRequired Machine ImagesRequired dependenciesDeployment parametersApproval statusEffective periodThe Infrastructure Baseline identifier identifies the managed baseline. The revision identifier distinguishes the selected controlled state of that baseline.</text:p>
      <text:p text:style-name="Text_20_body">This requirement does not require application of the selected revision to multiple Infrastructure Deployments. MO-005e establishes reuse.</text:p>
      <text:p text:style-name="Text_20_body">This requirement does not prohibit modification of the selected approved revision. MO-005f establishes approved baseline immutability.</text:p>
      <text:p text:style-name="Text_20_body">This requirement does not require the Infrastructure Deployment record to preserve the selected identifiers. MO-005g establishes that requirement.</text:p>
      <text:h text:style-name="Heading_20_2" text:outline-level="2"><text:bookmark-start text:name="__RefHeading___applies_to_6"/><text:bookmark-start text:name="applies_to"/>Applies To<text:bookmark-end text:name="__RefHeading___applies_to_6"/><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i/infrastructure_baseline" text:style-name="Internet_20_link" text:visited-style-name="Visited_20_Internet_20_Link">Infrastructure Baselines</text:a>
      <text:p text:style-name="Text_20_body">Infrastructure Baseline revisionsApproved Infrastructure Baseline revisions<text:a xlink:type="simple" xlink:href="https://wiki.didosolutions.com/dido/99_annexes/annex-b-terms-and-definitions/i/infrastructure_deployment" text:style-name="Internet_20_link" text:visited-style-name="Visited_20_Internet_20_Link">Infrastructure Deployments</text:a>Artifact identifiersRevision identifiersApproval recordsSelection recordsDeployment requestsDeployment parametersDeployment PlatformsOperational environmentsSecurity profilesCompliance profilesPolicy constraintsArtifact catalog recordsArtifact repositories<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7"/><text:bookmark-start text:name="verification"/>Verification<text:bookmark-end text:name="__RefHeading___verification_7"/><text:bookmark-end text:name="verification"/></text:h>
      <text:p text:style-name="Text_20_body">Verification confirms that:</text:p>
      <text:p text:style-name="Text_20_body">The Infrastructure Deployment is identifiedThe candidate Infrastructure Baseline is identifiedThe candidate Infrastructure Baseline revision is identifiedThe selected revision has an approved statusThe approval applies to the intended Infrastructure Deployment contextCrucible permits selection of the approved revisionCrucible does not present an unapproved revision as approvedThe selection result identifies the selected Artifact identifier and revision identifierThe selection record preserves the required Evidence, Provenance, and TraceabilityVerification includes:</text:p>
      <text:p text:style-name="Text_20_body">Infrastructure Deployment inspectionInfrastructure Baseline inspectionArtifact identifier inspectionRevision identifier inspectionApproval-record inspectionApproval-scope inspectionArtifact catalog inspectionBaseline-selection testingApproved-revision selection testingUnapproved-revision selection testingSuperseded-revision selection testingSelection-record inspectionEvidence inspectionProvenance inspectionTraceability inspectionThe verification record identifies:</text:p>
      <text:p text:style-name="Text_20_body">The Infrastructure DeploymentThe candidate Infrastructure BaselineThe stable Artifact identifierThe candidate revision identifierThe approval status of the candidate revisionThe approval scopeThe selected revisionThe selection resultEach rejected candidate revisionThe reason for each rejectionEach identified failure or exceptionThe observed result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requirements_realized_by_8"/><text:bookmark-start text:name="requirements_realized_by"/>Requirements Realized By<text:bookmark-end text:name="__RefHeading___requirements_realized_by_8"/><text:bookmark-end text:name="requirements_realized_by"/></text:h>
      <text:p text:style-name="Text_20_body">This requirement is realized by:</text:p>
      <text:a xlink:type="simple" xlink:href="https://wiki.didosolutions.com/dido/02-crusible/99-annexes/annex-c-requirements/03-functional-requirements/03-01-configuration-management/start" text:style-name="Internet_20_link" text:visited-style-name="Visited_20_Internet_20_Link">FR-CFG-001 through FR-CFG-005</text:a>
      <text:a xlink:type="simple" xlink:href="https://wiki.didosolutions.com/dido/02-crusible/99-annexes/annex-c-requirements/03-functional-requirements/03-03-deployment-orchestration/start" text:style-name="Internet_20_link" text:visited-style-name="Visited_20_Internet_20_Link">FR-DEP-001 through FR-DEP-007</text:a>
      <text:a xlink:type="simple" xlink:href="https://wiki.didosolutions.com/dido/02-crusible/99-annexes/annex-c-requirements/03-functional-requirements/03-04-metadata-catalog-and-provenance/start" text:style-name="Internet_20_link" text:visited-style-name="Visited_20_Internet_20_Link">FR-MC-001 through FR-MC-005</text:a>
      <text:a xlink:type="simple" xlink:href="https://wiki.didosolutions.com/dido/02-crusible/99-annexes/annex-c-requirements/03-functional-requirements/03-09-baseline-composition-and-workspace/start" text:style-name="Internet_20_link" text:visited-style-name="Visited_20_Internet_20_Link">FR-BAS-001 through FR-BAS-004</text:a>
      <text:h text:style-name="Heading_20_2" text:outline-level="2"><text:bookmark-start text:name="__RefHeading___related_architecture_sections_9"/><text:bookmark-start text:name="related_architecture_sections"/>Related Architecture Sections<text:bookmark-end text:name="__RefHeading___related_architecture_sections_9"/><text:bookmark-end text:name="related_architecture_sections"/></text:h>
      <text:a xlink:type="simple" xlink:href="https://wiki.didosolutions.com/dido/02-crusible/05-descriptions-composition-and-baselines/start" text:style-name="Internet_20_link" text:visited-style-name="Visited_20_Internet_20_Link">5. Descriptions, Composition, and Baselines</text:a>
      <text:a xlink:type="simple" xlink:href="https://wiki.didosolutions.com/dido/02-crusible/07-infrastructure-and-deployment/start" text:style-name="Internet_20_link" text:visited-style-name="Visited_20_Internet_20_Link">7. Infrastructure and Deployment</text:a>
      <text:a xlink:type="simple" xlink:href="https://wiki.didosolutions.com/dido/02-crusible/10-reproducibility-provenance-and-traceability/start" text:style-name="Internet_20_link" text:visited-style-name="Visited_20_Internet_20_Link">10. Reproducibility, Provenance, and Traceability</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following pages reference this requirement:</text:p>
      <text:h text:style-name="Heading_20_2" text:outline-level="2"><text:bookmark-start text:name="__RefHeading___delivery_phase_11"/><text:bookmark-start text:name="delivery_phase"/>Delivery Phase<text:bookmark-end text:name="__RefHeading___delivery_phase_11"/><text:bookmark-end text:name="delivery_phase"/></text:h>
      <text:p text:style-name="Text_20_body">Phase 1 and subsequent phases</text:p>
      <text:h text:style-name="Heading_20_2" text:outline-level="2"><text:bookmark-start text:name="__RefHeading___implementation_status_12"/><text:bookmark-start text:name="implementation_status"/>Implementation Status<text:bookmark-end text:name="__RefHeading___implementation_status_12"/><text:bookmark-end text:name="implementation_status"/></text:h>
      <text:p text:style-name="Text_20_body">Not Assessed</text:p>
      <text:p text:style-name="Text_20_body">Implementation status requires verification that the current <text:a xlink:type="simple" xlink:href="https://wiki.didosolutions.com/dido/99_annexes/annex-b-terms-and-definitions/c/crucible" text:style-name="Internet_20_link" text:visited-style-name="Visited_20_Internet_20_Link">Crucible</text:a> implementation permits selection of an approved Infrastructure Baseline revision for an Infrastructure Deployment.</text:p>
      <text:h text:style-name="Heading_20_2" text:outline-level="2"><text:bookmark-start text:name="__RefHeading___requirement_status_13"/><text:bookmark-start text:name="requirement_status"/>Requirement Status<text:bookmark-end text:name="__RefHeading___requirement_status_13"/><text:bookmark-end text:name="requirement_status"/></text:h>
      <text:p text:style-name="Text_20_body">Draft</text:p>
      <text:p text:style-name="Text_20_body">This requirement derives from MO-005 in the Crucible System Requirements Specification, Version 1.1 Draft.</text:p>
      <text:p text:style-name="Horizontal_20_Line"/>
      <text:h text:style-name="Heading_20_2" text:outline-level="2"><text:bookmark-start text:name="__RefHeading___notes_for_editors_14"/><text:bookmark-start text:name="notes_for_editors"/>Notes for Editors<text:bookmark-end text:name="__RefHeading___notes_for_editors_14"/><text:bookmark-end text:name="notes_for_editors"/></text:h>
      <text:p text:style-name="Text_20_body">This requirement page should retain the stable requirement identifier <text:span text:style-name="Source_20_Text">MO-005d</text:span>.</text:p>
      <text:p text:style-name="Text_20_body">This page is a leaf requirement page and omits a trailing <text:span text:style-name="Source_20_Text">:start</text:span> from its namespace.</text:p>
      <text:p text:style-name="Text_20_body">Changes to the Statement should preserve the Infrastructure Baseline selection intent derived from MO-005.</text:p>
      <text:p text:style-name="Text_20_body">The selection record should identify:</text:p>
      <text:p text:style-name="Text_20_body">The Infrastructure DeploymentThe stable Infrastructure Baseline Artifact identifierThe selected revision identifierThe approval statusThe approval scopeThe selection date and timeThe actor or process responsible for the selectionThe applicable operational environmentThe applicable Deployment PlatformThe applicable policy and compliance constraintsThe associated ProvenanceThe associated TraceabilityThe supporting EvidenceMaterial changes should receive review and should update the related verification criteria, requirements realization, related architecture sections, and source record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1-mission-objectives:mo-005:mo-005d#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47:06</meta:creation-date>
    <dc:creator>Generated</dc:creator>
    <dc:date>2026-08-23T22::47:06</dc:date>
    <dc:language>en-US</dc:language>
    <meta:editing-cycles>1</meta:editing-cycles>
    <meta:editing-duration>PT0S</meta:editing-duration>
    <dc:title>dido:02-crusible:99-annexes:annex-c-requirements:01-mission-objectives:mo-005:mo-005d</dc:title>
  </office:meta>
</office:document-meta>
</file>